
<file path=META-INF/manifest.xml><?xml version="1.0" encoding="utf-8"?>
<manifest:manifest xmlns:office="urn:oasis:names:tc:opendocument:xmlns:office:1.0" xmlns:text="urn:oasis:names:tc:opendocument:xmlns:text:1.0" xmlns:config="urn:oasis:names:tc:opendocument:xmlns:config:1.0" xmlns:ooo="http://openoffice.org/2004/office" xmlns:meta="urn:oasis:names:tc:opendocument:xmlns:meta:1.0" xmlns:dc="http://purl.org/dc/elements/1.1/" xmlns:style="urn:oasis:names:tc:opendocument:xmlns:style:1.0" xmlns:fo="urn:oasis:names:tc:opendocument:xmlns:xsl-fo-compatible:1.0" xmlns:table="urn:oasis:names:tc:opendocument:xmlns:table:1.0" xmlns:ns42="http://openoffice.org/2009/office" xmlns:loext="urn:org:documentfoundation:names:experimental:office:xmlns:loext:1.0" xmlns:svg="urn:oasis:names:tc:opendocument:xmlns:svg-compatible:1.0" xmlns:draw="urn:oasis:names:tc:opendocument:xmlns:drawing:1.0" xmlns:manifest="urn:oasis:names:tc:opendocument:xmlns:manifest:1.0" xmlns:chart="urn:oasis:names:tc:opendocument:xmlns:chart:1.0" xmlns:presentation="urn:oasis:names:tc:opendocument:xmlns:presentation:1.0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config="urn:oasis:names:tc:opendocument:xmlns:config:1.0" xmlns:ooo="http://openoffice.org/2004/office" xmlns:meta="urn:oasis:names:tc:opendocument:xmlns:meta:1.0" xmlns:dc="http://purl.org/dc/elements/1.1/" xmlns:style="urn:oasis:names:tc:opendocument:xmlns:style:1.0" xmlns:fo="urn:oasis:names:tc:opendocument:xmlns:xsl-fo-compatible:1.0" xmlns:table="urn:oasis:names:tc:opendocument:xmlns:table:1.0" xmlns:ns42="http://openoffice.org/2009/office" xmlns:loext="urn:org:documentfoundation:names:experimental:office:xmlns:loext:1.0" xmlns:svg="urn:oasis:names:tc:opendocument:xmlns:svg-compatible:1.0" xmlns:draw="urn:oasis:names:tc:opendocument:xmlns:drawing:1.0" xmlns:manifest="urn:oasis:names:tc:opendocument:xmlns:manifest:1.0" office:version="1.2">
  <office:automatic-styles/>
  <office:body>
    <office:text>
      <text:p text:style-name="CaseTitleStyle">Munsif Court, Adimaly, OS No. 92 of 2024, Written Statement 30. 10. 2025</text:p>
      <text:p text:style-name="ExhibitLabel">Exhibit R-1</text:p>
      <text:p text:style-name="DescStyle">Description: Sale deed, no. 426/2019, of my 63 cents from Ismail Perunnilathil.</text:p>
      <text:p text:style-name="PageBreak"/>
      <text:p text:style-name="CaseTitleStyle">Munsif Court, Adimaly, OS No. 92 of 2024, Written Statement 30. 10. 2025</text:p>
      <text:p text:style-name="ExhibitLabel">Exhibit R-2</text:p>
      <text:p text:style-name="DescStyle">Description: My prior deed, Ismail’s Sale deed, no. 1171/08, 19.04.2008</text:p>
      <text:p text:style-name="PageBreak"/>
      <text:p text:style-name="CaseTitleStyle">Munsif Court, Adimaly, OS No. 92 of 2024, Written Statement 30. 10. 2025</text:p>
      <text:p text:style-name="ExhibitLabel">Exhibit R-3</text:p>
      <text:p text:style-name="DescStyle">Description: Neighbors(Majeed, Vijayan &amp; their predecessors)sale deeds, no. 634/2022, no. 425/2019, no. 1351/2013, no. 482/2013, and no. 1352/13 with “12-foot-wide road” reference and access right.</text:p>
      <text:p text:style-name="PageBreak"/>
      <text:p text:style-name="CaseTitleStyle">Munsif Court, Adimaly, OS No. 92 of 2024, Written Statement 30. 10. 2025</text:p>
      <text:p text:style-name="ExhibitLabel">Exhibit R-4</text:p>
      <text:p text:style-name="DescStyle">Description: Photographs of concrete pillar installed in my road bell-mouth in October 2020 by the plaintiff.</text:p>
      <text:p text:style-name="PageBreak"/>
      <text:p text:style-name="CaseTitleStyle">Munsif Court, Adimaly, OS No. 92 of 2024, Written Statement 30. 10. 2025</text:p>
      <text:p text:style-name="ExhibitLabel">Exhibit R-5</text:p>
      <text:p text:style-name="DescStyle">Description: Complaint dated 30.10.2020 to Panchayath regarding concrete pillar in road bell-mouth given by Vijayan and myself.</text:p>
      <text:p text:style-name="PageBreak"/>
      <text:p text:style-name="CaseTitleStyle">Munsif Court, Adimaly, OS No. 92 of 2024, Written Statement 30. 10. 2025</text:p>
      <text:p text:style-name="ExhibitLabel">Exhibit R-6</text:p>
      <text:p text:style-name="DescStyle">Description: Village Officer’s report on boundary dispute, dated 11.12.2020</text:p>
      <text:p text:style-name="PageBreak"/>
      <text:p text:style-name="CaseTitleStyle">Munsif Court, Adimaly, OS No. 92 of 2024, Written Statement 30. 10. 2025</text:p>
      <text:p text:style-name="ExhibitLabel">Exhibit R-7</text:p>
      <text:p text:style-name="DescStyle">Description: Survey notice &amp; Photographs of Taluk surveyor removing concrete pillar on 20.2.2020</text:p>
      <text:p text:style-name="PageBreak"/>
      <text:p text:style-name="CaseTitleStyle">Munsif Court, Adimaly, OS No. 92 of 2024, Written Statement 30. 10. 2025</text:p>
      <text:p text:style-name="ExhibitLabel">Exhibit R-8</text:p>
      <text:p text:style-name="DescStyle">Description: Complaint to Tahsildar dated 12.03.2024 to conduct survey and correct errors in subdivision &amp; status of Tahsildar’s order for resurvey.</text:p>
      <text:p text:style-name="PageBreak"/>
      <text:p text:style-name="CaseTitleStyle">Munsif Court, Adimaly, OS No. 92 of 2024, Written Statement 30. 10. 2025</text:p>
      <text:p text:style-name="ExhibitLabel">Exhibit R-9</text:p>
      <text:p text:style-name="DescStyle">Description: Photograph of the black stone kayyala with concrete pillar integrated, and building constructed atop.</text:p>
      <text:p text:style-name="PageBreak"/>
      <text:p text:style-name="CaseTitleStyle">Munsif Court, Adimaly, OS No. 92 of 2024, Written Statement 30. 10. 2025</text:p>
      <text:p text:style-name="ExhibitLabel">Exhibit R-10</text:p>
      <text:p text:style-name="DescStyle">Description: Hearing notes of hearings at Panchayath office on 13.10.2023 and Sub-Collector’s office on 08.02.2024.</text:p>
      <text:p text:style-name="PageBreak"/>
      <text:p text:style-name="CaseTitleStyle">Munsif Court, Adimaly, OS No. 92 of 2024, Written Statement 30. 10. 2025</text:p>
      <text:p text:style-name="ExhibitLabel">Exhibit R-11</text:p>
      <text:p text:style-name="DescStyle">Description: A copy of the Sub-Collector’s order to panchayath secretary to take action against plaintiff’s illegal structure, dated 29.06.2024.</text:p>
      <text:p text:style-name="PageBreak"/>
      <text:p text:style-name="CaseTitleStyle">Munsif Court, Adimaly, OS No. 92 of 2024, Written Statement 30. 10. 2025</text:p>
      <text:p text:style-name="ExhibitLabel">Exhibit R-12</text:p>
      <text:p text:style-name="DescStyle">Description: Demolition notice issued to plaintiff by Panchayath, dated 15.03.2025.</text:p>
      <text:p text:style-name="PageBreak"/>
      <text:p text:style-name="CaseTitleStyle">Munsif Court, Adimaly, OS No. 92 of 2024, Written Statement 30. 10. 2025</text:p>
      <text:p text:style-name="ExhibitLabel">Exhibit R-13</text:p>
      <text:p text:style-name="DescStyle">Description: A copy of the writ petition filed by plaintiff, W.P.(C) No. 30532/2024, against Sub-Collector’s order to demolish his shop and its judgment.</text:p>
      <text:p text:style-name="PageBreak"/>
      <text:p text:style-name="CaseTitleStyle">Munsif Court, Adimaly, OS No. 92 of 2024, Written Statement 30. 10. 2025</text:p>
      <text:p text:style-name="ExhibitLabel">Exhibit R-14</text:p>
      <text:p text:style-name="DescStyle">Description: District Collector &amp; Chairperson of District Disaster Management Authority’s order directing plaintiff to construct retaining wall.</text:p>
      <text:p text:style-name="PageBreak"/>
      <text:p text:style-name="CaseTitleStyle">Munsif Court, Adimaly, OS No. 92 of 2024, Written Statement 30. 10. 2025</text:p>
      <text:p text:style-name="ExhibitLabel">Exhibit R-15</text:p>
      <text:p text:style-name="DescStyle">Description: My complaint to Panchayath secretary and Subcollector about Plaintiff’s gate installation on my road, dated 06.12.2024.</text:p>
      <text:p text:style-name="PageBreak"/>
      <text:p text:style-name="CaseTitleStyle">Munsif Court, Adimaly, OS No. 92 of 2024, Written Statement 30. 10. 2025</text:p>
      <text:p text:style-name="ExhibitLabel">Exhibit R-16</text:p>
      <text:p text:style-name="DescStyle">Description: Plaint filed by plaintiff in writ petition, W.P.(C) No. 6953 of 2025 against District Collector’s order to construct retaining wall.</text:p>
      <text:p text:style-name="PageBreak"/>
      <text:p text:style-name="CaseTitleStyle">Munsif Court, Adimaly, OS No. 92 of 2024, Written Statement 30. 10. 2025</text:p>
      <text:p text:style-name="ExhibitLabel">Exhibit R-17</text:p>
      <text:p text:style-name="DescStyle">Description: Copy of the plaintiff’s application to the Minister of Local Self Governments, report from Panchayath Authorities, relevant Panchayath Asset Register page.</text:p>
      <text:p text:style-name="PageBreak"/>
      <text:p text:style-name="CaseTitleStyle">Munsif Court, Adimaly, OS No. 92 of 2024, Written Statement 30. 10. 2025</text:p>
      <text:p text:style-name="ExhibitLabel">Exhibit R-18</text:p>
      <text:p text:style-name="DescStyle">Description: George Kadapporan purchased 4.25 cents of land to widen current panchayath road to 5 feet, Sale Deed No. 1047/80, 16.06.1980</text:p>
      <text:p text:style-name="PageBreak"/>
      <text:p text:style-name="CaseTitleStyle">Munsif Court, Adimaly, OS No. 92 of 2024, Written Statement 30. 10. 2025</text:p>
      <text:p text:style-name="ExhibitLabel">Exhibit R-19</text:p>
      <text:p text:style-name="DescStyle">Description: Copy of Plaintiff’s written statement submitted before the Panchayath Secretary on 04.08.2023.</text:p>
      <text:p text:style-name="PageBreak"/>
      <text:p text:style-name="CaseTitleStyle">Munsif Court, Adimaly, OS No. 92 of 2024, Written Statement 30. 10. 2025</text:p>
      <text:p text:style-name="ExhibitLabel">Exhibit R-20</text:p>
      <text:p text:style-name="DescStyle">Description: Google map image of road laid through the middle of plaintiff’s land.</text:p>
      <text:p text:style-name="PageBreak"/>
      <text:p text:style-name="CaseTitleStyle">Munsif Court, Adimaly, OS No. 92 of 2024, Written Statement 30. 10. 2025</text:p>
      <text:p text:style-name="ExhibitLabel">Exhibit R-21</text:p>
      <text:p text:style-name="DescStyle">Description: Google map image of my 12-foot-wide private road, captured on April 2023, showing old tarring and plaintiff’s gate installation absent.</text:p>
      <text:p text:style-name="PageBreak"/>
      <text:p text:style-name="CaseTitleStyle">Munsif Court, Adimaly, OS No. 92 of 2024, Written Statement 30. 10. 2025</text:p>
      <text:p text:style-name="ExhibitLabel">Exhibit R-22</text:p>
      <text:p text:style-name="DescStyle">Description: Decision number 6(1) of Panchayath committee dated 07.02.2025 to demolish plaintiff’s illegal building.</text:p>
      <text:p text:style-name="PageBreak"/>
      <text:p text:style-name="CaseTitleStyle">Munsif Court, Adimaly, OS No. 92 of 2024, Written Statement 30. 10. 2025</text:p>
      <text:p text:style-name="ExhibitLabel">Exhibit R-23</text:p>
      <text:p text:style-name="DescStyle">Description: Relevant passport pages of defendant 2 in proof of, defendant 2 was not present in India on the alleged gate dismantling date, 30.11.2024.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config="urn:oasis:names:tc:opendocument:xmlns:config:1.0" xmlns:ooo="http://openoffice.org/2004/office" xmlns:meta="urn:oasis:names:tc:opendocument:xmlns:meta:1.0" xmlns:dc="http://purl.org/dc/elements/1.1/" xmlns:style="urn:oasis:names:tc:opendocument:xmlns:style:1.0" xmlns:fo="urn:oasis:names:tc:opendocument:xmlns:xsl-fo-compatible:1.0" xmlns:table="urn:oasis:names:tc:opendocument:xmlns:table:1.0" xmlns:ns42="http://openoffice.org/2009/office" xmlns:loext="urn:org:documentfoundation:names:experimental:office:xmlns:loext:1.0" xmlns:svg="urn:oasis:names:tc:opendocument:xmlns:svg-compatible:1.0" xmlns:draw="urn:oasis:names:tc:opendocument:xmlns:drawing:1.0" xmlns:manifest="urn:oasis:names:tc:opendocument:xmlns:manifest:1.0" office:version="1.2">
  <office:styles>
    <style:style style:name="CaseTitleStyle" style:family="paragraph" style:display-name="CaseTitleStyle">
      <style:text-properties fo:font-size="18pt" fo:font-family="Liberation Sans"/>
      <style:paragraph-properties fo:text-align="center" fo:margin-bottom="1cm"/>
    </style:style>
    <style:style style:name="ExhibitLabel" style:family="paragraph" style:display-name="ExhibitLabel">
      <style:text-properties fo:font-size="24pt" fo:font-family="Liberation Sans"/>
      <style:paragraph-properties fo:text-align="center" fo:margin-bottom="1cm"/>
    </style:style>
    <style:style style:name="DescStyle" style:family="paragraph" style:display-name="DescStyle">
      <style:text-properties fo:font-size="18pt" fo:font-family="Liberation Sans"/>
      <style:paragraph-properties fo:text-align="start" fo:margin-bottom="1cm"/>
    </style:style>
    <style:style style:name="PageBreak" style:family="paragraph" style:display-name="PageBreak">
      <style:paragraph-properties fo:break-before="page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config="urn:oasis:names:tc:opendocument:xmlns:config:1.0" xmlns:ooo="http://openoffice.org/2004/office" xmlns:meta="urn:oasis:names:tc:opendocument:xmlns:meta:1.0" xmlns:dc="http://purl.org/dc/elements/1.1/" xmlns:style="urn:oasis:names:tc:opendocument:xmlns:style:1.0" xmlns:fo="urn:oasis:names:tc:opendocument:xmlns:xsl-fo-compatible:1.0" xmlns:table="urn:oasis:names:tc:opendocument:xmlns:table:1.0" xmlns:ns42="http://openoffice.org/2009/office" xmlns:loext="urn:org:documentfoundation:names:experimental:office:xmlns:loext:1.0" xmlns:svg="urn:oasis:names:tc:opendocument:xmlns:svg-compatible:1.0" xmlns:draw="urn:oasis:names:tc:opendocument:xmlns:drawing:1.0" xmlns:manifest="urn:oasis:names:tc:opendocument:xmlns:manifest:1.0" xmlns:chart="urn:oasis:names:tc:opendocument:xmlns:chart:1.0" xmlns:presentation="urn:oasis:names:tc:opendocument:xmlns:presentation:1.0" office:version="1.2">
  <office:meta>
    <meta:generator>ODFPY/1.4.1</meta:generator>
  </office:meta>
</office:document-meta>
</file>