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le1" style:family="table">
      <style:table-properties style:width="6.8854in" fo:margin-left="0.0375in" table:align="left" style:may-break-between-rows="true" table:border-model="collapsing"/>
    </style:style>
    <style:style style:name="Table1.A" style:family="table-column">
      <style:table-column-properties style:column-width="1.2264in"/>
    </style:style>
    <style:style style:name="Table1.B" style:family="table-column">
      <style:table-column-properties style:column-width="5.659in"/>
    </style:style>
    <style:style style:name="Table1.A1" style:family="table-cell">
      <style:table-cell-properties fo:background-color="transparent" fo:padding="0.0382in" fo:border-left="0.5pt solid #000000" fo:border-right="none" fo:border-top="0.5pt solid #000000" fo:border-bottom="0.5pt solid #000000" style:writing-mode="page">
        <style:background-image/>
      </style:table-cell-properties>
    </style:style>
    <style:style style:name="Table1.B1" style:family="table-cell">
      <style:table-cell-properties fo:background-color="transparent" fo:padding="0.0382in" fo:border="0.5pt solid #000000" style:writing-mode="page">
        <style:background-image/>
      </style:table-cell-properties>
    </style:style>
    <style:style style:name="Table1.A2" style:family="table-cell">
      <style:table-cell-properties fo:background-color="transparent" fo:padding="0.0382in" fo:border-left="0.5pt solid #000000" fo:border-right="none" fo:border-top="none" fo:border-bottom="0.5pt solid #000000" style:writing-mode="page">
        <style:background-image/>
      </style:table-cell-properties>
    </style:style>
    <style:style style:name="Table1.B2" style:family="table-cell">
      <style:table-cell-properties fo:background-color="transparent" fo:padding="0.0382in" fo:border-left="0.5pt solid #000000" fo:border-right="0.5pt solid #000000" fo:border-top="none" fo:border-bottom="0.5pt solid #000000" style:writing-mode="page">
        <style:background-image/>
      </style:table-cell-properties>
    </style:style>
    <style:style style:name="Table1.17" style:family="table-row">
      <style:table-row-properties fo:keep-together="auto"/>
    </style:style>
    <style:style style:name="P1" style:family="paragraph" style:parent-style-name="Text_20_body">
      <style:paragraph-properties fo:break-before="page"/>
      <style:text-properties style:font-name="Bookman Old Style" fo:font-style="normal" officeooo:rsid="0194150b" officeooo:paragraph-rsid="0194150b" style:font-style-asian="normal" style:font-style-complex="normal"/>
    </style:style>
    <style:style style:name="P2" style:family="paragraph" style:parent-style-name="Table_20_Contents">
      <style:paragraph-properties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18be3f6" officeooo:paragraph-rsid="018be3f6" style:font-size-asian="12pt" style:font-style-asian="normal" style:font-weight-asian="normal" style:font-size-complex="12pt" style:font-style-complex="normal" style:font-weight-complex="normal" style:text-overline-style="none" style:text-overline-color="font-color"/>
    </style:style>
    <style:style style:name="P3" style:family="paragraph" style:parent-style-name="Table_20_Contents">
      <style:paragraph-properties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18be3f6" officeooo:paragraph-rsid="01bcd54b" style:font-size-asian="12pt" style:font-style-asian="normal" style:font-weight-asian="normal" style:font-size-complex="12pt" style:font-style-complex="normal" style:font-weight-complex="normal" style:text-overline-style="none" style:text-overline-color="font-color"/>
    </style:style>
    <style:style style:name="P4"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8be3f6" style:font-size-asian="12pt" style:font-style-asian="normal" style:font-weight-asian="normal" style:font-size-complex="12pt" style:font-style-complex="normal" style:font-weight-complex="normal" style:text-overline-style="none" style:text-overline-color="font-color"/>
    </style:style>
    <style:style style:name="P5"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94150b" style:font-size-asian="12pt" style:font-style-asian="normal" style:font-weight-asian="normal" style:font-size-complex="12pt" style:font-style-complex="normal" style:font-weight-complex="normal" style:text-overline-style="none" style:text-overline-color="font-color"/>
    </style:style>
    <style:style style:name="P6"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923006" style:font-size-asian="12pt" style:font-style-asian="normal" style:font-weight-asian="normal" style:font-size-complex="12pt" style:font-style-complex="normal" style:font-weight-complex="normal" style:text-overline-style="none" style:text-overline-color="font-color"/>
    </style:style>
    <style:style style:name="P7"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901ff0" style:font-size-asian="12pt" style:font-style-asian="normal" style:font-weight-asian="normal" style:font-size-complex="12pt" style:font-style-complex="normal" style:font-weight-complex="normal" style:text-overline-style="none" style:text-overline-color="font-color"/>
    </style:style>
    <style:style style:name="P8"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950d7c" style:font-size-asian="12pt" style:font-style-asian="normal" style:font-weight-asian="normal" style:font-size-complex="12pt" style:font-style-complex="normal" style:font-weight-complex="normal" style:text-overline-style="none" style:text-overline-color="font-color"/>
    </style:style>
    <style:style style:name="P9"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8dd628" style:font-size-asian="12pt" style:font-style-asian="normal" style:font-weight-asian="normal" style:font-size-complex="12pt" style:font-style-complex="normal" style:font-weight-complex="normal" style:text-overline-style="none" style:text-overline-color="font-color"/>
    </style:style>
    <style:style style:name="P10" style:family="paragraph" style:parent-style-name="Text_20_body">
      <style:paragraph-properties fo:line-height="150%" fo:text-align="start" style:justify-single-word="false"/>
      <style:text-properties fo:color="#000000" loext:opacity="100%" style:text-outline="false" style:text-line-through-style="none" style:text-line-through-type="none" style:font-name="Bookman Old Style" fo:font-size="12pt" fo:font-style="normal" fo:text-shadow="none" style:text-underline-style="none" fo:font-weight="normal" officeooo:rsid="004f630d" officeooo:paragraph-rsid="01992ad8" style:font-size-asian="12pt" style:font-style-asian="normal" style:font-weight-asian="normal" style:font-size-complex="12pt" style:font-style-complex="normal" style:font-weight-complex="normal" style:text-overline-style="none" style:text-overline-color="font-color"/>
    </style:style>
    <style:style style:name="P11" style:family="paragraph" style:parent-style-name="Text_20_body">
      <style:paragraph-properties fo:line-height="150%" fo:text-align="justify" style:justify-single-word="false"/>
      <style:text-properties style:font-name="Bookman Old Style" fo:font-style="normal" officeooo:rsid="004f630d" officeooo:paragraph-rsid="00597ca7" style:font-style-asian="normal" style:font-style-complex="normal"/>
    </style:style>
    <style:style style:name="P12" style:family="paragraph" style:parent-style-name="No_20_Spacing" style:list-style-name="WWNum1">
      <style:paragraph-properties fo:line-height="150%" fo:text-align="justify" style:justify-single-word="false"/>
      <style:text-properties style:font-name="Bookman Old Style" fo:font-size="12pt" fo:font-style="normal" officeooo:paragraph-rsid="01dfbb7d" style:font-size-asian="12pt" style:font-style-asian="normal" style:font-size-complex="12pt" style:font-style-complex="normal"/>
    </style:style>
    <style:style style:name="P13" style:family="paragraph" style:parent-style-name="No_20_Spacing" style:list-style-name="WWNum1">
      <style:paragraph-properties fo:line-height="150%" fo:text-align="justify" style:justify-single-word="false"/>
      <style:text-properties style:font-name="Bookman Old Style" fo:font-size="12pt" fo:font-style="normal" officeooo:paragraph-rsid="0205cd3f" style:font-size-asian="12pt" style:font-style-asian="normal" style:font-size-complex="12pt" style:font-style-complex="normal"/>
    </style:style>
    <style:style style:name="P14" style:family="paragraph" style:parent-style-name="No_20_Spacing">
      <style:paragraph-properties fo:line-height="150%" fo:text-align="justify" style:justify-single-word="false"/>
      <style:text-properties style:font-name="Bookman Old Style" fo:font-size="12pt" fo:font-style="normal" officeooo:paragraph-rsid="01bcd54b" style:font-size-asian="12pt" style:font-style-asian="normal" style:font-size-complex="12pt" style:font-style-complex="normal"/>
    </style:style>
    <style:style style:name="P15" style:family="paragraph" style:parent-style-name="No_20_Spacing" style:list-style-name="WWNum1">
      <style:paragraph-properties fo:line-height="150%" fo:text-align="justify" style:justify-single-word="false"/>
      <style:text-properties style:font-name="Bookman Old Style" fo:font-size="12pt" fo:font-style="normal" officeooo:rsid="002de48f" officeooo:paragraph-rsid="010bbb14" style:font-size-asian="12pt" style:font-style-asian="normal" style:font-size-complex="12pt" style:font-style-complex="normal"/>
    </style:style>
    <style:style style:name="P16" style:family="paragraph" style:parent-style-name="No_20_Spacing" style:list-style-name="WWNum1">
      <style:paragraph-properties fo:line-height="150%" fo:text-align="justify" style:justify-single-word="false"/>
      <style:text-properties style:font-name="Bookman Old Style" fo:font-size="12pt" fo:font-style="normal" officeooo:rsid="002e1e6f" officeooo:paragraph-rsid="01e094eb" style:font-size-asian="12pt" style:font-style-asian="normal" style:font-size-complex="12pt" style:font-style-complex="normal"/>
    </style:style>
    <style:style style:name="P17" style:family="paragraph" style:parent-style-name="No_20_Spacing" style:list-style-name="WWNum1">
      <style:paragraph-properties fo:line-height="150%" fo:text-align="justify" style:justify-single-word="false"/>
      <style:text-properties style:font-name="Bookman Old Style" fo:font-size="12pt" fo:font-style="normal" officeooo:rsid="002ff6c3" officeooo:paragraph-rsid="01d52a95" style:font-size-asian="12pt" style:font-style-asian="normal" style:font-size-complex="12pt" style:font-style-complex="normal"/>
    </style:style>
    <style:style style:name="P18"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1bd5e93" style:font-size-asian="12pt" style:font-style-asian="normal" style:font-size-complex="12pt" style:font-style-complex="normal"/>
    </style:style>
    <style:style style:name="P19"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118dbc1" style:font-size-asian="12pt" style:font-style-asian="normal" style:font-size-complex="12pt" style:font-style-complex="normal"/>
    </style:style>
    <style:style style:name="P20"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198700b" style:font-size-asian="12pt" style:font-style-asian="normal" style:font-size-complex="12pt" style:font-style-complex="normal"/>
    </style:style>
    <style:style style:name="P21"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1992ad8" style:font-size-asian="12pt" style:font-style-asian="normal" style:font-size-complex="12pt" style:font-style-complex="normal"/>
    </style:style>
    <style:style style:name="P22"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1062e9c" style:font-size-asian="12pt" style:font-style-asian="normal" style:font-size-complex="12pt" style:font-style-complex="normal"/>
    </style:style>
    <style:style style:name="P23"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0597ca7" style:font-size-asian="12pt" style:font-style-asian="normal" style:font-size-complex="12pt" style:font-style-complex="normal"/>
    </style:style>
    <style:style style:name="P24" style:family="paragraph" style:parent-style-name="No_20_Spacing" style:list-style-name="WWNum1">
      <style:paragraph-properties fo:line-height="150%" fo:text-align="justify" style:justify-single-word="false"/>
      <style:text-properties style:font-name="Bookman Old Style" fo:font-size="12pt" fo:font-style="normal" officeooo:rsid="004f630d" officeooo:paragraph-rsid="01f501eb" style:font-size-asian="12pt" style:font-style-asian="normal" style:font-size-complex="12pt" style:font-style-complex="normal"/>
    </style:style>
    <style:style style:name="P25" style:family="paragraph" style:parent-style-name="No_20_Spacing" style:list-style-name="WWNum1">
      <style:paragraph-properties fo:line-height="150%" fo:text-align="justify" style:justify-single-word="false"/>
      <style:text-properties style:font-name="Bookman Old Style" fo:font-size="12pt" fo:font-style="normal" officeooo:rsid="00548a85" officeooo:paragraph-rsid="01f2f7aa" style:font-size-asian="12pt" style:font-style-asian="normal" style:font-size-complex="12pt" style:font-style-complex="normal"/>
    </style:style>
    <style:style style:name="P26" style:family="paragraph" style:parent-style-name="No_20_Spacing" style:list-style-name="WWNum1">
      <style:paragraph-properties fo:line-height="150%" fo:text-align="justify" style:justify-single-word="false"/>
      <style:text-properties style:font-name="Bookman Old Style" fo:font-size="12pt" fo:font-style="normal" officeooo:rsid="00880989" officeooo:paragraph-rsid="00880989" style:font-size-asian="12pt" style:font-style-asian="normal" style:font-size-complex="12pt" style:font-style-complex="normal"/>
    </style:style>
    <style:style style:name="P27" style:family="paragraph" style:parent-style-name="No_20_Spacing">
      <style:paragraph-properties fo:line-height="150%" fo:text-align="justify" style:justify-single-word="false"/>
      <style:text-properties style:font-name="Bookman Old Style" fo:font-size="12pt" fo:font-style="normal" officeooo:rsid="009bae34" officeooo:paragraph-rsid="01062e9c" style:font-size-asian="12pt" style:font-style-asian="normal" style:font-size-complex="12pt" style:font-style-complex="normal"/>
    </style:style>
    <style:style style:name="P28" style:family="paragraph" style:parent-style-name="No_20_Spacing">
      <style:paragraph-properties fo:line-height="150%" fo:text-align="justify" style:justify-single-word="false"/>
      <style:text-properties style:font-name="Bookman Old Style" fo:font-size="12pt" fo:font-style="normal" officeooo:rsid="009bae34" officeooo:paragraph-rsid="009c8d61" style:font-size-asian="12pt" style:font-style-asian="normal" style:font-size-complex="12pt" style:font-style-complex="normal"/>
    </style:style>
    <style:style style:name="P29" style:family="paragraph" style:parent-style-name="No_20_Spacing">
      <style:paragraph-properties fo:line-height="150%" fo:text-align="justify" style:justify-single-word="false"/>
      <style:text-properties style:font-name="Bookman Old Style" fo:font-size="12pt" fo:font-style="normal" officeooo:rsid="009bb8f5" officeooo:paragraph-rsid="009bb8f5" style:font-size-asian="12pt" style:font-style-asian="normal" style:font-size-complex="12pt" style:font-style-complex="normal"/>
    </style:style>
    <style:style style:name="P30" style:family="paragraph" style:parent-style-name="No_20_Spacing">
      <style:paragraph-properties fo:line-height="150%" fo:text-align="justify" style:justify-single-word="false"/>
      <style:text-properties style:font-name="Bookman Old Style" fo:font-size="12pt" fo:font-style="normal" officeooo:rsid="009bfb56" officeooo:paragraph-rsid="01e4486b" style:font-size-asian="12pt" style:font-style-asian="normal" style:font-size-complex="12pt" style:font-style-complex="normal"/>
    </style:style>
    <style:style style:name="P31" style:family="paragraph" style:parent-style-name="No_20_Spacing">
      <style:paragraph-properties fo:line-height="150%" fo:text-align="justify" style:justify-single-word="false"/>
      <style:text-properties style:font-name="Bookman Old Style" fo:font-size="12pt" fo:font-style="normal" officeooo:rsid="009bfb56" officeooo:paragraph-rsid="009bfb56" style:font-size-asian="12pt" style:font-style-asian="normal" style:font-size-complex="12pt" style:font-style-complex="normal"/>
    </style:style>
    <style:style style:name="P32" style:family="paragraph" style:parent-style-name="No_20_Spacing">
      <style:paragraph-properties fo:line-height="150%" fo:text-align="justify" style:justify-single-word="false"/>
      <style:text-properties style:font-name="Bookman Old Style" fo:font-size="12pt" fo:font-style="normal" officeooo:rsid="012e0947" officeooo:paragraph-rsid="012e0947" style:font-size-asian="12pt" style:font-style-asian="normal" style:font-size-complex="12pt" style:font-style-complex="normal"/>
    </style:style>
    <style:style style:name="P33" style:family="paragraph" style:parent-style-name="No_20_Spacing" style:list-style-name="WWNum1">
      <style:paragraph-properties fo:line-height="150%" fo:text-align="justify" style:justify-single-word="false"/>
      <style:text-properties style:font-name="Bookman Old Style" fo:font-size="9pt" fo:font-style="normal" officeooo:rsid="00cfd49a" officeooo:paragraph-rsid="00cfd49a" style:font-size-asian="9pt" style:font-style-asian="normal" style:font-size-complex="9pt" style:font-style-complex="normal"/>
    </style:style>
    <style:style style:name="T1" style:family="text">
      <style:text-properties fo:color="#000000" loext:opacity="100%" style:text-line-through-style="none" style:text-line-through-type="none" fo:language="en" fo:country="US"/>
    </style:style>
    <style:style style:name="T2" style:family="text">
      <style:text-properties fo:color="#000000" loext:opacity="100%" style:text-line-through-style="none" style:text-line-through-type="none" fo:language="en" fo:country="US" officeooo:rsid="0026275d"/>
    </style:style>
    <style:style style:name="T3" style:family="text">
      <style:text-properties fo:color="#000000" loext:opacity="100%" style:text-line-through-style="none" style:text-line-through-type="none" fo:language="en" fo:country="US" style:text-underline-style="none" fo:font-weight="normal" style:font-weight-asian="normal" style:font-weight-complex="normal"/>
    </style:style>
    <style:style style:name="T4" style:family="text">
      <style:text-properties fo:color="#000000" loext:opacity="100%" style:text-line-through-style="none" style:text-line-through-type="none" fo:language="en" fo:country="US" style:text-underline-style="none" fo:font-weight="normal" officeooo:rsid="0026275d" style:font-weight-asian="normal" style:font-weight-complex="normal"/>
    </style:style>
    <style:style style:name="T5" style:family="text">
      <style:text-properties fo:color="#000000" loext:opacity="100%" style:text-line-through-style="none" style:text-line-through-type="none" fo:language="en" fo:country="US" style:text-underline-style="none" fo:font-weight="normal" officeooo:rsid="0021b88d" style:font-weight-asian="normal" style:font-weight-complex="normal"/>
    </style:style>
    <style:style style:name="T6" style:family="text">
      <style:text-properties fo:color="#000000" loext:opacity="100%" style:text-line-through-style="none" style:text-line-through-type="none" fo:language="en" fo:country="US" style:text-underline-style="none" fo:font-weight="normal" officeooo:rsid="0021f971" style:font-weight-asian="normal" style:font-weight-complex="normal"/>
    </style:style>
    <style:style style:name="T7" style:family="text">
      <style:text-properties fo:color="#000000" loext:opacity="100%" style:text-line-through-style="none" style:text-line-through-type="none" fo:language="en" fo:country="US" style:text-underline-style="none" fo:font-weight="normal" officeooo:rsid="0023cbd9" style:font-weight-asian="normal" style:font-weight-complex="normal"/>
    </style:style>
    <style:style style:name="T8" style:family="text">
      <style:text-properties fo:color="#000000" loext:opacity="100%" style:text-line-through-style="none" style:text-line-through-type="none" fo:language="en" fo:country="US" style:text-underline-style="none" fo:font-weight="normal" officeooo:rsid="002bdef3" style:font-weight-asian="normal" style:font-weight-complex="normal"/>
    </style:style>
    <style:style style:name="T9" style:family="text">
      <style:text-properties fo:color="#000000" loext:opacity="100%" style:text-line-through-style="none" style:text-line-through-type="none" fo:language="en" fo:country="US" style:text-underline-style="none" fo:font-weight="normal" officeooo:rsid="001309e4" style:font-weight-asian="normal" style:font-weight-complex="normal"/>
    </style:style>
    <style:style style:name="T10" style:family="text">
      <style:text-properties fo:color="#000000" loext:opacity="100%" style:text-line-through-style="none" style:text-line-through-type="none" fo:language="en" fo:country="US" style:text-underline-style="none" fo:font-weight="normal" officeooo:rsid="002f3045" style:font-weight-asian="normal" style:font-weight-complex="normal"/>
    </style:style>
    <style:style style:name="T11" style:family="text">
      <style:text-properties fo:color="#000000" loext:opacity="100%" style:text-line-through-style="none" style:text-line-through-type="none" fo:language="en" fo:country="US" style:text-underline-style="none" fo:font-weight="normal" officeooo:rsid="002ff6c3" style:font-weight-asian="normal" style:font-weight-complex="normal"/>
    </style:style>
    <style:style style:name="T12" style:family="text">
      <style:text-properties fo:color="#000000" loext:opacity="100%" style:text-line-through-style="none" style:text-line-through-type="none" fo:language="en" fo:country="US" style:text-underline-style="none" fo:font-weight="normal" officeooo:rsid="0031e900" style:font-weight-asian="normal" style:font-weight-complex="normal"/>
    </style:style>
    <style:style style:name="T13" style:family="text">
      <style:text-properties fo:color="#000000" loext:opacity="100%" style:text-line-through-style="none" style:text-line-through-type="none" fo:language="en" fo:country="US" style:text-underline-style="none" fo:font-weight="normal" officeooo:rsid="0034fbdc" style:font-weight-asian="normal" style:font-weight-complex="normal"/>
    </style:style>
    <style:style style:name="T14" style:family="text">
      <style:text-properties fo:color="#000000" loext:opacity="100%" style:text-line-through-style="none" style:text-line-through-type="none" fo:language="en" fo:country="US" style:text-underline-style="none" fo:font-weight="normal" officeooo:rsid="0036c9c0" style:font-weight-asian="normal" style:font-weight-complex="normal"/>
    </style:style>
    <style:style style:name="T15" style:family="text">
      <style:text-properties fo:color="#000000" loext:opacity="100%" style:text-line-through-style="none" style:text-line-through-type="none" fo:language="en" fo:country="US" style:text-underline-style="none" fo:font-weight="normal" officeooo:rsid="003899bc" style:font-weight-asian="normal" style:font-weight-complex="normal"/>
    </style:style>
    <style:style style:name="T16" style:family="text">
      <style:text-properties fo:color="#000000" loext:opacity="100%" style:text-line-through-style="none" style:text-line-through-type="none" fo:language="en" fo:country="US" style:text-underline-style="none" fo:font-weight="normal" officeooo:rsid="0039304e" style:font-weight-asian="normal" style:font-weight-complex="normal"/>
    </style:style>
    <style:style style:name="T17" style:family="text">
      <style:text-properties fo:color="#000000" loext:opacity="100%" style:text-line-through-style="none" style:text-line-through-type="none" fo:language="en" fo:country="US" style:text-underline-style="none" fo:font-weight="normal" officeooo:rsid="0039b23f" style:font-weight-asian="normal" style:font-weight-complex="normal"/>
    </style:style>
    <style:style style:name="T18" style:family="text">
      <style:text-properties fo:color="#000000" loext:opacity="100%" style:text-line-through-style="none" style:text-line-through-type="none" fo:language="en" fo:country="US" style:text-underline-style="none" fo:font-weight="normal" officeooo:rsid="003a9d94" style:font-weight-asian="normal" style:font-weight-complex="normal"/>
    </style:style>
    <style:style style:name="T19" style:family="text">
      <style:text-properties fo:color="#000000" loext:opacity="100%" style:text-line-through-style="none" style:text-line-through-type="none" fo:language="en" fo:country="US" style:text-underline-style="none" fo:font-weight="normal" officeooo:rsid="005c70d0" style:font-weight-asian="normal" style:font-weight-complex="normal"/>
    </style:style>
    <style:style style:name="T20" style:family="text">
      <style:text-properties fo:color="#000000" loext:opacity="100%" style:text-line-through-style="none" style:text-line-through-type="none" fo:language="en" fo:country="US" style:text-underline-style="none" fo:font-weight="normal" officeooo:rsid="005e0263" style:font-weight-asian="normal" style:font-weight-complex="normal"/>
    </style:style>
    <style:style style:name="T21" style:family="text">
      <style:text-properties fo:color="#000000" loext:opacity="100%" style:text-line-through-style="none" style:text-line-through-type="none" fo:language="en" fo:country="US" style:text-underline-style="none" fo:font-weight="normal" officeooo:rsid="005f24a8" style:font-weight-asian="normal" style:font-weight-complex="normal"/>
    </style:style>
    <style:style style:name="T22" style:family="text">
      <style:text-properties fo:color="#000000" loext:opacity="100%" style:text-line-through-style="none" style:text-line-through-type="none" fo:language="en" fo:country="US" style:text-underline-style="none" fo:font-weight="normal" officeooo:rsid="00992e9c" style:font-weight-asian="normal" style:font-weight-complex="normal"/>
    </style:style>
    <style:style style:name="T23" style:family="text">
      <style:text-properties fo:color="#000000" loext:opacity="100%" style:text-line-through-style="none" style:text-line-through-type="none" fo:language="en" fo:country="US" style:text-underline-style="none" fo:font-weight="normal" officeooo:rsid="00b574f9" style:font-weight-asian="normal" style:font-weight-complex="normal"/>
    </style:style>
    <style:style style:name="T24" style:family="text">
      <style:text-properties fo:color="#000000" loext:opacity="100%" style:text-line-through-style="none" style:text-line-through-type="none" fo:language="en" fo:country="US" style:text-underline-style="none" fo:font-weight="normal" officeooo:rsid="00bae3bf" style:font-weight-asian="normal" style:font-weight-complex="normal"/>
    </style:style>
    <style:style style:name="T25" style:family="text">
      <style:text-properties fo:color="#000000" loext:opacity="100%" style:text-line-through-style="none" style:text-line-through-type="none" fo:language="en" fo:country="US" style:text-underline-style="none" fo:font-weight="normal" officeooo:rsid="00c3f4ba" style:font-weight-asian="normal" style:font-weight-complex="normal"/>
    </style:style>
    <style:style style:name="T26" style:family="text">
      <style:text-properties fo:color="#000000" loext:opacity="100%" style:text-line-through-style="none" style:text-line-through-type="none" fo:language="en" fo:country="US" style:text-underline-style="none" fo:font-weight="normal" officeooo:rsid="00c41a9a" style:font-weight-asian="normal" style:font-weight-complex="normal"/>
    </style:style>
    <style:style style:name="T27" style:family="text">
      <style:text-properties fo:color="#000000" loext:opacity="100%" style:text-line-through-style="none" style:text-line-through-type="none" fo:language="en" fo:country="US" style:text-underline-style="none" fo:font-weight="normal" officeooo:rsid="00be857a" style:font-weight-asian="normal" style:font-weight-complex="normal"/>
    </style:style>
    <style:style style:name="T28" style:family="text">
      <style:text-properties fo:color="#000000" loext:opacity="100%" style:text-line-through-style="none" style:text-line-through-type="none" fo:language="en" fo:country="US" style:text-underline-style="none" fo:font-weight="normal" officeooo:rsid="00bb35e0" style:font-weight-asian="normal" style:font-weight-complex="normal"/>
    </style:style>
    <style:style style:name="T29" style:family="text">
      <style:text-properties fo:color="#000000" loext:opacity="100%" style:text-line-through-style="none" style:text-line-through-type="none" fo:language="en" fo:country="US" style:text-underline-style="none" fo:font-weight="normal" officeooo:rsid="00bc8e70" style:font-weight-asian="normal" style:font-weight-complex="normal"/>
    </style:style>
    <style:style style:name="T30" style:family="text">
      <style:text-properties fo:color="#000000" loext:opacity="100%" style:text-line-through-style="none" style:text-line-through-type="none" fo:language="en" fo:country="US" style:text-underline-style="none" fo:font-weight="normal" officeooo:rsid="00a810d9" style:font-weight-asian="normal" style:font-weight-complex="normal"/>
    </style:style>
    <style:style style:name="T31" style:family="text">
      <style:text-properties fo:color="#000000" loext:opacity="100%" style:text-line-through-style="none" style:text-line-through-type="none" fo:language="en" fo:country="US" style:text-underline-style="none" fo:font-weight="normal" officeooo:rsid="00b917c8" style:font-weight-asian="normal" style:font-weight-complex="normal"/>
    </style:style>
    <style:style style:name="T32" style:family="text">
      <style:text-properties fo:color="#000000" loext:opacity="100%" style:text-line-through-style="none" style:text-line-through-type="none" fo:language="en" fo:country="US" style:text-underline-style="none" fo:font-weight="normal" officeooo:rsid="00a9eebe" style:font-weight-asian="normal" style:font-weight-complex="normal"/>
    </style:style>
    <style:style style:name="T33" style:family="text">
      <style:text-properties fo:color="#000000" loext:opacity="100%" style:text-line-through-style="none" style:text-line-through-type="none" fo:language="en" fo:country="US" style:text-underline-style="none" fo:font-weight="normal" officeooo:rsid="00c209bd" style:font-weight-asian="normal" style:font-weight-complex="normal"/>
    </style:style>
    <style:style style:name="T34" style:family="text">
      <style:text-properties fo:color="#000000" loext:opacity="100%" style:text-line-through-style="none" style:text-line-through-type="none" fo:language="en" fo:country="US" style:text-underline-style="none" fo:font-weight="normal" officeooo:rsid="00bf8aa7" style:font-weight-asian="normal" style:font-weight-complex="normal"/>
    </style:style>
    <style:style style:name="T35" style:family="text">
      <style:text-properties fo:color="#000000" loext:opacity="100%" style:text-line-through-style="none" style:text-line-through-type="none" fo:language="en" fo:country="US" style:text-underline-style="none" fo:font-weight="normal" officeooo:rsid="00c617b6" style:font-weight-asian="normal" style:font-weight-complex="normal"/>
    </style:style>
    <style:style style:name="T36" style:family="text">
      <style:text-properties fo:color="#000000" loext:opacity="100%" style:text-line-through-style="none" style:text-line-through-type="none" fo:language="en" fo:country="US" style:text-underline-style="none" fo:font-weight="normal" officeooo:rsid="00c735cb" style:font-weight-asian="normal" style:font-weight-complex="normal"/>
    </style:style>
    <style:style style:name="T37" style:family="text">
      <style:text-properties fo:color="#000000" loext:opacity="100%" style:text-line-through-style="none" style:text-line-through-type="none" fo:language="en" fo:country="US" style:text-underline-style="none" fo:font-weight="normal" officeooo:rsid="00b39dfa" style:font-weight-asian="normal" style:font-weight-complex="normal"/>
    </style:style>
    <style:style style:name="T38" style:family="text">
      <style:text-properties fo:color="#000000" loext:opacity="100%" style:text-line-through-style="none" style:text-line-through-type="none" fo:language="en" fo:country="US" style:text-underline-style="none" fo:font-weight="normal" officeooo:rsid="00d35dcb" style:font-weight-asian="normal" style:font-weight-complex="normal"/>
    </style:style>
    <style:style style:name="T39" style:family="text">
      <style:text-properties fo:color="#000000" loext:opacity="100%" style:text-line-through-style="none" style:text-line-through-type="none" fo:language="en" fo:country="US" style:text-underline-style="none" fo:font-weight="normal" officeooo:rsid="00d7834c" style:font-weight-asian="normal" style:font-weight-complex="normal"/>
    </style:style>
    <style:style style:name="T40" style:family="text">
      <style:text-properties fo:color="#000000" loext:opacity="100%" style:text-line-through-style="none" style:text-line-through-type="none" fo:language="en" fo:country="US" style:text-underline-style="none" fo:font-weight="normal" officeooo:rsid="00dc8c89" style:font-weight-asian="normal" style:font-weight-complex="normal"/>
    </style:style>
    <style:style style:name="T41" style:family="text">
      <style:text-properties fo:color="#000000" loext:opacity="100%" style:text-line-through-style="none" style:text-line-through-type="none" fo:language="en" fo:country="US" style:text-underline-style="none" fo:font-weight="normal" officeooo:rsid="00dd9d28" style:font-weight-asian="normal" style:font-weight-complex="normal"/>
    </style:style>
    <style:style style:name="T42" style:family="text">
      <style:text-properties fo:color="#000000" loext:opacity="100%" style:text-line-through-style="none" style:text-line-through-type="none" fo:language="en" fo:country="US" style:text-underline-style="none" fo:font-weight="normal" officeooo:rsid="00deb535" style:font-weight-asian="normal" style:font-weight-complex="normal"/>
    </style:style>
    <style:style style:name="T43" style:family="text">
      <style:text-properties fo:color="#000000" loext:opacity="100%" style:text-line-through-style="none" style:text-line-through-type="none" fo:language="en" fo:country="US" style:text-underline-style="none" fo:font-weight="normal" officeooo:rsid="00e846b9" style:font-weight-asian="normal" style:font-weight-complex="normal"/>
    </style:style>
    <style:style style:name="T44" style:family="text">
      <style:text-properties fo:color="#000000" loext:opacity="100%" style:text-line-through-style="none" style:text-line-through-type="none" fo:language="en" fo:country="US" style:text-underline-style="none" fo:font-weight="normal" officeooo:rsid="00e8fa49" style:font-weight-asian="normal" style:font-weight-complex="normal"/>
    </style:style>
    <style:style style:name="T45" style:family="text">
      <style:text-properties fo:color="#000000" loext:opacity="100%" style:text-line-through-style="none" style:text-line-through-type="none" fo:language="en" fo:country="US" style:text-underline-style="none" fo:font-weight="normal" officeooo:rsid="01006144" style:font-weight-asian="normal" style:font-weight-complex="normal"/>
    </style:style>
    <style:style style:name="T46" style:family="text">
      <style:text-properties fo:color="#000000" loext:opacity="100%" style:text-line-through-style="none" style:text-line-through-type="none" fo:language="en" fo:country="US" style:text-underline-style="none" fo:font-weight="normal" officeooo:rsid="0101d7c4" style:font-weight-asian="normal" style:font-weight-complex="normal"/>
    </style:style>
    <style:style style:name="T47" style:family="text">
      <style:text-properties fo:color="#000000" loext:opacity="100%" style:text-line-through-style="none" style:text-line-through-type="none" fo:language="en" fo:country="US" style:text-underline-style="none" fo:font-weight="normal" officeooo:rsid="010bbb14" style:font-weight-asian="normal" style:font-weight-complex="normal"/>
    </style:style>
    <style:style style:name="T48" style:family="text">
      <style:text-properties fo:color="#000000" loext:opacity="100%" style:text-line-through-style="none" style:text-line-through-type="none" fo:language="en" fo:country="US" style:text-underline-style="none" fo:font-weight="normal" officeooo:rsid="010cdab2" style:font-weight-asian="normal" style:font-weight-complex="normal"/>
    </style:style>
    <style:style style:name="T49" style:family="text">
      <style:text-properties fo:color="#000000" loext:opacity="100%" style:text-line-through-style="none" style:text-line-through-type="none" fo:language="en" fo:country="US" style:text-underline-style="none" fo:font-weight="normal" officeooo:rsid="010d7755" style:font-weight-asian="normal" style:font-weight-complex="normal"/>
    </style:style>
    <style:style style:name="T50" style:family="text">
      <style:text-properties fo:color="#000000" loext:opacity="100%" style:text-line-through-style="none" style:text-line-through-type="none" fo:language="en" fo:country="US" style:text-underline-style="none" fo:font-weight="normal" officeooo:rsid="010eae0a" style:font-weight-asian="normal" style:font-weight-complex="normal"/>
    </style:style>
    <style:style style:name="T51" style:family="text">
      <style:text-properties fo:color="#000000" loext:opacity="100%" style:text-line-through-style="none" style:text-line-through-type="none" fo:language="en" fo:country="US" style:text-underline-style="none" fo:font-weight="normal" officeooo:rsid="010f6851" style:font-weight-asian="normal" style:font-weight-complex="normal"/>
    </style:style>
    <style:style style:name="T52" style:family="text">
      <style:text-properties fo:color="#000000" loext:opacity="100%" style:text-line-through-style="none" style:text-line-through-type="none" fo:language="en" fo:country="US" style:text-underline-style="none" fo:font-weight="normal" officeooo:rsid="0123fe07" style:font-weight-asian="normal" style:font-weight-complex="normal"/>
    </style:style>
    <style:style style:name="T53" style:family="text">
      <style:text-properties fo:color="#000000" loext:opacity="100%" style:text-line-through-style="none" style:text-line-through-type="none" fo:language="en" fo:country="US" style:text-underline-style="none" fo:font-weight="normal" officeooo:rsid="012562b0" style:font-weight-asian="normal" style:font-weight-complex="normal"/>
    </style:style>
    <style:style style:name="T54" style:family="text">
      <style:text-properties fo:color="#000000" loext:opacity="100%" style:text-line-through-style="none" style:text-line-through-type="none" fo:language="en" fo:country="US" style:text-underline-style="none" fo:font-weight="normal" officeooo:rsid="0127b4ba" style:font-weight-asian="normal" style:font-weight-complex="normal"/>
    </style:style>
    <style:style style:name="T55" style:family="text">
      <style:text-properties fo:color="#000000" loext:opacity="100%" style:text-line-through-style="none" style:text-line-through-type="none" fo:language="en" fo:country="US" style:text-underline-style="none" fo:font-weight="normal" officeooo:rsid="01294745" style:font-weight-asian="normal" style:font-weight-complex="normal"/>
    </style:style>
    <style:style style:name="T56" style:family="text">
      <style:text-properties fo:color="#000000" loext:opacity="100%" style:text-line-through-style="none" style:text-line-through-type="none" fo:language="en" fo:country="US" style:text-underline-style="none" fo:font-weight="normal" officeooo:rsid="013b3746" style:font-weight-asian="normal" style:font-weight-complex="normal"/>
    </style:style>
    <style:style style:name="T57" style:family="text">
      <style:text-properties fo:color="#000000" loext:opacity="100%" style:text-line-through-style="none" style:text-line-through-type="none" fo:language="en" fo:country="US" style:text-underline-style="none" fo:font-weight="normal" officeooo:rsid="014745ef" style:font-weight-asian="normal" style:font-weight-complex="normal"/>
    </style:style>
    <style:style style:name="T58" style:family="text">
      <style:text-properties fo:color="#000000" loext:opacity="100%" style:text-line-through-style="none" style:text-line-through-type="none" fo:language="en" fo:country="US" style:text-underline-style="none" fo:font-weight="normal" officeooo:rsid="002e1e6f" style:font-weight-asian="normal" style:font-weight-complex="normal"/>
    </style:style>
    <style:style style:name="T59" style:family="text">
      <style:text-properties fo:color="#000000" loext:opacity="100%" style:text-line-through-style="none" style:text-line-through-type="none" fo:language="en" fo:country="US" style:text-underline-style="none" fo:font-weight="normal" officeooo:rsid="011f2e51" style:font-weight-asian="normal" style:font-weight-complex="normal"/>
    </style:style>
    <style:style style:name="T60" style:family="text">
      <style:text-properties fo:color="#000000" loext:opacity="100%" style:text-line-through-style="none" style:text-line-through-type="none" fo:language="en" fo:country="US" style:text-underline-style="none" fo:font-weight="normal" officeooo:rsid="015bb8b5" style:font-weight-asian="normal" style:font-weight-complex="normal"/>
    </style:style>
    <style:style style:name="T61" style:family="text">
      <style:text-properties fo:color="#000000" loext:opacity="100%" style:text-line-through-style="none" style:text-line-through-type="none" fo:language="en" fo:country="US" style:text-underline-style="none" fo:font-weight="normal" officeooo:rsid="015cece4" style:font-weight-asian="normal" style:font-weight-complex="normal"/>
    </style:style>
    <style:style style:name="T62" style:family="text">
      <style:text-properties fo:color="#000000" loext:opacity="100%" style:text-line-through-style="none" style:text-line-through-type="none" fo:language="en" fo:country="US" style:text-underline-style="none" fo:font-weight="normal" officeooo:rsid="001856af" style:font-weight-asian="normal" style:font-weight-complex="normal"/>
    </style:style>
    <style:style style:name="T63" style:family="text">
      <style:text-properties fo:color="#000000" loext:opacity="100%" style:text-line-through-style="none" style:text-line-through-type="none" fo:language="en" fo:country="US" style:text-underline-style="none" fo:font-weight="normal" officeooo:rsid="012ed067" style:font-weight-asian="normal" style:font-weight-complex="normal"/>
    </style:style>
    <style:style style:name="T64" style:family="text">
      <style:text-properties fo:color="#000000" loext:opacity="100%" style:text-line-through-style="none" style:text-line-through-type="none" fo:language="en" fo:country="US" style:text-underline-style="none" fo:font-weight="normal" officeooo:rsid="01600a60" style:font-weight-asian="normal" style:font-weight-complex="normal"/>
    </style:style>
    <style:style style:name="T65" style:family="text">
      <style:text-properties fo:color="#000000" loext:opacity="100%" style:text-line-through-style="none" style:text-line-through-type="none" fo:language="en" fo:country="US" style:text-underline-style="none" fo:font-weight="normal" officeooo:rsid="01689b02" style:font-weight-asian="normal" style:font-weight-complex="normal"/>
    </style:style>
    <style:style style:name="T66" style:family="text">
      <style:text-properties fo:color="#000000" loext:opacity="100%" style:text-line-through-style="none" style:text-line-through-type="none" fo:language="en" fo:country="US" style:text-underline-style="none" fo:font-weight="normal" officeooo:rsid="01695701" style:font-weight-asian="normal" style:font-weight-complex="normal"/>
    </style:style>
    <style:style style:name="T67" style:family="text">
      <style:text-properties fo:color="#000000" loext:opacity="100%" style:text-line-through-style="none" style:text-line-through-type="none" fo:language="en" fo:country="US" style:text-underline-style="none" fo:font-weight="normal" officeooo:rsid="016e0d98" style:font-weight-asian="normal" style:font-weight-complex="normal"/>
    </style:style>
    <style:style style:name="T68" style:family="text">
      <style:text-properties fo:color="#000000" loext:opacity="100%" style:text-line-through-style="none" style:text-line-through-type="none" fo:language="en" fo:country="US" style:text-underline-style="none" fo:font-weight="normal" officeooo:rsid="0170869d" style:font-weight-asian="normal" style:font-weight-complex="normal"/>
    </style:style>
    <style:style style:name="T69" style:family="text">
      <style:text-properties fo:color="#000000" loext:opacity="100%" style:text-line-through-style="none" style:text-line-through-type="none" fo:language="en" fo:country="US" style:text-underline-style="none" fo:font-weight="normal" officeooo:rsid="0170dd01" style:font-weight-asian="normal" style:font-weight-complex="normal"/>
    </style:style>
    <style:style style:name="T70" style:family="text">
      <style:text-properties fo:color="#000000" loext:opacity="100%" style:text-line-through-style="none" style:text-line-through-type="none" fo:language="en" fo:country="US" style:text-underline-style="none" fo:font-weight="normal" officeooo:rsid="017286c2" style:font-weight-asian="normal" style:font-weight-complex="normal"/>
    </style:style>
    <style:style style:name="T71" style:family="text">
      <style:text-properties fo:color="#000000" loext:opacity="100%" style:text-line-through-style="none" style:text-line-through-type="none" fo:language="en" fo:country="US" style:text-underline-style="none" fo:font-weight="normal" officeooo:rsid="01751725" style:font-weight-asian="normal" style:font-weight-complex="normal"/>
    </style:style>
    <style:style style:name="T72" style:family="text">
      <style:text-properties fo:color="#000000" loext:opacity="100%" style:text-line-through-style="none" style:text-line-through-type="none" fo:language="en" fo:country="US" style:text-underline-style="none" fo:font-weight="normal" officeooo:rsid="015d6464" style:font-weight-asian="normal" style:font-weight-complex="normal"/>
    </style:style>
    <style:style style:name="T73" style:family="text">
      <style:text-properties fo:color="#000000" loext:opacity="100%" style:text-line-through-style="none" style:text-line-through-type="none" fo:language="en" fo:country="US" style:text-underline-style="none" fo:font-weight="normal" officeooo:rsid="0164218b" style:font-weight-asian="normal" style:font-weight-complex="normal"/>
    </style:style>
    <style:style style:name="T74" style:family="text">
      <style:text-properties fo:color="#000000" loext:opacity="100%" style:text-line-through-style="none" style:text-line-through-type="none" fo:language="en" fo:country="US" style:text-underline-style="none" fo:font-weight="normal" officeooo:rsid="013b85e4" style:font-weight-asian="normal" style:font-weight-complex="normal"/>
    </style:style>
    <style:style style:name="T75" style:family="text">
      <style:text-properties fo:color="#000000" loext:opacity="100%" style:text-line-through-style="none" style:text-line-through-type="none" fo:language="en" fo:country="US" style:text-underline-style="none" fo:font-weight="normal" officeooo:rsid="0138dc31" style:font-weight-asian="normal" style:font-weight-complex="normal"/>
    </style:style>
    <style:style style:name="T76" style:family="text">
      <style:text-properties fo:color="#000000" loext:opacity="100%" style:text-line-through-style="none" style:text-line-through-type="none" fo:language="en" fo:country="US" style:text-underline-style="none" fo:font-weight="normal" officeooo:rsid="015655d6" style:font-weight-asian="normal" style:font-weight-complex="normal"/>
    </style:style>
    <style:style style:name="T77" style:family="text">
      <style:text-properties fo:color="#000000" loext:opacity="100%" style:text-line-through-style="none" style:text-line-through-type="none" fo:language="en" fo:country="US" style:text-underline-style="none" fo:font-weight="normal" officeooo:rsid="018665ed" style:font-weight-asian="normal" style:font-weight-complex="normal"/>
    </style:style>
    <style:style style:name="T78" style:family="text">
      <style:text-properties fo:color="#000000" loext:opacity="100%" style:text-line-through-style="none" style:text-line-through-type="none" fo:language="en" fo:country="US" style:text-underline-style="none" fo:font-weight="normal" officeooo:rsid="001bff95" style:font-weight-asian="normal" style:font-weight-complex="normal"/>
    </style:style>
    <style:style style:name="T79" style:family="text">
      <style:text-properties fo:color="#000000" loext:opacity="100%" style:text-line-through-style="none" style:text-line-through-type="none" fo:language="en" fo:country="US" style:text-underline-style="none" fo:font-weight="normal" officeooo:rsid="00d21247" style:font-weight-asian="normal" style:font-weight-complex="normal"/>
    </style:style>
    <style:style style:name="T80" style:family="text">
      <style:text-properties fo:color="#000000" loext:opacity="100%" style:text-line-through-style="none" style:text-line-through-type="none" fo:language="en" fo:country="US" style:text-underline-style="none" fo:font-weight="normal" officeooo:rsid="00e5a5c9" style:font-weight-asian="normal" style:font-weight-complex="normal"/>
    </style:style>
    <style:style style:name="T81" style:family="text">
      <style:text-properties fo:color="#000000" loext:opacity="100%" style:text-line-through-style="none" style:text-line-through-type="none" fo:language="en" fo:country="US" style:text-underline-style="none" fo:font-weight="normal" officeooo:rsid="001b0e72" style:font-weight-asian="normal" style:font-weight-complex="normal"/>
    </style:style>
    <style:style style:name="T82" style:family="text">
      <style:text-properties fo:color="#000000" loext:opacity="100%" style:text-line-through-style="none" style:text-line-through-type="none" fo:language="en" fo:country="US" style:text-underline-style="none" fo:font-weight="normal" officeooo:rsid="0188bdc0" style:font-weight-asian="normal" style:font-weight-complex="normal"/>
    </style:style>
    <style:style style:name="T83" style:family="text">
      <style:text-properties fo:color="#000000" loext:opacity="100%" style:text-line-through-style="none" style:text-line-through-type="none" fo:language="en" fo:country="US" style:text-underline-style="none" fo:font-weight="normal" officeooo:rsid="019a8c5f" style:font-weight-asian="normal" style:font-weight-complex="normal"/>
    </style:style>
    <style:style style:name="T84" style:family="text">
      <style:text-properties fo:color="#000000" loext:opacity="100%" style:text-line-through-style="none" style:text-line-through-type="none" fo:language="en" fo:country="US" style:text-underline-style="none" fo:font-weight="normal" officeooo:rsid="019c8e18" style:font-weight-asian="normal" style:font-weight-complex="normal"/>
    </style:style>
    <style:style style:name="T85" style:family="text">
      <style:text-properties fo:color="#000000" loext:opacity="100%" style:text-line-through-style="none" style:text-line-through-type="none" fo:language="en" fo:country="US" style:text-underline-style="none" fo:font-weight="normal" officeooo:rsid="019d8fdb" style:font-weight-asian="normal" style:font-weight-complex="normal"/>
    </style:style>
    <style:style style:name="T86" style:family="text">
      <style:text-properties fo:color="#000000" loext:opacity="100%" style:text-line-through-style="none" style:text-line-through-type="none" fo:language="en" fo:country="US" style:text-underline-style="none" fo:font-weight="normal" officeooo:rsid="019f7844" style:font-weight-asian="normal" style:font-weight-complex="normal"/>
    </style:style>
    <style:style style:name="T87" style:family="text">
      <style:text-properties fo:color="#000000" loext:opacity="100%" style:text-line-through-style="none" style:text-line-through-type="none" fo:language="en" fo:country="US" style:text-underline-style="none" fo:font-weight="normal" officeooo:rsid="019fe184" style:font-weight-asian="normal" style:font-weight-complex="normal"/>
    </style:style>
    <style:style style:name="T88" style:family="text">
      <style:text-properties fo:color="#000000" loext:opacity="100%" style:text-line-through-style="none" style:text-line-through-type="none" fo:language="en" fo:country="US" style:text-underline-style="none" fo:font-weight="normal" officeooo:rsid="01a0e260" style:font-weight-asian="normal" style:font-weight-complex="normal"/>
    </style:style>
    <style:style style:name="T89" style:family="text">
      <style:text-properties fo:color="#000000" loext:opacity="100%" style:text-line-through-style="none" style:text-line-through-type="none" fo:language="en" fo:country="US" style:text-underline-style="none" fo:font-weight="normal" officeooo:rsid="01a2b5f1" style:font-weight-asian="normal" style:font-weight-complex="normal"/>
    </style:style>
    <style:style style:name="T90" style:family="text">
      <style:text-properties fo:color="#000000" loext:opacity="100%" style:text-line-through-style="none" style:text-line-through-type="none" fo:language="en" fo:country="US" style:text-underline-style="none" fo:font-weight="normal" officeooo:rsid="01a3a0f8" style:font-weight-asian="normal" style:font-weight-complex="normal"/>
    </style:style>
    <style:style style:name="T91" style:family="text">
      <style:text-properties fo:color="#000000" loext:opacity="100%" style:text-line-through-style="none" style:text-line-through-type="none" fo:language="en" fo:country="US" style:text-underline-style="none" fo:font-weight="normal" officeooo:rsid="003b737d" style:font-weight-asian="normal" style:font-weight-complex="normal"/>
    </style:style>
    <style:style style:name="T92" style:family="text">
      <style:text-properties fo:color="#000000" loext:opacity="100%" style:text-line-through-style="none" style:text-line-through-type="none" fo:language="en" fo:country="US" style:text-underline-style="none" fo:font-weight="normal" officeooo:rsid="01a4091d" style:font-weight-asian="normal" style:font-weight-complex="normal"/>
    </style:style>
    <style:style style:name="T93" style:family="text">
      <style:text-properties fo:color="#000000" loext:opacity="100%" style:text-line-through-style="none" style:text-line-through-type="none" fo:language="en" fo:country="US" style:text-underline-style="none" fo:font-weight="normal" officeooo:rsid="01a601ce" style:font-weight-asian="normal" style:font-weight-complex="normal"/>
    </style:style>
    <style:style style:name="T94" style:family="text">
      <style:text-properties fo:color="#000000" loext:opacity="100%" style:text-line-through-style="none" style:text-line-through-type="none" fo:language="en" fo:country="US" style:text-underline-style="none" fo:font-weight="normal" officeooo:rsid="01a6bb40" style:font-weight-asian="normal" style:font-weight-complex="normal"/>
    </style:style>
    <style:style style:name="T95" style:family="text">
      <style:text-properties fo:color="#000000" loext:opacity="100%" style:text-line-through-style="none" style:text-line-through-type="none" fo:language="en" fo:country="US" style:text-underline-style="none" fo:font-weight="normal" officeooo:rsid="01a8eea6" style:font-weight-asian="normal" style:font-weight-complex="normal"/>
    </style:style>
    <style:style style:name="T96" style:family="text">
      <style:text-properties fo:color="#000000" loext:opacity="100%" style:text-line-through-style="none" style:text-line-through-type="none" fo:language="en" fo:country="US" style:text-underline-style="none" fo:font-weight="normal" officeooo:rsid="01ad364d" style:font-weight-asian="normal" style:font-weight-complex="normal"/>
    </style:style>
    <style:style style:name="T97" style:family="text">
      <style:text-properties fo:color="#000000" loext:opacity="100%" style:text-line-through-style="none" style:text-line-through-type="none" fo:language="en" fo:country="US" style:text-underline-style="none" fo:font-weight="normal" officeooo:rsid="01aed420" style:font-weight-asian="normal" style:font-weight-complex="normal"/>
    </style:style>
    <style:style style:name="T98" style:family="text">
      <style:text-properties fo:color="#000000" loext:opacity="100%" style:text-line-through-style="none" style:text-line-through-type="none" fo:language="en" fo:country="US" style:text-underline-style="none" fo:font-weight="normal" officeooo:rsid="01aefa67" style:font-weight-asian="normal" style:font-weight-complex="normal"/>
    </style:style>
    <style:style style:name="T99" style:family="text">
      <style:text-properties fo:color="#000000" loext:opacity="100%" style:text-line-through-style="none" style:text-line-through-type="none" fo:language="en" fo:country="US" style:text-underline-style="none" fo:font-weight="normal" officeooo:rsid="01af8ab5" style:font-weight-asian="normal" style:font-weight-complex="normal"/>
    </style:style>
    <style:style style:name="T100" style:family="text">
      <style:text-properties fo:color="#000000" loext:opacity="100%" style:text-line-through-style="none" style:text-line-through-type="none" fo:language="en" fo:country="US" style:text-underline-style="none" fo:font-weight="normal" officeooo:rsid="01b63a6b" style:font-weight-asian="normal" style:font-weight-complex="normal"/>
    </style:style>
    <style:style style:name="T101" style:family="text">
      <style:text-properties fo:color="#000000" loext:opacity="100%" style:text-line-through-style="none" style:text-line-through-type="none" fo:language="en" fo:country="US" style:text-underline-style="none" fo:font-weight="normal" officeooo:rsid="01b88326" style:font-weight-asian="normal" style:font-weight-complex="normal"/>
    </style:style>
    <style:style style:name="T102" style:family="text">
      <style:text-properties fo:color="#000000" loext:opacity="100%" style:text-line-through-style="none" style:text-line-through-type="none" fo:language="en" fo:country="US" style:text-underline-style="none" fo:font-weight="normal" officeooo:rsid="01b92533" style:font-weight-asian="normal" style:font-weight-complex="normal"/>
    </style:style>
    <style:style style:name="T103" style:family="text">
      <style:text-properties fo:color="#000000" loext:opacity="100%" style:text-line-through-style="none" style:text-line-through-type="none" fo:language="en" fo:country="US" style:text-underline-style="none" fo:font-weight="normal" officeooo:rsid="01baa4b2" style:font-weight-asian="normal" style:font-weight-complex="normal"/>
    </style:style>
    <style:style style:name="T104" style:family="text">
      <style:text-properties fo:color="#000000" loext:opacity="100%" style:text-line-through-style="none" style:text-line-through-type="none" fo:language="en" fo:country="US" style:text-underline-style="none" fo:font-weight="normal" officeooo:rsid="01bd5e93" style:font-weight-asian="normal" style:font-weight-complex="normal"/>
    </style:style>
    <style:style style:name="T105" style:family="text">
      <style:text-properties fo:color="#000000" loext:opacity="100%" style:text-line-through-style="none" style:text-line-through-type="none" fo:language="en" fo:country="US" style:text-underline-style="none" fo:font-weight="normal" officeooo:rsid="01c15791" style:font-weight-asian="normal" style:font-weight-complex="normal"/>
    </style:style>
    <style:style style:name="T106" style:family="text">
      <style:text-properties fo:color="#000000" loext:opacity="100%" style:text-line-through-style="none" style:text-line-through-type="none" fo:language="en" fo:country="US" style:text-underline-style="none" fo:font-weight="normal" officeooo:rsid="01c21320" style:font-weight-asian="normal" style:font-weight-complex="normal"/>
    </style:style>
    <style:style style:name="T107" style:family="text">
      <style:text-properties fo:color="#000000" loext:opacity="100%" style:text-line-through-style="none" style:text-line-through-type="none" fo:language="en" fo:country="US" style:text-underline-style="none" fo:font-weight="normal" officeooo:rsid="01c32bff" style:font-weight-asian="normal" style:font-weight-complex="normal"/>
    </style:style>
    <style:style style:name="T108" style:family="text">
      <style:text-properties fo:color="#000000" loext:opacity="100%" style:text-line-through-style="none" style:text-line-through-type="none" fo:language="en" fo:country="US" style:text-underline-style="none" fo:font-weight="normal" officeooo:rsid="01c4ed58" style:font-weight-asian="normal" style:font-weight-complex="normal"/>
    </style:style>
    <style:style style:name="T109" style:family="text">
      <style:text-properties fo:color="#000000" loext:opacity="100%" style:text-line-through-style="none" style:text-line-through-type="none" fo:language="en" fo:country="US" style:text-underline-style="none" fo:font-weight="normal" officeooo:rsid="01c5c2bf" style:font-weight-asian="normal" style:font-weight-complex="normal"/>
    </style:style>
    <style:style style:name="T110" style:family="text">
      <style:text-properties fo:color="#000000" loext:opacity="100%" style:text-line-through-style="none" style:text-line-through-type="none" fo:language="en" fo:country="US" style:text-underline-style="none" fo:font-weight="normal" officeooo:rsid="01cb51ea" style:font-weight-asian="normal" style:font-weight-complex="normal"/>
    </style:style>
    <style:style style:name="T111" style:family="text">
      <style:text-properties fo:color="#000000" loext:opacity="100%" style:text-line-through-style="none" style:text-line-through-type="none" fo:language="en" fo:country="US" style:text-underline-style="none" fo:font-weight="normal" officeooo:rsid="01d07938" style:font-weight-asian="normal" style:font-weight-complex="normal"/>
    </style:style>
    <style:style style:name="T112" style:family="text">
      <style:text-properties fo:color="#000000" loext:opacity="100%" style:text-line-through-style="none" style:text-line-through-type="none" fo:language="en" fo:country="US" style:text-underline-style="none" fo:font-weight="normal" officeooo:rsid="01d34776" style:font-weight-asian="normal" style:font-weight-complex="normal"/>
    </style:style>
    <style:style style:name="T113" style:family="text">
      <style:text-properties fo:color="#000000" loext:opacity="100%" style:text-line-through-style="none" style:text-line-through-type="none" fo:language="en" fo:country="US" style:text-underline-style="none" fo:font-weight="normal" officeooo:rsid="01d3a81f" style:font-weight-asian="normal" style:font-weight-complex="normal"/>
    </style:style>
    <style:style style:name="T114" style:family="text">
      <style:text-properties fo:color="#000000" loext:opacity="100%" style:text-line-through-style="none" style:text-line-through-type="none" fo:language="en" fo:country="US" style:text-underline-style="none" fo:font-weight="normal" officeooo:rsid="00ba4c08" style:font-weight-asian="normal" style:font-weight-complex="normal"/>
    </style:style>
    <style:style style:name="T115" style:family="text">
      <style:text-properties fo:color="#000000" loext:opacity="100%" style:text-line-through-style="none" style:text-line-through-type="none" fo:language="en" fo:country="US" style:text-underline-style="none" fo:font-weight="normal" officeooo:rsid="0159d2d6" style:font-weight-asian="normal" style:font-weight-complex="normal"/>
    </style:style>
    <style:style style:name="T116" style:family="text">
      <style:text-properties fo:color="#000000" loext:opacity="100%" style:text-line-through-style="none" style:text-line-through-type="none" fo:language="en" fo:country="US" style:text-underline-style="none" fo:font-weight="normal" officeooo:rsid="01d52a60" style:font-weight-asian="normal" style:font-weight-complex="normal"/>
    </style:style>
    <style:style style:name="T117" style:family="text">
      <style:text-properties fo:color="#000000" loext:opacity="100%" style:text-line-through-style="none" style:text-line-through-type="none" fo:language="en" fo:country="US" style:text-underline-style="none" fo:font-weight="normal" officeooo:rsid="01d52a95" style:font-weight-asian="normal" style:font-weight-complex="normal"/>
    </style:style>
    <style:style style:name="T118" style:family="text">
      <style:text-properties fo:color="#000000" loext:opacity="100%" style:text-line-through-style="none" style:text-line-through-type="none" fo:language="en" fo:country="US" style:text-underline-style="none" fo:font-weight="normal" officeooo:rsid="01d6574c" style:font-weight-asian="normal" style:font-weight-complex="normal"/>
    </style:style>
    <style:style style:name="T119" style:family="text">
      <style:text-properties fo:color="#000000" loext:opacity="100%" style:text-line-through-style="none" style:text-line-through-type="none" fo:language="en" fo:country="US" style:text-underline-style="none" fo:font-weight="normal" officeooo:rsid="01dea311" style:font-weight-asian="normal" style:font-weight-complex="normal"/>
    </style:style>
    <style:style style:name="T120" style:family="text">
      <style:text-properties fo:color="#000000" loext:opacity="100%" style:text-line-through-style="none" style:text-line-through-type="none" fo:language="en" fo:country="US" style:text-underline-style="none" fo:font-weight="normal" officeooo:rsid="01decfd3" style:font-weight-asian="normal" style:font-weight-complex="normal"/>
    </style:style>
    <style:style style:name="T121" style:family="text">
      <style:text-properties fo:color="#000000" loext:opacity="100%" style:text-line-through-style="none" style:text-line-through-type="none" fo:language="en" fo:country="US" style:text-underline-style="none" fo:font-weight="normal" officeooo:rsid="01dfbb7d" style:font-weight-asian="normal" style:font-weight-complex="normal"/>
    </style:style>
    <style:style style:name="T122" style:family="text">
      <style:text-properties fo:color="#000000" loext:opacity="100%" style:text-line-through-style="none" style:text-line-through-type="none" fo:language="en" fo:country="US" style:text-underline-style="none" fo:font-weight="normal" officeooo:rsid="01e094eb" style:font-weight-asian="normal" style:font-weight-complex="normal"/>
    </style:style>
    <style:style style:name="T123" style:family="text">
      <style:text-properties fo:color="#000000" loext:opacity="100%" style:text-line-through-style="none" style:text-line-through-type="none" fo:language="en" fo:country="US" style:text-underline-style="none" fo:font-weight="normal" officeooo:rsid="01e27692" style:font-weight-asian="normal" style:font-weight-complex="normal"/>
    </style:style>
    <style:style style:name="T124" style:family="text">
      <style:text-properties fo:color="#000000" loext:opacity="100%" style:text-line-through-style="none" style:text-line-through-type="none" fo:language="en" fo:country="US" style:text-underline-style="none" fo:font-weight="bold" style:font-weight-asian="bold" style:font-weight-complex="bold"/>
    </style:style>
    <style:style style:name="T125" style:family="text">
      <style:text-properties fo:color="#000000" loext:opacity="100%" style:text-line-through-style="none" style:text-line-through-type="none" fo:language="en" fo:country="US" style:text-underline-style="none" fo:font-weight="bold" officeooo:rsid="0021f971" style:font-weight-asian="bold" style:font-weight-complex="bold"/>
    </style:style>
    <style:style style:name="T126" style:family="text">
      <style:text-properties fo:color="#000000" loext:opacity="100%" style:text-line-through-style="none" style:text-line-through-type="none" fo:language="en" fo:country="US" style:text-underline-style="none" fo:font-weight="bold" officeooo:rsid="002a9f25" style:font-weight-asian="bold" style:font-weight-complex="bold"/>
    </style:style>
    <style:style style:name="T127" style:family="text">
      <style:text-properties fo:color="#000000" loext:opacity="100%" style:text-line-through-style="none" style:text-line-through-type="none" fo:language="en" fo:country="US" style:text-underline-style="none" fo:font-weight="bold" officeooo:rsid="002e1e6f" style:font-weight-asian="bold" style:font-weight-complex="bold"/>
    </style:style>
    <style:style style:name="T128" style:family="text">
      <style:text-properties fo:color="#000000" loext:opacity="100%" style:text-line-through-style="none" style:text-line-through-type="none" fo:language="en" fo:country="US" style:text-underline-style="none" fo:font-weight="bold" officeooo:rsid="00c47b07" style:font-weight-asian="bold" style:font-weight-complex="bold"/>
    </style:style>
    <style:style style:name="T129" style:family="text">
      <style:text-properties fo:color="#000000" loext:opacity="100%" style:text-line-through-style="none" style:text-line-through-type="none" fo:language="en" fo:country="US" style:text-underline-style="none" fo:font-weight="bold" officeooo:rsid="00bc8e70" style:font-weight-asian="bold" style:font-weight-complex="bold"/>
    </style:style>
    <style:style style:name="T130" style:family="text">
      <style:text-properties fo:color="#000000" loext:opacity="100%" style:text-line-through-style="none" style:text-line-through-type="none" fo:language="en" fo:country="US" style:text-underline-style="none" fo:font-weight="bold" officeooo:rsid="00be857a" style:font-weight-asian="bold" style:font-weight-complex="bold"/>
    </style:style>
    <style:style style:name="T131" style:family="text">
      <style:text-properties fo:color="#000000" loext:opacity="100%" style:text-line-through-style="none" style:text-line-through-type="none" fo:language="en" fo:country="US" style:text-underline-style="none" fo:font-weight="bold" officeooo:rsid="00bf8aa7" style:font-weight-asian="bold" style:font-weight-complex="bold"/>
    </style:style>
    <style:style style:name="T132" style:family="text">
      <style:text-properties fo:color="#000000" loext:opacity="100%" style:text-line-through-style="none" style:text-line-through-type="none" fo:language="en" fo:country="US" style:text-underline-style="none" fo:font-weight="bold" officeooo:rsid="00d7834c" style:font-weight-asian="bold" style:font-weight-complex="bold"/>
    </style:style>
    <style:style style:name="T133" style:family="text">
      <style:text-properties fo:color="#000000" loext:opacity="100%" style:text-line-through-style="none" style:text-line-through-type="none" fo:language="en" fo:country="US" style:text-underline-style="none" fo:font-weight="bold" officeooo:rsid="00fca7e6" style:font-weight-asian="bold" style:font-weight-complex="bold"/>
    </style:style>
    <style:style style:name="T134" style:family="text">
      <style:text-properties fo:color="#000000" loext:opacity="100%" style:text-line-through-style="none" style:text-line-through-type="none" fo:language="en" fo:country="US" style:text-underline-style="none" fo:font-weight="bold" officeooo:rsid="00fee2c1" style:font-weight-asian="bold" style:font-weight-complex="bold"/>
    </style:style>
    <style:style style:name="T135" style:family="text">
      <style:text-properties fo:color="#000000" loext:opacity="100%" style:text-line-through-style="none" style:text-line-through-type="none" fo:language="en" fo:country="US" style:text-underline-style="none" fo:font-weight="bold" officeooo:rsid="01006144" style:font-weight-asian="bold" style:font-weight-complex="bold"/>
    </style:style>
    <style:style style:name="T136" style:family="text">
      <style:text-properties fo:color="#000000" loext:opacity="100%" style:text-line-through-style="none" style:text-line-through-type="none" fo:language="en" fo:country="US" style:text-underline-style="none" fo:font-weight="bold" officeooo:rsid="0101d7c4" style:font-weight-asian="bold" style:font-weight-complex="bold"/>
    </style:style>
    <style:style style:name="T137" style:family="text">
      <style:text-properties fo:color="#000000" loext:opacity="100%" style:text-line-through-style="none" style:text-line-through-type="none" fo:language="en" fo:country="US" style:text-underline-style="none" fo:font-weight="bold" officeooo:rsid="010d7755" style:font-weight-asian="bold" style:font-weight-complex="bold"/>
    </style:style>
    <style:style style:name="T138" style:family="text">
      <style:text-properties fo:color="#000000" loext:opacity="100%" style:text-line-through-style="none" style:text-line-through-type="none" fo:language="en" fo:country="US" style:text-underline-style="none" fo:font-weight="bold" officeooo:rsid="010eae0a" style:font-weight-asian="bold" style:font-weight-complex="bold"/>
    </style:style>
    <style:style style:name="T139" style:family="text">
      <style:text-properties fo:color="#000000" loext:opacity="100%" style:text-line-through-style="none" style:text-line-through-type="none" fo:language="en" fo:country="US" style:text-underline-style="none" fo:font-weight="bold" officeooo:rsid="012562b0" style:font-weight-asian="bold" style:font-weight-complex="bold"/>
    </style:style>
    <style:style style:name="T140" style:family="text">
      <style:text-properties fo:color="#000000" loext:opacity="100%" style:text-line-through-style="none" style:text-line-through-type="none" fo:language="en" fo:country="US" style:text-underline-style="none" fo:font-weight="bold" officeooo:rsid="0019abe0" style:font-weight-asian="bold" style:font-weight-complex="bold"/>
    </style:style>
    <style:style style:name="T141" style:family="text">
      <style:text-properties fo:color="#000000" loext:opacity="100%" style:text-line-through-style="none" style:text-line-through-type="none" fo:language="en" fo:country="US" style:text-underline-style="none" fo:font-weight="bold" officeooo:rsid="011f2e51" style:font-weight-asian="bold" style:font-weight-complex="bold"/>
    </style:style>
    <style:style style:name="T142" style:family="text">
      <style:text-properties fo:color="#000000" loext:opacity="100%" style:text-line-through-style="none" style:text-line-through-type="none" fo:language="en" fo:country="US" style:text-underline-style="none" fo:font-weight="bold" officeooo:rsid="01a2b5f1" style:font-weight-asian="bold" style:font-weight-complex="bold"/>
    </style:style>
    <style:style style:name="T143" style:family="text">
      <style:text-properties fo:color="#000000" loext:opacity="100%" style:text-line-through-style="none" style:text-line-through-type="none" fo:language="en" fo:country="US" style:text-underline-style="none" fo:font-weight="bold" officeooo:rsid="01baa4b2" style:font-weight-asian="bold" style:font-weight-complex="bold"/>
    </style:style>
    <style:style style:name="T144" style:family="text">
      <style:text-properties fo:color="#000000" loext:opacity="100%" style:text-line-through-style="none" style:text-line-through-type="none" fo:language="en" fo:country="US" style:text-underline-style="none" fo:font-weight="bold" officeooo:rsid="01bcd54b" style:font-weight-asian="bold" style:font-weight-complex="bold"/>
    </style:style>
    <style:style style:name="T145" style:family="text">
      <style:text-properties fo:color="#000000" loext:opacity="100%" style:text-line-through-style="none" style:text-line-through-type="none" fo:language="en" fo:country="US" style:text-underline-style="none" fo:font-weight="bold" officeooo:rsid="019c8e18" style:font-weight-asian="bold" style:font-weight-complex="bold"/>
    </style:style>
    <style:style style:name="T146" style:family="text">
      <style:text-properties fo:color="#000000" loext:opacity="100%" style:text-line-through-style="none" style:text-line-through-type="none" fo:language="en" fo:country="US" style:text-underline-style="none" officeooo:rsid="0158a9ca"/>
    </style:style>
    <style:style style:name="T147" style:family="text">
      <style:text-properties fo:color="#000000" loext:opacity="100%" style:text-line-through-style="none" style:text-line-through-type="none" fo:language="en" fo:country="US" style:text-underline-style="none" officeooo:rsid="011f2e51"/>
    </style:style>
    <style:style style:name="T148" style:family="text">
      <style:text-properties fo:color="#000000" loext:opacity="100%" style:text-line-through-style="none" style:text-line-through-type="none" fo:language="en" fo:country="US" style:text-underline-style="none" officeooo:rsid="0107e6bf"/>
    </style:style>
    <style:style style:name="T149" style:family="text">
      <style:text-properties fo:color="#000000" loext:opacity="100%" style:text-line-through-style="none" style:text-line-through-type="none" fo:language="en" fo:country="US" style:text-underline-style="none" officeooo:rsid="017f92d2"/>
    </style:style>
    <style:style style:name="T150" style:family="text">
      <style:text-properties fo:color="#000000" loext:opacity="100%" style:text-line-through-style="none" style:text-line-through-type="none" fo:language="en" fo:country="US" style:text-underline-style="none" officeooo:rsid="0180462b"/>
    </style:style>
    <style:style style:name="T151" style:family="text">
      <style:text-properties fo:color="#000000" loext:opacity="100%" style:text-line-through-style="none" style:text-line-through-type="none" fo:language="en" fo:country="US" style:text-underline-style="none" officeooo:rsid="01843c63"/>
    </style:style>
    <style:style style:name="T152" style:family="text">
      <style:text-properties fo:color="#000000" loext:opacity="100%" style:text-line-through-style="none" style:text-line-through-type="none" fo:language="en" fo:country="US" style:text-underline-style="none" officeooo:rsid="01856f54"/>
    </style:style>
    <style:style style:name="T153" style:family="text">
      <style:text-properties fo:color="#000000" loext:opacity="100%" style:text-line-through-style="none" style:text-line-through-type="none" fo:language="en" fo:country="US" style:text-underline-style="none" officeooo:rsid="00a64fad"/>
    </style:style>
    <style:style style:name="T154" style:family="text">
      <style:text-properties fo:color="#000000" loext:opacity="100%" style:text-line-through-style="none" style:text-line-through-type="none" fo:language="en" fo:country="US" style:text-underline-style="none" officeooo:rsid="00a810d9"/>
    </style:style>
    <style:style style:name="T155" style:family="text">
      <style:text-properties fo:color="#000000" loext:opacity="100%" style:text-line-through-style="none" style:text-line-through-type="none" fo:language="en" fo:country="US" style:text-underline-style="none" officeooo:rsid="012ed067"/>
    </style:style>
    <style:style style:name="T156" style:family="text">
      <style:text-properties fo:color="#000000" loext:opacity="100%" style:text-line-through-style="none" style:text-line-through-type="none" fo:language="en" fo:country="US" style:text-underline-style="none" officeooo:rsid="00a9eebe"/>
    </style:style>
    <style:style style:name="T157" style:family="text">
      <style:text-properties fo:color="#000000" loext:opacity="100%" style:text-line-through-style="none" style:text-line-through-type="none" fo:language="en" fo:country="US" style:text-underline-style="none" officeooo:rsid="00e3d6ee"/>
    </style:style>
    <style:style style:name="T158" style:family="text">
      <style:text-properties fo:color="#000000" loext:opacity="100%" style:text-line-through-style="none" style:text-line-through-type="none" fo:language="en" fo:country="US" style:text-underline-style="none" officeooo:rsid="00b917c8"/>
    </style:style>
    <style:style style:name="T159" style:family="text">
      <style:text-properties fo:color="#000000" loext:opacity="100%" style:text-line-through-style="none" style:text-line-through-type="none" fo:language="en" fo:country="US" style:text-underline-style="none" officeooo:rsid="0185df4f"/>
    </style:style>
    <style:style style:name="T160" style:family="text">
      <style:text-properties fo:color="#000000" loext:opacity="100%" style:text-line-through-style="none" style:text-line-through-type="none" fo:language="en" fo:country="US" style:text-underline-style="none" officeooo:rsid="018665ed"/>
    </style:style>
    <style:style style:name="T161" style:family="text">
      <style:text-properties fo:color="#000000" loext:opacity="100%" style:text-line-through-style="none" style:text-line-through-type="none" fo:language="en" fo:country="US" style:text-underline-style="none" officeooo:rsid="01b16265"/>
    </style:style>
    <style:style style:name="T162" style:family="text">
      <style:text-properties fo:color="#000000" loext:opacity="100%" style:text-line-through-style="none" style:text-line-through-type="none" fo:language="en" fo:country="US" style:text-underline-style="none" officeooo:rsid="01ce8d79"/>
    </style:style>
    <style:style style:name="T163" style:family="text">
      <style:text-properties fo:color="#000000" loext:opacity="100%" style:text-line-through-style="none" style:text-line-through-type="none" fo:language="en" fo:country="US" style:text-underline-style="none" officeooo:rsid="01d07938"/>
    </style:style>
    <style:style style:name="T164" style:family="text">
      <style:text-properties fo:color="#000000" loext:opacity="100%" style:text-line-through-style="none" style:text-line-through-type="none" fo:language="en" fo:country="US" officeooo:rsid="001856af"/>
    </style:style>
    <style:style style:name="T165" style:family="text">
      <style:text-properties fo:color="#000000" loext:opacity="100%" style:text-line-through-style="none" style:text-line-through-type="none" fo:language="en" fo:country="US" fo:font-weight="bold" style:font-weight-asian="bold" style:font-weight-complex="bold"/>
    </style:style>
    <style:style style:name="T166" style:family="text">
      <style:text-properties fo:color="#000000" loext:opacity="100%" style:text-line-through-style="none" style:text-line-through-type="none" fo:language="en" fo:country="US" fo:font-weight="bold" officeooo:rsid="0019abe0" style:font-weight-asian="bold" style:font-weight-complex="bold"/>
    </style:style>
    <style:style style:name="T167" style:family="text">
      <style:text-properties fo:color="#000000" loext:opacity="100%" style:text-line-through-style="none" style:text-line-through-type="none" fo:language="en" fo:country="US" fo:font-weight="bold" officeooo:rsid="00292abe" style:font-weight-asian="bold" style:font-weight-complex="bold"/>
    </style:style>
    <style:style style:name="T168" style:family="text">
      <style:text-properties fo:color="#000000" loext:opacity="100%" style:text-line-through-style="none" style:text-line-through-type="none" fo:language="en" fo:country="US" fo:font-weight="bold" officeooo:rsid="001bff95" style:font-weight-asian="bold" style:font-weight-complex="bold"/>
    </style:style>
    <style:style style:name="T169" style:family="text">
      <style:text-properties fo:color="#000000" loext:opacity="100%" style:text-line-through-style="none" style:text-line-through-type="none" fo:language="en" fo:country="US" fo:font-weight="bold" officeooo:rsid="002a9f25" style:font-weight-asian="bold" style:font-weight-complex="bold"/>
    </style:style>
    <style:style style:name="T170" style:family="text">
      <style:text-properties fo:color="#000000" loext:opacity="100%" style:text-line-through-style="none" style:text-line-through-type="none" fo:language="en" fo:country="US" fo:font-weight="bold" officeooo:rsid="001b0e72" style:font-weight-asian="bold" style:font-weight-complex="bold"/>
    </style:style>
    <style:style style:name="T171" style:family="text">
      <style:text-properties fo:color="#000000" loext:opacity="100%" style:text-line-through-style="none" style:text-line-through-type="none" fo:language="en" fo:country="US" fo:font-weight="bold" officeooo:rsid="001d8e37" style:font-weight-asian="bold" style:font-weight-complex="bold"/>
    </style:style>
    <style:style style:name="T172" style:family="text">
      <style:text-properties fo:color="#000000" loext:opacity="100%" style:text-line-through-style="none" style:text-line-through-type="none" fo:language="en" fo:country="US" fo:font-weight="bold" officeooo:rsid="001fc8e6" style:font-weight-asian="bold" style:font-weight-complex="bold"/>
    </style:style>
    <style:style style:name="T173" style:family="text">
      <style:text-properties fo:color="#000000" loext:opacity="100%" style:text-line-through-style="none" style:text-line-through-type="none" fo:language="en" fo:country="US" fo:font-weight="bold" officeooo:rsid="0052c3db" style:font-weight-asian="bold" style:font-weight-complex="bold"/>
    </style:style>
    <style:style style:name="T174" style:family="text">
      <style:text-properties fo:color="#000000" loext:opacity="100%" style:text-line-through-style="none" style:text-line-through-type="none" fo:language="en" fo:country="US" fo:font-weight="bold" officeooo:rsid="00ac1bca" style:font-weight-asian="bold" style:font-weight-complex="bold"/>
    </style:style>
    <style:style style:name="T175" style:family="text">
      <style:text-properties fo:color="#000000" loext:opacity="100%" style:text-line-through-style="none" style:text-line-through-type="none" fo:language="en" fo:country="US" fo:font-weight="bold" officeooo:rsid="00b39dfa" style:font-weight-asian="bold" style:font-weight-complex="bold"/>
    </style:style>
    <style:style style:name="T176" style:family="text">
      <style:text-properties fo:color="#000000" loext:opacity="100%" style:text-line-through-style="none" style:text-line-through-type="none" fo:language="en" fo:country="US" fo:font-weight="bold" officeooo:rsid="00ba4c08" style:font-weight-asian="bold" style:font-weight-complex="bold"/>
    </style:style>
    <style:style style:name="T177" style:family="text">
      <style:text-properties fo:color="#000000" loext:opacity="100%" style:text-line-through-style="none" style:text-line-through-type="none" fo:language="en" fo:country="US" fo:font-weight="bold" officeooo:rsid="00d1f31d" style:font-weight-asian="bold" style:font-weight-complex="bold"/>
    </style:style>
    <style:style style:name="T178" style:family="text">
      <style:text-properties fo:color="#000000" loext:opacity="100%" style:text-line-through-style="none" style:text-line-through-type="none" fo:language="en" fo:country="US" fo:font-weight="bold" officeooo:rsid="00d21247" style:font-weight-asian="bold" style:font-weight-complex="bold"/>
    </style:style>
    <style:style style:name="T179" style:family="text">
      <style:text-properties fo:color="#000000" loext:opacity="100%" style:text-line-through-style="none" style:text-line-through-type="none" fo:language="en" fo:country="US" fo:font-weight="bold" officeooo:rsid="00d2c047" style:font-weight-asian="bold" style:font-weight-complex="bold"/>
    </style:style>
    <style:style style:name="T180" style:family="text">
      <style:text-properties fo:color="#000000" loext:opacity="100%" style:text-line-through-style="none" style:text-line-through-type="none" fo:language="en" fo:country="US" fo:font-weight="bold" officeooo:rsid="00dc44da" style:font-weight-asian="bold" style:font-weight-complex="bold"/>
    </style:style>
    <style:style style:name="T181" style:family="text">
      <style:text-properties fo:color="#000000" loext:opacity="100%" style:text-line-through-style="none" style:text-line-through-type="none" fo:language="en" fo:country="US" fo:font-weight="bold" officeooo:rsid="00e0f280" style:font-weight-asian="bold" style:font-weight-complex="bold"/>
    </style:style>
    <style:style style:name="T182" style:family="text">
      <style:text-properties fo:color="#000000" loext:opacity="100%" style:text-line-through-style="none" style:text-line-through-type="none" fo:language="en" fo:country="US" fo:font-weight="bold" officeooo:rsid="00fca7e6" style:font-weight-asian="bold" style:font-weight-complex="bold"/>
    </style:style>
    <style:style style:name="T183" style:family="text">
      <style:text-properties fo:color="#000000" loext:opacity="100%" style:text-line-through-style="none" style:text-line-through-type="none" fo:language="en" fo:country="US" fo:font-weight="bold" officeooo:rsid="0101d7c4" style:font-weight-asian="bold" style:font-weight-complex="bold"/>
    </style:style>
    <style:style style:name="T184" style:family="text">
      <style:text-properties fo:color="#000000" loext:opacity="100%" style:text-line-through-style="none" style:text-line-through-type="none" fo:language="en" fo:country="US" fo:font-weight="bold" officeooo:rsid="011b35f4" style:font-weight-asian="bold" style:font-weight-complex="bold"/>
    </style:style>
    <style:style style:name="T185" style:family="text">
      <style:text-properties fo:color="#000000" loext:opacity="100%" style:text-line-through-style="none" style:text-line-through-type="none" fo:language="en" fo:country="US" fo:font-weight="bold" officeooo:rsid="01334a0c" style:font-weight-asian="bold" style:font-weight-complex="bold"/>
    </style:style>
    <style:style style:name="T186" style:family="text">
      <style:text-properties fo:color="#000000" loext:opacity="100%" style:text-line-through-style="none" style:text-line-through-type="none" fo:language="en" fo:country="US" fo:font-weight="bold" officeooo:rsid="00d96f96" style:font-weight-asian="bold" style:font-weight-complex="bold"/>
    </style:style>
    <style:style style:name="T187" style:family="text">
      <style:text-properties fo:color="#000000" loext:opacity="100%" style:text-line-through-style="none" style:text-line-through-type="none" fo:language="en" fo:country="US" fo:font-weight="bold" officeooo:rsid="01baa4b2" style:font-weight-asian="bold" style:font-weight-complex="bold"/>
    </style:style>
    <style:style style:name="T188" style:family="text">
      <style:text-properties fo:color="#000000" loext:opacity="100%" style:text-line-through-style="none" style:text-line-through-type="none" fo:language="en" fo:country="US" fo:font-weight="bold" officeooo:rsid="01bcd54b" style:font-weight-asian="bold" style:font-weight-complex="bold"/>
    </style:style>
    <style:style style:name="T189" style:family="text">
      <style:text-properties fo:color="#000000" loext:opacity="100%" style:text-line-through-style="none" style:text-line-through-type="none" fo:language="en" fo:country="US" fo:font-weight="bold" officeooo:rsid="01efe23f" style:font-weight-asian="bold" style:font-weight-complex="bold"/>
    </style:style>
    <style:style style:name="T190" style:family="text">
      <style:text-properties fo:color="#000000" loext:opacity="100%" style:text-line-through-style="none" style:text-line-through-type="none" fo:language="en" fo:country="US" fo:font-weight="bold" officeooo:rsid="00b917c8" style:font-weight-asian="bold" style:font-weight-complex="bold"/>
    </style:style>
    <style:style style:name="T191" style:family="text">
      <style:text-properties fo:color="#000000" loext:opacity="100%" style:text-line-through-style="none" style:text-line-through-type="none" fo:language="en" fo:country="US" fo:font-weight="bold" officeooo:rsid="0155c222" style:font-weight-asian="bold" style:font-weight-complex="bold"/>
    </style:style>
    <style:style style:name="T192" style:family="text">
      <style:text-properties fo:color="#000000" loext:opacity="100%" style:text-line-through-style="none" style:text-line-through-type="none" fo:language="en" fo:country="US" fo:font-weight="bold" officeooo:rsid="00a810d9" style:font-weight-asian="bold" style:font-weight-complex="bold"/>
    </style:style>
    <style:style style:name="T193" style:family="text">
      <style:text-properties fo:color="#000000" loext:opacity="100%" style:text-line-through-style="none" style:text-line-through-type="none" fo:language="en" fo:country="US" fo:font-weight="bold" officeooo:rsid="01362f43" style:font-weight-asian="bold" style:font-weight-complex="bold"/>
    </style:style>
    <style:style style:name="T194" style:family="text">
      <style:text-properties fo:color="#000000" loext:opacity="100%" style:text-line-through-style="none" style:text-line-through-type="none" fo:language="en" fo:country="US" fo:font-weight="bold" officeooo:rsid="00aa5c15" style:font-weight-asian="bold" style:font-weight-complex="bold"/>
    </style:style>
    <style:style style:name="T195" style:family="text">
      <style:text-properties fo:color="#000000" loext:opacity="100%" style:text-line-through-style="none" style:text-line-through-type="none" fo:language="en" fo:country="US" fo:font-weight="bold" officeooo:rsid="01d07938" style:font-weight-asian="bold" style:font-weight-complex="bold"/>
    </style:style>
    <style:style style:name="T196" style:family="text">
      <style:text-properties fo:color="#000000" loext:opacity="100%" style:text-line-through-style="none" style:text-line-through-type="none" fo:language="en" fo:country="US" fo:font-weight="bold" officeooo:rsid="020446f7" style:font-weight-asian="bold" style:font-weight-complex="bold"/>
    </style:style>
    <style:style style:name="T197" style:family="text">
      <style:text-properties fo:color="#000000" loext:opacity="100%" style:text-line-through-style="none" style:text-line-through-type="none" fo:language="en" fo:country="US" officeooo:rsid="0019abe0"/>
    </style:style>
    <style:style style:name="T198" style:family="text">
      <style:text-properties fo:color="#000000" loext:opacity="100%" style:text-line-through-style="none" style:text-line-through-type="none" fo:language="en" fo:country="US" officeooo:rsid="001b0e72"/>
    </style:style>
    <style:style style:name="T199" style:family="text">
      <style:text-properties fo:color="#000000" loext:opacity="100%" style:text-line-through-style="none" style:text-line-through-type="none" fo:language="en" fo:country="US" officeooo:rsid="00292abe"/>
    </style:style>
    <style:style style:name="T200" style:family="text">
      <style:text-properties fo:color="#000000" loext:opacity="100%" style:text-line-through-style="none" style:text-line-through-type="none" fo:language="en" fo:country="US" officeooo:rsid="001bff95"/>
    </style:style>
    <style:style style:name="T201" style:family="text">
      <style:text-properties fo:color="#000000" loext:opacity="100%" style:text-line-through-style="none" style:text-line-through-type="none" fo:language="en" fo:country="US" officeooo:rsid="002a9f25"/>
    </style:style>
    <style:style style:name="T202" style:family="text">
      <style:text-properties fo:color="#000000" loext:opacity="100%" style:text-line-through-style="none" style:text-line-through-type="none" fo:language="en" fo:country="US" fo:font-weight="normal" style:font-weight-asian="normal" style:font-weight-complex="normal"/>
    </style:style>
    <style:style style:name="T203" style:family="text">
      <style:text-properties fo:color="#000000" loext:opacity="100%" style:text-line-through-style="none" style:text-line-through-type="none" fo:language="en" fo:country="US" fo:font-weight="normal" officeooo:rsid="001b0e72" style:font-weight-asian="normal" style:font-weight-complex="normal"/>
    </style:style>
    <style:style style:name="T204" style:family="text">
      <style:text-properties fo:color="#000000" loext:opacity="100%" style:text-line-through-style="none" style:text-line-through-type="none" fo:language="en" fo:country="US" fo:font-weight="normal" officeooo:rsid="001bff95" style:font-weight-asian="normal" style:font-weight-complex="normal"/>
    </style:style>
    <style:style style:name="T205" style:family="text">
      <style:text-properties fo:color="#000000" loext:opacity="100%" style:text-line-through-style="none" style:text-line-through-type="none" fo:language="en" fo:country="US" fo:font-weight="normal" officeooo:rsid="001d8e37" style:font-weight-asian="normal" style:font-weight-complex="normal"/>
    </style:style>
    <style:style style:name="T206" style:family="text">
      <style:text-properties fo:color="#000000" loext:opacity="100%" style:text-line-through-style="none" style:text-line-through-type="none" fo:language="en" fo:country="US" fo:font-weight="normal" officeooo:rsid="001f3556" style:font-weight-asian="normal" style:font-weight-complex="normal"/>
    </style:style>
    <style:style style:name="T207" style:family="text">
      <style:text-properties fo:color="#000000" loext:opacity="100%" style:text-line-through-style="none" style:text-line-through-type="none" fo:language="en" fo:country="US" fo:font-weight="normal" officeooo:rsid="001fc8e6" style:font-weight-asian="normal" style:font-weight-complex="normal"/>
    </style:style>
    <style:style style:name="T208" style:family="text">
      <style:text-properties fo:color="#000000" loext:opacity="100%" style:text-line-through-style="none" style:text-line-through-type="none" fo:language="en" fo:country="US" fo:font-weight="normal" officeooo:rsid="002705b4" style:font-weight-asian="normal" style:font-weight-complex="normal"/>
    </style:style>
    <style:style style:name="T209" style:family="text">
      <style:text-properties fo:color="#000000" loext:opacity="100%" style:text-line-through-style="none" style:text-line-through-type="none" fo:language="en" fo:country="US" fo:font-weight="normal" officeooo:rsid="0021b88d" style:font-weight-asian="normal" style:font-weight-complex="normal"/>
    </style:style>
    <style:style style:name="T210" style:family="text">
      <style:text-properties fo:color="#000000" loext:opacity="100%" style:text-line-through-style="none" style:text-line-through-type="none" fo:language="en" fo:country="US" fo:font-weight="normal" officeooo:rsid="0021f971" style:font-weight-asian="normal" style:font-weight-complex="normal"/>
    </style:style>
    <style:style style:name="T211" style:family="text">
      <style:text-properties fo:color="#000000" loext:opacity="100%" style:text-line-through-style="none" style:text-line-through-type="none" fo:language="en" fo:country="US" fo:font-weight="normal" officeooo:rsid="00316cd7" style:font-weight-asian="normal" style:font-weight-complex="normal"/>
    </style:style>
    <style:style style:name="T212" style:family="text">
      <style:text-properties fo:color="#000000" loext:opacity="100%" style:text-line-through-style="none" style:text-line-through-type="none" fo:language="en" fo:country="US" fo:font-weight="normal" officeooo:rsid="0031e900" style:font-weight-asian="normal" style:font-weight-complex="normal"/>
    </style:style>
    <style:style style:name="T213" style:family="text">
      <style:text-properties fo:color="#000000" loext:opacity="100%" style:text-line-through-style="none" style:text-line-through-type="none" fo:language="en" fo:country="US" fo:font-weight="normal" officeooo:rsid="0052c3db" style:font-weight-asian="normal" style:font-weight-complex="normal"/>
    </style:style>
    <style:style style:name="T214" style:family="text">
      <style:text-properties fo:color="#000000" loext:opacity="100%" style:text-line-through-style="none" style:text-line-through-type="none" fo:language="en" fo:country="US" fo:font-weight="normal" officeooo:rsid="00533d93" style:font-weight-asian="normal" style:font-weight-complex="normal"/>
    </style:style>
    <style:style style:name="T215" style:family="text">
      <style:text-properties fo:color="#000000" loext:opacity="100%" style:text-line-through-style="none" style:text-line-through-type="none" fo:language="en" fo:country="US" fo:font-weight="normal" officeooo:rsid="005430a9" style:font-weight-asian="normal" style:font-weight-complex="normal"/>
    </style:style>
    <style:style style:name="T216" style:family="text">
      <style:text-properties fo:color="#000000" loext:opacity="100%" style:text-line-through-style="none" style:text-line-through-type="none" fo:language="en" fo:country="US" fo:font-weight="normal" officeooo:rsid="00548a85" style:font-weight-asian="normal" style:font-weight-complex="normal"/>
    </style:style>
    <style:style style:name="T217" style:family="text">
      <style:text-properties fo:color="#000000" loext:opacity="100%" style:text-line-through-style="none" style:text-line-through-type="none" fo:language="en" fo:country="US" fo:font-weight="normal" officeooo:rsid="006852e4" style:font-weight-asian="normal" style:font-weight-complex="normal"/>
    </style:style>
    <style:style style:name="T218" style:family="text">
      <style:text-properties fo:color="#000000" loext:opacity="100%" style:text-line-through-style="none" style:text-line-through-type="none" fo:language="en" fo:country="US" fo:font-weight="normal" officeooo:rsid="0069b97b" style:font-weight-asian="normal" style:font-weight-complex="normal"/>
    </style:style>
    <style:style style:name="T219" style:family="text">
      <style:text-properties fo:color="#000000" loext:opacity="100%" style:text-line-through-style="none" style:text-line-through-type="none" fo:language="en" fo:country="US" fo:font-weight="normal" officeooo:rsid="00292abe" style:font-weight-asian="normal" style:font-weight-complex="normal"/>
    </style:style>
    <style:style style:name="T220" style:family="text">
      <style:text-properties fo:color="#000000" loext:opacity="100%" style:text-line-through-style="none" style:text-line-through-type="none" fo:language="en" fo:country="US" fo:font-weight="normal" officeooo:rsid="00cc4bc9" style:font-weight-asian="normal" style:font-weight-complex="normal"/>
    </style:style>
    <style:style style:name="T221" style:family="text">
      <style:text-properties fo:color="#000000" loext:opacity="100%" style:text-line-through-style="none" style:text-line-through-type="none" fo:language="en" fo:country="US" fo:font-weight="normal" officeooo:rsid="0019abe0" style:font-weight-asian="normal" style:font-weight-complex="normal"/>
    </style:style>
    <style:style style:name="T222" style:family="text">
      <style:text-properties fo:color="#000000" loext:opacity="100%" style:text-line-through-style="none" style:text-line-through-type="none" fo:language="en" fo:country="US" fo:font-weight="normal" officeooo:rsid="00b39dfa" style:font-weight-asian="normal" style:font-weight-complex="normal"/>
    </style:style>
    <style:style style:name="T223" style:family="text">
      <style:text-properties fo:color="#000000" loext:opacity="100%" style:text-line-through-style="none" style:text-line-through-type="none" fo:language="en" fo:country="US" fo:font-weight="normal" officeooo:rsid="00b9f040" style:font-weight-asian="normal" style:font-weight-complex="normal"/>
    </style:style>
    <style:style style:name="T224" style:family="text">
      <style:text-properties fo:color="#000000" loext:opacity="100%" style:text-line-through-style="none" style:text-line-through-type="none" fo:language="en" fo:country="US" fo:font-weight="normal" officeooo:rsid="00d35dcb" style:font-weight-asian="normal" style:font-weight-complex="normal"/>
    </style:style>
    <style:style style:name="T225" style:family="text">
      <style:text-properties fo:color="#000000" loext:opacity="100%" style:text-line-through-style="none" style:text-line-through-type="none" fo:language="en" fo:country="US" fo:font-weight="normal" officeooo:rsid="00d96f96" style:font-weight-asian="normal" style:font-weight-complex="normal"/>
    </style:style>
    <style:style style:name="T226" style:family="text">
      <style:text-properties fo:color="#000000" loext:opacity="100%" style:text-line-through-style="none" style:text-line-through-type="none" fo:language="en" fo:country="US" fo:font-weight="normal" officeooo:rsid="00d980c7" style:font-weight-asian="normal" style:font-weight-complex="normal"/>
    </style:style>
    <style:style style:name="T227" style:family="text">
      <style:text-properties fo:color="#000000" loext:opacity="100%" style:text-line-through-style="none" style:text-line-through-type="none" fo:language="en" fo:country="US" fo:font-weight="normal" officeooo:rsid="00dc44da" style:font-weight-asian="normal" style:font-weight-complex="normal"/>
    </style:style>
    <style:style style:name="T228" style:family="text">
      <style:text-properties fo:color="#000000" loext:opacity="100%" style:text-line-through-style="none" style:text-line-through-type="none" fo:language="en" fo:country="US" fo:font-weight="normal" officeooo:rsid="00dc8c89" style:font-weight-asian="normal" style:font-weight-complex="normal"/>
    </style:style>
    <style:style style:name="T229" style:family="text">
      <style:text-properties fo:color="#000000" loext:opacity="100%" style:text-line-through-style="none" style:text-line-through-type="none" fo:language="en" fo:country="US" fo:font-weight="normal" officeooo:rsid="00dff104" style:font-weight-asian="normal" style:font-weight-complex="normal"/>
    </style:style>
    <style:style style:name="T230" style:family="text">
      <style:text-properties fo:color="#000000" loext:opacity="100%" style:text-line-through-style="none" style:text-line-through-type="none" fo:language="en" fo:country="US" fo:font-weight="normal" officeooo:rsid="00e0f280" style:font-weight-asian="normal" style:font-weight-complex="normal"/>
    </style:style>
    <style:style style:name="T231" style:family="text">
      <style:text-properties fo:color="#000000" loext:opacity="100%" style:text-line-through-style="none" style:text-line-through-type="none" fo:language="en" fo:country="US" fo:font-weight="normal" officeooo:rsid="00e263c3" style:font-weight-asian="normal" style:font-weight-complex="normal"/>
    </style:style>
    <style:style style:name="T232" style:family="text">
      <style:text-properties fo:color="#000000" loext:opacity="100%" style:text-line-through-style="none" style:text-line-through-type="none" fo:language="en" fo:country="US" fo:font-weight="normal" officeooo:rsid="00c04dc4" style:font-weight-asian="normal" style:font-weight-complex="normal"/>
    </style:style>
    <style:style style:name="T233" style:family="text">
      <style:text-properties fo:color="#000000" loext:opacity="100%" style:text-line-through-style="none" style:text-line-through-type="none" fo:language="en" fo:country="US" fo:font-weight="normal" officeooo:rsid="00e795b4" style:font-weight-asian="normal" style:font-weight-complex="normal"/>
    </style:style>
    <style:style style:name="T234" style:family="text">
      <style:text-properties fo:color="#000000" loext:opacity="100%" style:text-line-through-style="none" style:text-line-through-type="none" fo:language="en" fo:country="US" fo:font-weight="normal" officeooo:rsid="00e846b9" style:font-weight-asian="normal" style:font-weight-complex="normal"/>
    </style:style>
    <style:style style:name="T235" style:family="text">
      <style:text-properties fo:color="#000000" loext:opacity="100%" style:text-line-through-style="none" style:text-line-through-type="none" fo:language="en" fo:country="US" fo:font-weight="normal" officeooo:rsid="00ea4ecc" style:font-weight-asian="normal" style:font-weight-complex="normal"/>
    </style:style>
    <style:style style:name="T236" style:family="text">
      <style:text-properties fo:color="#000000" loext:opacity="100%" style:text-line-through-style="none" style:text-line-through-type="none" fo:language="en" fo:country="US" fo:font-weight="normal" officeooo:rsid="00ebe03c" style:font-weight-asian="normal" style:font-weight-complex="normal"/>
    </style:style>
    <style:style style:name="T237" style:family="text">
      <style:text-properties fo:color="#000000" loext:opacity="100%" style:text-line-through-style="none" style:text-line-through-type="none" fo:language="en" fo:country="US" fo:font-weight="normal" officeooo:rsid="00f5d412" style:font-weight-asian="normal" style:font-weight-complex="normal"/>
    </style:style>
    <style:style style:name="T238" style:family="text">
      <style:text-properties fo:color="#000000" loext:opacity="100%" style:text-line-through-style="none" style:text-line-through-type="none" fo:language="en" fo:country="US" fo:font-weight="normal" officeooo:rsid="00ac1bca" style:font-weight-asian="normal" style:font-weight-complex="normal"/>
    </style:style>
    <style:style style:name="T239" style:family="text">
      <style:text-properties fo:color="#000000" loext:opacity="100%" style:text-line-through-style="none" style:text-line-through-type="none" fo:language="en" fo:country="US" fo:font-weight="normal" officeooo:rsid="010b01d6" style:font-weight-asian="normal" style:font-weight-complex="normal"/>
    </style:style>
    <style:style style:name="T240" style:family="text">
      <style:text-properties fo:color="#000000" loext:opacity="100%" style:text-line-through-style="none" style:text-line-through-type="none" fo:language="en" fo:country="US" fo:font-weight="normal" officeooo:rsid="010bbb14" style:font-weight-asian="normal" style:font-weight-complex="normal"/>
    </style:style>
    <style:style style:name="T241" style:family="text">
      <style:text-properties fo:color="#000000" loext:opacity="100%" style:text-line-through-style="none" style:text-line-through-type="none" fo:language="en" fo:country="US" fo:font-weight="normal" officeooo:rsid="010f6851" style:font-weight-asian="normal" style:font-weight-complex="normal"/>
    </style:style>
    <style:style style:name="T242" style:family="text">
      <style:text-properties fo:color="#000000" loext:opacity="100%" style:text-line-through-style="none" style:text-line-through-type="none" fo:language="en" fo:country="US" fo:font-weight="normal" officeooo:rsid="01119766" style:font-weight-asian="normal" style:font-weight-complex="normal"/>
    </style:style>
    <style:style style:name="T243" style:family="text">
      <style:text-properties fo:color="#000000" loext:opacity="100%" style:text-line-through-style="none" style:text-line-through-type="none" fo:language="en" fo:country="US" fo:font-weight="normal" officeooo:rsid="011b35f4" style:font-weight-asian="normal" style:font-weight-complex="normal"/>
    </style:style>
    <style:style style:name="T244" style:family="text">
      <style:text-properties fo:color="#000000" loext:opacity="100%" style:text-line-through-style="none" style:text-line-through-type="none" fo:language="en" fo:country="US" fo:font-weight="normal" officeooo:rsid="0120b3bb" style:font-weight-asian="normal" style:font-weight-complex="normal"/>
    </style:style>
    <style:style style:name="T245" style:family="text">
      <style:text-properties fo:color="#000000" loext:opacity="100%" style:text-line-through-style="none" style:text-line-through-type="none" fo:language="en" fo:country="US" fo:font-weight="normal" officeooo:rsid="0122aa9b" style:font-weight-asian="normal" style:font-weight-complex="normal"/>
    </style:style>
    <style:style style:name="T246" style:family="text">
      <style:text-properties fo:color="#000000" loext:opacity="100%" style:text-line-through-style="none" style:text-line-through-type="none" fo:language="en" fo:country="US" fo:font-weight="normal" officeooo:rsid="0122c17b" style:font-weight-asian="normal" style:font-weight-complex="normal"/>
    </style:style>
    <style:style style:name="T247" style:family="text">
      <style:text-properties fo:color="#000000" loext:opacity="100%" style:text-line-through-style="none" style:text-line-through-type="none" fo:language="en" fo:country="US" fo:font-weight="normal" officeooo:rsid="012562b0" style:font-weight-asian="normal" style:font-weight-complex="normal"/>
    </style:style>
    <style:style style:name="T248" style:family="text">
      <style:text-properties fo:color="#000000" loext:opacity="100%" style:text-line-through-style="none" style:text-line-through-type="none" fo:language="en" fo:country="US" fo:font-weight="normal" officeooo:rsid="012a09e7" style:font-weight-asian="normal" style:font-weight-complex="normal"/>
    </style:style>
    <style:style style:name="T249" style:family="text">
      <style:text-properties fo:color="#000000" loext:opacity="100%" style:text-line-through-style="none" style:text-line-through-type="none" fo:language="en" fo:country="US" fo:font-weight="normal" officeooo:rsid="012c14e5" style:font-weight-asian="normal" style:font-weight-complex="normal"/>
    </style:style>
    <style:style style:name="T250" style:family="text">
      <style:text-properties fo:color="#000000" loext:opacity="100%" style:text-line-through-style="none" style:text-line-through-type="none" fo:language="en" fo:country="US" fo:font-weight="normal" officeooo:rsid="01362f43" style:font-weight-asian="normal" style:font-weight-complex="normal"/>
    </style:style>
    <style:style style:name="T251" style:family="text">
      <style:text-properties fo:color="#000000" loext:opacity="100%" style:text-line-through-style="none" style:text-line-through-type="none" fo:language="en" fo:country="US" fo:font-weight="normal" officeooo:rsid="013a1eac" style:font-weight-asian="normal" style:font-weight-complex="normal"/>
    </style:style>
    <style:style style:name="T252" style:family="text">
      <style:text-properties fo:color="#000000" loext:opacity="100%" style:text-line-through-style="none" style:text-line-through-type="none" fo:language="en" fo:country="US" fo:font-weight="normal" officeooo:rsid="013a64a2" style:font-weight-asian="normal" style:font-weight-complex="normal"/>
    </style:style>
    <style:style style:name="T253" style:family="text">
      <style:text-properties fo:color="#000000" loext:opacity="100%" style:text-line-through-style="none" style:text-line-through-type="none" fo:language="en" fo:country="US" fo:font-weight="normal" officeooo:rsid="013b3746" style:font-weight-asian="normal" style:font-weight-complex="normal"/>
    </style:style>
    <style:style style:name="T254" style:family="text">
      <style:text-properties fo:color="#000000" loext:opacity="100%" style:text-line-through-style="none" style:text-line-through-type="none" fo:language="en" fo:country="US" fo:font-weight="normal" officeooo:rsid="013d1d68" style:font-weight-asian="normal" style:font-weight-complex="normal"/>
    </style:style>
    <style:style style:name="T255" style:family="text">
      <style:text-properties fo:color="#000000" loext:opacity="100%" style:text-line-through-style="none" style:text-line-through-type="none" fo:language="en" fo:country="US" fo:font-weight="normal" officeooo:rsid="0141d052" style:font-weight-asian="normal" style:font-weight-complex="normal"/>
    </style:style>
    <style:style style:name="T256" style:family="text">
      <style:text-properties fo:color="#000000" loext:opacity="100%" style:text-line-through-style="none" style:text-line-through-type="none" fo:language="en" fo:country="US" fo:font-weight="normal" officeooo:rsid="0143fde7" style:font-weight-asian="normal" style:font-weight-complex="normal"/>
    </style:style>
    <style:style style:name="T257" style:family="text">
      <style:text-properties fo:color="#000000" loext:opacity="100%" style:text-line-through-style="none" style:text-line-through-type="none" fo:language="en" fo:country="US" fo:font-weight="normal" officeooo:rsid="0145b05b" style:font-weight-asian="normal" style:font-weight-complex="normal"/>
    </style:style>
    <style:style style:name="T258" style:family="text">
      <style:text-properties fo:color="#000000" loext:opacity="100%" style:text-line-through-style="none" style:text-line-through-type="none" fo:language="en" fo:country="US" fo:font-weight="normal" officeooo:rsid="014745ef" style:font-weight-asian="normal" style:font-weight-complex="normal"/>
    </style:style>
    <style:style style:name="T259" style:family="text">
      <style:text-properties fo:color="#000000" loext:opacity="100%" style:text-line-through-style="none" style:text-line-through-type="none" fo:language="en" fo:country="US" fo:font-weight="normal" officeooo:rsid="0141dd8b" style:font-weight-asian="normal" style:font-weight-complex="normal"/>
    </style:style>
    <style:style style:name="T260" style:family="text">
      <style:text-properties fo:color="#000000" loext:opacity="100%" style:text-line-through-style="none" style:text-line-through-type="none" fo:language="en" fo:country="US" fo:font-weight="normal" officeooo:rsid="014b7a73" style:font-weight-asian="normal" style:font-weight-complex="normal"/>
    </style:style>
    <style:style style:name="T261" style:family="text">
      <style:text-properties fo:color="#000000" loext:opacity="100%" style:text-line-through-style="none" style:text-line-through-type="none" fo:language="en" fo:country="US" fo:font-weight="normal" officeooo:rsid="014dff6e" style:font-weight-asian="normal" style:font-weight-complex="normal"/>
    </style:style>
    <style:style style:name="T262" style:family="text">
      <style:text-properties fo:color="#000000" loext:opacity="100%" style:text-line-through-style="none" style:text-line-through-type="none" fo:language="en" fo:country="US" fo:font-weight="normal" officeooo:rsid="014f941b" style:font-weight-asian="normal" style:font-weight-complex="normal"/>
    </style:style>
    <style:style style:name="T263" style:family="text">
      <style:text-properties fo:color="#000000" loext:opacity="100%" style:text-line-through-style="none" style:text-line-through-type="none" fo:language="en" fo:country="US" fo:font-weight="normal" officeooo:rsid="0151430f" style:font-weight-asian="normal" style:font-weight-complex="normal"/>
    </style:style>
    <style:style style:name="T264" style:family="text">
      <style:text-properties fo:color="#000000" loext:opacity="100%" style:text-line-through-style="none" style:text-line-through-type="none" fo:language="en" fo:country="US" fo:font-weight="normal" officeooo:rsid="015655d6" style:font-weight-asian="normal" style:font-weight-complex="normal"/>
    </style:style>
    <style:style style:name="T265" style:family="text">
      <style:text-properties fo:color="#000000" loext:opacity="100%" style:text-line-through-style="none" style:text-line-through-type="none" fo:language="en" fo:country="US" fo:font-weight="normal" officeooo:rsid="0156b101" style:font-weight-asian="normal" style:font-weight-complex="normal"/>
    </style:style>
    <style:style style:name="T266" style:family="text">
      <style:text-properties fo:color="#000000" loext:opacity="100%" style:text-line-through-style="none" style:text-line-through-type="none" fo:language="en" fo:country="US" fo:font-weight="normal" officeooo:rsid="01577381" style:font-weight-asian="normal" style:font-weight-complex="normal"/>
    </style:style>
    <style:style style:name="T267" style:family="text">
      <style:text-properties fo:color="#000000" loext:opacity="100%" style:text-line-through-style="none" style:text-line-through-type="none" fo:language="en" fo:country="US" fo:font-weight="normal" officeooo:rsid="0158cf8c" style:font-weight-asian="normal" style:font-weight-complex="normal"/>
    </style:style>
    <style:style style:name="T268" style:family="text">
      <style:text-properties fo:color="#000000" loext:opacity="100%" style:text-line-through-style="none" style:text-line-through-type="none" fo:language="en" fo:country="US" fo:font-weight="normal" officeooo:rsid="015d6464" style:font-weight-asian="normal" style:font-weight-complex="normal"/>
    </style:style>
    <style:style style:name="T269" style:family="text">
      <style:text-properties fo:color="#000000" loext:opacity="100%" style:text-line-through-style="none" style:text-line-through-type="none" fo:language="en" fo:country="US" fo:font-weight="normal" officeooo:rsid="0160f6a9" style:font-weight-asian="normal" style:font-weight-complex="normal"/>
    </style:style>
    <style:style style:name="T270" style:family="text">
      <style:text-properties fo:color="#000000" loext:opacity="100%" style:text-line-through-style="none" style:text-line-through-type="none" fo:language="en" fo:country="US" fo:font-weight="normal" officeooo:rsid="01613b19" style:font-weight-asian="normal" style:font-weight-complex="normal"/>
    </style:style>
    <style:style style:name="T271" style:family="text">
      <style:text-properties fo:color="#000000" loext:opacity="100%" style:text-line-through-style="none" style:text-line-through-type="none" fo:language="en" fo:country="US" fo:font-weight="normal" officeooo:rsid="0165a048" style:font-weight-asian="normal" style:font-weight-complex="normal"/>
    </style:style>
    <style:style style:name="T272" style:family="text">
      <style:text-properties fo:color="#000000" loext:opacity="100%" style:text-line-through-style="none" style:text-line-through-type="none" fo:language="en" fo:country="US" fo:font-weight="normal" officeooo:rsid="01695701" style:font-weight-asian="normal" style:font-weight-complex="normal"/>
    </style:style>
    <style:style style:name="T273" style:family="text">
      <style:text-properties fo:color="#000000" loext:opacity="100%" style:text-line-through-style="none" style:text-line-through-type="none" fo:language="en" fo:country="US" fo:font-weight="normal" officeooo:rsid="016c59d6" style:font-weight-asian="normal" style:font-weight-complex="normal"/>
    </style:style>
    <style:style style:name="T274" style:family="text">
      <style:text-properties fo:color="#000000" loext:opacity="100%" style:text-line-through-style="none" style:text-line-through-type="none" fo:language="en" fo:country="US" fo:font-weight="normal" officeooo:rsid="016ce669" style:font-weight-asian="normal" style:font-weight-complex="normal"/>
    </style:style>
    <style:style style:name="T275" style:family="text">
      <style:text-properties fo:color="#000000" loext:opacity="100%" style:text-line-through-style="none" style:text-line-through-type="none" fo:language="en" fo:country="US" fo:font-weight="normal" officeooo:rsid="0177d4da" style:font-weight-asian="normal" style:font-weight-complex="normal"/>
    </style:style>
    <style:style style:name="T276" style:family="text">
      <style:text-properties fo:color="#000000" loext:opacity="100%" style:text-line-through-style="none" style:text-line-through-type="none" fo:language="en" fo:country="US" fo:font-weight="normal" officeooo:rsid="017b8e75" style:font-weight-asian="normal" style:font-weight-complex="normal"/>
    </style:style>
    <style:style style:name="T277" style:family="text">
      <style:text-properties fo:color="#000000" loext:opacity="100%" style:text-line-through-style="none" style:text-line-through-type="none" fo:language="en" fo:country="US" fo:font-weight="normal" officeooo:rsid="017c0037" style:font-weight-asian="normal" style:font-weight-complex="normal"/>
    </style:style>
    <style:style style:name="T278" style:family="text">
      <style:text-properties fo:color="#000000" loext:opacity="100%" style:text-line-through-style="none" style:text-line-through-type="none" fo:language="en" fo:country="US" fo:font-weight="normal" officeooo:rsid="01820e74" style:font-weight-asian="normal" style:font-weight-complex="normal"/>
    </style:style>
    <style:style style:name="T279" style:family="text">
      <style:text-properties fo:color="#000000" loext:opacity="100%" style:text-line-through-style="none" style:text-line-through-type="none" fo:language="en" fo:country="US" fo:font-weight="normal" officeooo:rsid="01834b68" style:font-weight-asian="normal" style:font-weight-complex="normal"/>
    </style:style>
    <style:style style:name="T280" style:family="text">
      <style:text-properties fo:color="#000000" loext:opacity="100%" style:text-line-through-style="none" style:text-line-through-type="none" fo:language="en" fo:country="US" fo:font-weight="normal" officeooo:rsid="011e0897" style:font-weight-asian="normal" style:font-weight-complex="normal"/>
    </style:style>
    <style:style style:name="T281" style:family="text">
      <style:text-properties fo:color="#000000" loext:opacity="100%" style:text-line-through-style="none" style:text-line-through-type="none" fo:language="en" fo:country="US" fo:font-weight="normal" officeooo:rsid="018665ed" style:font-weight-asian="normal" style:font-weight-complex="normal"/>
    </style:style>
    <style:style style:name="T282" style:family="text">
      <style:text-properties fo:color="#000000" loext:opacity="100%" style:text-line-through-style="none" style:text-line-through-type="none" fo:language="en" fo:country="US" fo:font-weight="normal" officeooo:rsid="0186ce3a" style:font-weight-asian="normal" style:font-weight-complex="normal"/>
    </style:style>
    <style:style style:name="T283" style:family="text">
      <style:text-properties fo:color="#000000" loext:opacity="100%" style:text-line-through-style="none" style:text-line-through-type="none" fo:language="en" fo:country="US" fo:font-weight="normal" officeooo:rsid="0187ef41" style:font-weight-asian="normal" style:font-weight-complex="normal"/>
    </style:style>
    <style:style style:name="T284" style:family="text">
      <style:text-properties fo:color="#000000" loext:opacity="100%" style:text-line-through-style="none" style:text-line-through-type="none" fo:language="en" fo:country="US" fo:font-weight="normal" officeooo:rsid="0188bdc0" style:font-weight-asian="normal" style:font-weight-complex="normal"/>
    </style:style>
    <style:style style:name="T285" style:family="text">
      <style:text-properties fo:color="#000000" loext:opacity="100%" style:text-line-through-style="none" style:text-line-through-type="none" fo:language="en" fo:country="US" fo:font-weight="normal" officeooo:rsid="0188dd00" style:font-weight-asian="normal" style:font-weight-complex="normal"/>
    </style:style>
    <style:style style:name="T286" style:family="text">
      <style:text-properties fo:color="#000000" loext:opacity="100%" style:text-line-through-style="none" style:text-line-through-type="none" fo:language="en" fo:country="US" fo:font-weight="normal" officeooo:rsid="0189fb6e" style:font-weight-asian="normal" style:font-weight-complex="normal"/>
    </style:style>
    <style:style style:name="T287" style:family="text">
      <style:text-properties fo:color="#000000" loext:opacity="100%" style:text-line-through-style="none" style:text-line-through-type="none" fo:language="en" fo:country="US" fo:font-weight="normal" officeooo:rsid="01992ad8" style:font-weight-asian="normal" style:font-weight-complex="normal"/>
    </style:style>
    <style:style style:name="T288" style:family="text">
      <style:text-properties fo:color="#000000" loext:opacity="100%" style:text-line-through-style="none" style:text-line-through-type="none" fo:language="en" fo:country="US" fo:font-weight="normal" officeooo:rsid="019a8c5f" style:font-weight-asian="normal" style:font-weight-complex="normal"/>
    </style:style>
    <style:style style:name="T289" style:family="text">
      <style:text-properties fo:color="#000000" loext:opacity="100%" style:text-line-through-style="none" style:text-line-through-type="none" fo:language="en" fo:country="US" fo:font-weight="normal" officeooo:rsid="01a9a7d5" style:font-weight-asian="normal" style:font-weight-complex="normal"/>
    </style:style>
    <style:style style:name="T290" style:family="text">
      <style:text-properties fo:color="#000000" loext:opacity="100%" style:text-line-through-style="none" style:text-line-through-type="none" fo:language="en" fo:country="US" fo:font-weight="normal" officeooo:rsid="01ab5923" style:font-weight-asian="normal" style:font-weight-complex="normal"/>
    </style:style>
    <style:style style:name="T291" style:family="text">
      <style:text-properties fo:color="#000000" loext:opacity="100%" style:text-line-through-style="none" style:text-line-through-type="none" fo:language="en" fo:country="US" fo:font-weight="normal" officeooo:rsid="01b16265" style:font-weight-asian="normal" style:font-weight-complex="normal"/>
    </style:style>
    <style:style style:name="T292" style:family="text">
      <style:text-properties fo:color="#000000" loext:opacity="100%" style:text-line-through-style="none" style:text-line-through-type="none" fo:language="en" fo:country="US" fo:font-weight="normal" officeooo:rsid="01b2ed83" style:font-weight-asian="normal" style:font-weight-complex="normal"/>
    </style:style>
    <style:style style:name="T293" style:family="text">
      <style:text-properties fo:color="#000000" loext:opacity="100%" style:text-line-through-style="none" style:text-line-through-type="none" fo:language="en" fo:country="US" fo:font-weight="normal" officeooo:rsid="01b471dd" style:font-weight-asian="normal" style:font-weight-complex="normal"/>
    </style:style>
    <style:style style:name="T294" style:family="text">
      <style:text-properties fo:color="#000000" loext:opacity="100%" style:text-line-through-style="none" style:text-line-through-type="none" fo:language="en" fo:country="US" fo:font-weight="normal" officeooo:rsid="01b63a6b" style:font-weight-asian="normal" style:font-weight-complex="normal"/>
    </style:style>
    <style:style style:name="T295" style:family="text">
      <style:text-properties fo:color="#000000" loext:opacity="100%" style:text-line-through-style="none" style:text-line-through-type="none" fo:language="en" fo:country="US" fo:font-weight="normal" officeooo:rsid="01be7c46" style:font-weight-asian="normal" style:font-weight-complex="normal"/>
    </style:style>
    <style:style style:name="T296" style:family="text">
      <style:text-properties fo:color="#000000" loext:opacity="100%" style:text-line-through-style="none" style:text-line-through-type="none" fo:language="en" fo:country="US" fo:font-weight="normal" officeooo:rsid="01ce8d79" style:font-weight-asian="normal" style:font-weight-complex="normal"/>
    </style:style>
    <style:style style:name="T297" style:family="text">
      <style:text-properties fo:color="#000000" loext:opacity="100%" style:text-line-through-style="none" style:text-line-through-type="none" fo:language="en" fo:country="US" fo:font-weight="normal" officeooo:rsid="01d222f0" style:font-weight-asian="normal" style:font-weight-complex="normal"/>
    </style:style>
    <style:style style:name="T298" style:family="text">
      <style:text-properties fo:color="#000000" loext:opacity="100%" style:text-line-through-style="none" style:text-line-through-type="none" fo:language="en" fo:country="US" fo:font-weight="normal" officeooo:rsid="01d6574c" style:font-weight-asian="normal" style:font-weight-complex="normal"/>
    </style:style>
    <style:style style:name="T299" style:family="text">
      <style:text-properties fo:color="#000000" loext:opacity="100%" style:text-line-through-style="none" style:text-line-through-type="none" fo:language="en" fo:country="US" fo:font-weight="normal" officeooo:rsid="01d703bd" style:font-weight-asian="normal" style:font-weight-complex="normal"/>
    </style:style>
    <style:style style:name="T300" style:family="text">
      <style:text-properties fo:color="#000000" loext:opacity="100%" style:text-line-through-style="none" style:text-line-through-type="none" fo:language="en" fo:country="US" fo:font-weight="normal" officeooo:rsid="01dc10e2" style:font-weight-asian="normal" style:font-weight-complex="normal"/>
    </style:style>
    <style:style style:name="T301" style:family="text">
      <style:text-properties fo:color="#000000" loext:opacity="100%" style:text-line-through-style="none" style:text-line-through-type="none" fo:language="en" fo:country="US" fo:font-weight="normal" officeooo:rsid="01dea311" style:font-weight-asian="normal" style:font-weight-complex="normal"/>
    </style:style>
    <style:style style:name="T302" style:family="text">
      <style:text-properties fo:color="#000000" loext:opacity="100%" style:text-line-through-style="none" style:text-line-through-type="none" fo:language="en" fo:country="US" fo:font-weight="normal" officeooo:rsid="01decfd3" style:font-weight-asian="normal" style:font-weight-complex="normal"/>
    </style:style>
    <style:style style:name="T303" style:family="text">
      <style:text-properties fo:color="#000000" loext:opacity="100%" style:text-line-through-style="none" style:text-line-through-type="none" fo:language="en" fo:country="US" fo:font-weight="normal" officeooo:rsid="01e7a850" style:font-weight-asian="normal" style:font-weight-complex="normal"/>
    </style:style>
    <style:style style:name="T304" style:family="text">
      <style:text-properties fo:color="#000000" loext:opacity="100%" style:text-line-through-style="none" style:text-line-through-type="none" fo:language="en" fo:country="US" fo:font-weight="normal" officeooo:rsid="01e97656" style:font-weight-asian="normal" style:font-weight-complex="normal"/>
    </style:style>
    <style:style style:name="T305" style:family="text">
      <style:text-properties fo:color="#000000" loext:opacity="100%" style:text-line-through-style="none" style:text-line-through-type="none" fo:language="en" fo:country="US" fo:font-weight="normal" officeooo:rsid="01eaf225" style:font-weight-asian="normal" style:font-weight-complex="normal"/>
    </style:style>
    <style:style style:name="T306" style:family="text">
      <style:text-properties fo:color="#000000" loext:opacity="100%" style:text-line-through-style="none" style:text-line-through-type="none" fo:language="en" fo:country="US" fo:font-weight="normal" officeooo:rsid="01edf642" style:font-weight-asian="normal" style:font-weight-complex="normal"/>
    </style:style>
    <style:style style:name="T307" style:family="text">
      <style:text-properties fo:color="#000000" loext:opacity="100%" style:text-line-through-style="none" style:text-line-through-type="none" fo:language="en" fo:country="US" fo:font-weight="normal" officeooo:rsid="01efe23f" style:font-weight-asian="normal" style:font-weight-complex="normal"/>
    </style:style>
    <style:style style:name="T308" style:family="text">
      <style:text-properties fo:color="#000000" loext:opacity="100%" style:text-line-through-style="none" style:text-line-through-type="none" fo:language="en" fo:country="US" fo:font-weight="normal" officeooo:rsid="01f10895" style:font-weight-asian="normal" style:font-weight-complex="normal"/>
    </style:style>
    <style:style style:name="T309" style:family="text">
      <style:text-properties fo:color="#000000" loext:opacity="100%" style:text-line-through-style="none" style:text-line-through-type="none" fo:language="en" fo:country="US" fo:font-weight="normal" officeooo:rsid="01f2f7aa" style:font-weight-asian="normal" style:font-weight-complex="normal"/>
    </style:style>
    <style:style style:name="T310" style:family="text">
      <style:text-properties fo:color="#000000" loext:opacity="100%" style:text-line-through-style="none" style:text-line-through-type="none" fo:language="en" fo:country="US" fo:font-weight="normal" officeooo:rsid="01f6d629" style:font-weight-asian="normal" style:font-weight-complex="normal"/>
    </style:style>
    <style:style style:name="T311" style:family="text">
      <style:text-properties fo:color="#000000" loext:opacity="100%" style:text-line-through-style="none" style:text-line-through-type="none" fo:language="en" fo:country="US" fo:font-weight="normal" officeooo:rsid="01fc4b83" style:font-weight-asian="normal" style:font-weight-complex="normal"/>
    </style:style>
    <style:style style:name="T312" style:family="text">
      <style:text-properties fo:color="#000000" loext:opacity="100%" style:text-line-through-style="none" style:text-line-through-type="none" fo:language="en" fo:country="US" fo:font-weight="normal" officeooo:rsid="00a810d9" style:font-weight-asian="normal" style:font-weight-complex="normal"/>
    </style:style>
    <style:style style:name="T313" style:family="text">
      <style:text-properties fo:color="#000000" loext:opacity="100%" style:text-line-through-style="none" style:text-line-through-type="none" fo:language="en" fo:country="US" fo:font-weight="normal" officeooo:rsid="020446f7" style:font-weight-asian="normal" style:font-weight-complex="normal"/>
    </style:style>
    <style:style style:name="T314" style:family="text">
      <style:text-properties fo:color="#000000" loext:opacity="100%" style:text-line-through-style="none" style:text-line-through-type="none" fo:language="en" fo:country="US" fo:font-weight="normal" officeooo:rsid="00b917c8" style:font-weight-asian="normal" style:font-weight-complex="normal"/>
    </style:style>
    <style:style style:name="T315" style:family="text">
      <style:text-properties fo:color="#000000" loext:opacity="100%" style:text-line-through-style="none" style:text-line-through-type="none" fo:language="en" fo:country="US" fo:font-weight="normal" officeooo:rsid="0155c222" style:font-weight-asian="normal" style:font-weight-complex="normal"/>
    </style:style>
    <style:style style:name="T316" style:family="text">
      <style:text-properties fo:color="#000000" loext:opacity="100%" style:text-line-through-style="none" style:text-line-through-type="none" fo:language="en" fo:country="US" fo:font-weight="normal" officeooo:rsid="00aa5c15" style:font-weight-asian="normal" style:font-weight-complex="normal"/>
    </style:style>
    <style:style style:name="T317" style:family="text">
      <style:text-properties fo:color="#000000" loext:opacity="100%" style:text-line-through-style="none" style:text-line-through-type="none" fo:language="en" fo:country="US" fo:font-weight="normal" officeooo:rsid="01d07938" style:font-weight-asian="normal" style:font-weight-complex="normal"/>
    </style:style>
    <style:style style:name="T318" style:family="text">
      <style:text-properties fo:color="#000000" loext:opacity="100%" style:text-line-through-style="none" style:text-line-through-type="none" fo:language="en" fo:country="US" officeooo:rsid="003119b3"/>
    </style:style>
    <style:style style:name="T319" style:family="text">
      <style:text-properties fo:color="#000000" loext:opacity="100%" style:text-line-through-style="none" style:text-line-through-type="none" fo:language="en" fo:country="US" officeooo:rsid="0054977e"/>
    </style:style>
    <style:style style:name="T320" style:family="text">
      <style:text-properties fo:color="#000000" loext:opacity="100%" style:text-line-through-style="none" style:text-line-through-type="none" fo:language="en" fo:country="US" officeooo:rsid="005a076f"/>
    </style:style>
    <style:style style:name="T321" style:family="text">
      <style:text-properties fo:color="#000000" loext:opacity="100%" style:text-line-through-style="none" style:text-line-through-type="none" fo:language="en" fo:country="US" officeooo:rsid="005a2e04"/>
    </style:style>
    <style:style style:name="T322" style:family="text">
      <style:text-properties fo:color="#000000" loext:opacity="100%" style:text-line-through-style="none" style:text-line-through-type="none" fo:language="en" fo:country="US" officeooo:rsid="00985067"/>
    </style:style>
    <style:style style:name="T323" style:family="text">
      <style:text-properties fo:color="#000000" loext:opacity="100%" style:text-line-through-style="none" style:text-line-through-type="none" fo:language="en" fo:country="US" officeooo:rsid="0098ae80"/>
    </style:style>
    <style:style style:name="T324" style:family="text">
      <style:text-properties fo:color="#000000" loext:opacity="100%" style:text-line-through-style="none" style:text-line-through-type="none" fo:language="en" fo:country="US" officeooo:rsid="009913e5"/>
    </style:style>
    <style:style style:name="T325" style:family="text">
      <style:text-properties fo:color="#000000" loext:opacity="100%" style:text-line-through-style="none" style:text-line-through-type="none" fo:language="en" fo:country="US" officeooo:rsid="00992e9c"/>
    </style:style>
    <style:style style:name="T326" style:family="text">
      <style:text-properties fo:color="#000000" loext:opacity="100%" style:text-line-through-style="none" style:text-line-through-type="none" fo:language="en" fo:country="US" officeooo:rsid="009a0def"/>
    </style:style>
    <style:style style:name="T327" style:family="text">
      <style:text-properties fo:color="#000000" loext:opacity="100%" style:text-line-through-style="none" style:text-line-through-type="none" fo:language="en" fo:country="US" officeooo:rsid="00a61709"/>
    </style:style>
    <style:style style:name="T328" style:family="text">
      <style:text-properties fo:color="#000000" loext:opacity="100%" style:text-line-through-style="none" style:text-line-through-type="none" fo:language="en" fo:country="US" officeooo:rsid="00a64fad"/>
    </style:style>
    <style:style style:name="T329" style:family="text">
      <style:text-properties fo:color="#000000" loext:opacity="100%" style:text-line-through-style="none" style:text-line-through-type="none" fo:language="en" fo:country="US" officeooo:rsid="00a810d9"/>
    </style:style>
    <style:style style:name="T330" style:family="text">
      <style:text-properties fo:color="#000000" loext:opacity="100%" style:text-line-through-style="none" style:text-line-through-type="none" fo:language="en" fo:country="US" officeooo:rsid="00a9eebe"/>
    </style:style>
    <style:style style:name="T331" style:family="text">
      <style:text-properties fo:color="#000000" loext:opacity="100%" style:text-line-through-style="none" style:text-line-through-type="none" fo:language="en" fo:country="US" officeooo:rsid="00aa5c15"/>
    </style:style>
    <style:style style:name="T332" style:family="text">
      <style:text-properties fo:color="#000000" loext:opacity="100%" style:text-line-through-style="none" style:text-line-through-type="none" fo:language="en" fo:country="US" officeooo:rsid="00aee563"/>
    </style:style>
    <style:style style:name="T333" style:family="text">
      <style:text-properties fo:color="#000000" loext:opacity="100%" style:text-line-through-style="none" style:text-line-through-type="none" fo:language="en" fo:country="US" officeooo:rsid="00afd402"/>
    </style:style>
    <style:style style:name="T334" style:family="text">
      <style:text-properties fo:color="#000000" loext:opacity="100%" style:text-line-through-style="none" style:text-line-through-type="none" fo:language="en" fo:country="US" officeooo:rsid="00affd96"/>
    </style:style>
    <style:style style:name="T335" style:family="text">
      <style:text-properties fo:color="#000000" loext:opacity="100%" style:text-line-through-style="none" style:text-line-through-type="none" fo:language="en" fo:country="US" officeooo:rsid="00b158de"/>
    </style:style>
    <style:style style:name="T336" style:family="text">
      <style:text-properties fo:color="#000000" loext:opacity="100%" style:text-line-through-style="none" style:text-line-through-type="none" fo:language="en" fo:country="US" officeooo:rsid="00b1ad94"/>
    </style:style>
    <style:style style:name="T337" style:family="text">
      <style:text-properties fo:color="#000000" loext:opacity="100%" style:text-line-through-style="none" style:text-line-through-type="none" fo:language="en" fo:country="US" officeooo:rsid="00b917c8"/>
    </style:style>
    <style:style style:name="T338" style:family="text">
      <style:text-properties fo:color="#000000" loext:opacity="100%" style:text-line-through-style="none" style:text-line-through-type="none" fo:language="en" fo:country="US" officeooo:rsid="00b9f040"/>
    </style:style>
    <style:style style:name="T339" style:family="text">
      <style:text-properties fo:color="#000000" loext:opacity="100%" style:text-line-through-style="none" style:text-line-through-type="none" fo:language="en" fo:country="US" officeooo:rsid="00d1f31d"/>
    </style:style>
    <style:style style:name="T340" style:family="text">
      <style:text-properties fo:color="#000000" loext:opacity="100%" style:text-line-through-style="none" style:text-line-through-type="none" fo:language="en" fo:country="US" officeooo:rsid="00d21247"/>
    </style:style>
    <style:style style:name="T341" style:family="text">
      <style:text-properties fo:color="#000000" loext:opacity="100%" style:text-line-through-style="none" style:text-line-through-type="none" fo:language="en" fo:country="US" officeooo:rsid="00d2c047"/>
    </style:style>
    <style:style style:name="T342" style:family="text">
      <style:text-properties fo:color="#000000" loext:opacity="100%" style:text-line-through-style="none" style:text-line-through-type="none" fo:language="en" fo:country="US" officeooo:rsid="00d6b733"/>
    </style:style>
    <style:style style:name="T343" style:family="text">
      <style:text-properties fo:color="#000000" loext:opacity="100%" style:text-line-through-style="none" style:text-line-through-type="none" fo:language="en" fo:country="US" officeooo:rsid="00dc2d51"/>
    </style:style>
    <style:style style:name="T344" style:family="text">
      <style:text-properties fo:color="#000000" loext:opacity="100%" style:text-line-through-style="none" style:text-line-through-type="none" fo:language="en" fo:country="US" officeooo:rsid="00dc44da"/>
    </style:style>
    <style:style style:name="T345" style:family="text">
      <style:text-properties fo:color="#000000" loext:opacity="100%" style:text-line-through-style="none" style:text-line-through-type="none" fo:language="en" fo:country="US" officeooo:rsid="00e3d6ee"/>
    </style:style>
    <style:style style:name="T346" style:family="text">
      <style:text-properties fo:color="#000000" loext:opacity="100%" style:text-line-through-style="none" style:text-line-through-type="none" fo:language="en" fo:country="US" officeooo:rsid="00e5a5c9"/>
    </style:style>
    <style:style style:name="T347" style:family="text">
      <style:text-properties fo:color="#000000" loext:opacity="100%" style:text-line-through-style="none" style:text-line-through-type="none" fo:language="en" fo:country="US" officeooo:rsid="00e795b4"/>
    </style:style>
    <style:style style:name="T348" style:family="text">
      <style:text-properties fo:color="#000000" loext:opacity="100%" style:text-line-through-style="none" style:text-line-through-type="none" fo:language="en" fo:country="US" officeooo:rsid="0107e6bf"/>
    </style:style>
    <style:style style:name="T349" style:family="text">
      <style:text-properties fo:color="#000000" loext:opacity="100%" style:text-line-through-style="none" style:text-line-through-type="none" fo:language="en" fo:country="US" officeooo:rsid="010942d7"/>
    </style:style>
    <style:style style:name="T350" style:family="text">
      <style:text-properties fo:color="#000000" loext:opacity="100%" style:text-line-through-style="none" style:text-line-through-type="none" fo:language="en" fo:country="US" officeooo:rsid="010b01d6"/>
    </style:style>
    <style:style style:name="T351" style:family="text">
      <style:text-properties fo:color="#000000" loext:opacity="100%" style:text-line-through-style="none" style:text-line-through-type="none" fo:language="en" fo:country="US" officeooo:rsid="010d7755"/>
    </style:style>
    <style:style style:name="T352" style:family="text">
      <style:text-properties fo:color="#000000" loext:opacity="100%" style:text-line-through-style="none" style:text-line-through-type="none" fo:language="en" fo:country="US" officeooo:rsid="011b35f4"/>
    </style:style>
    <style:style style:name="T353" style:family="text">
      <style:text-properties fo:color="#000000" loext:opacity="100%" style:text-line-through-style="none" style:text-line-through-type="none" fo:language="en" fo:country="US" officeooo:rsid="011bab7c"/>
    </style:style>
    <style:style style:name="T354" style:family="text">
      <style:text-properties fo:color="#000000" loext:opacity="100%" style:text-line-through-style="none" style:text-line-through-type="none" fo:language="en" fo:country="US" officeooo:rsid="011f2e51"/>
    </style:style>
    <style:style style:name="T355" style:family="text">
      <style:text-properties fo:color="#000000" loext:opacity="100%" style:text-line-through-style="none" style:text-line-through-type="none" fo:language="en" fo:country="US" officeooo:rsid="012b26fd"/>
    </style:style>
    <style:style style:name="T356" style:family="text">
      <style:text-properties fo:color="#000000" loext:opacity="100%" style:text-line-through-style="none" style:text-line-through-type="none" fo:language="en" fo:country="US" officeooo:rsid="012c14e5"/>
    </style:style>
    <style:style style:name="T357" style:family="text">
      <style:text-properties fo:color="#000000" loext:opacity="100%" style:text-line-through-style="none" style:text-line-through-type="none" fo:language="en" fo:country="US" officeooo:rsid="012d4d61"/>
    </style:style>
    <style:style style:name="T358" style:family="text">
      <style:text-properties fo:color="#000000" loext:opacity="100%" style:text-line-through-style="none" style:text-line-through-type="none" fo:language="en" fo:country="US" officeooo:rsid="012ed067"/>
    </style:style>
    <style:style style:name="T359" style:family="text">
      <style:text-properties fo:color="#000000" loext:opacity="100%" style:text-line-through-style="none" style:text-line-through-type="none" fo:language="en" fo:country="US" officeooo:rsid="012ff0a9"/>
    </style:style>
    <style:style style:name="T360" style:family="text">
      <style:text-properties fo:color="#000000" loext:opacity="100%" style:text-line-through-style="none" style:text-line-through-type="none" fo:language="en" fo:country="US" officeooo:rsid="0130ddd2"/>
    </style:style>
    <style:style style:name="T361" style:family="text">
      <style:text-properties fo:color="#000000" loext:opacity="100%" style:text-line-through-style="none" style:text-line-through-type="none" fo:language="en" fo:country="US" officeooo:rsid="0133462c"/>
    </style:style>
    <style:style style:name="T362" style:family="text">
      <style:text-properties fo:color="#000000" loext:opacity="100%" style:text-line-through-style="none" style:text-line-through-type="none" fo:language="en" fo:country="US" officeooo:rsid="01334a0c"/>
    </style:style>
    <style:style style:name="T363" style:family="text">
      <style:text-properties fo:color="#000000" loext:opacity="100%" style:text-line-through-style="none" style:text-line-through-type="none" fo:language="en" fo:country="US" officeooo:rsid="01362f43"/>
    </style:style>
    <style:style style:name="T364" style:family="text">
      <style:text-properties fo:color="#000000" loext:opacity="100%" style:text-line-through-style="none" style:text-line-through-type="none" fo:language="en" fo:country="US" officeooo:rsid="01375be7"/>
    </style:style>
    <style:style style:name="T365" style:family="text">
      <style:text-properties fo:color="#000000" loext:opacity="100%" style:text-line-through-style="none" style:text-line-through-type="none" fo:language="en" fo:country="US" officeooo:rsid="013a1eac"/>
    </style:style>
    <style:style style:name="T366" style:family="text">
      <style:text-properties fo:color="#000000" loext:opacity="100%" style:text-line-through-style="none" style:text-line-through-type="none" fo:language="en" fo:country="US" officeooo:rsid="013b85e4"/>
    </style:style>
    <style:style style:name="T367" style:family="text">
      <style:text-properties fo:color="#000000" loext:opacity="100%" style:text-line-through-style="none" style:text-line-through-type="none" fo:language="en" fo:country="US" officeooo:rsid="013d1d68"/>
    </style:style>
    <style:style style:name="T368" style:family="text">
      <style:text-properties fo:color="#000000" loext:opacity="100%" style:text-line-through-style="none" style:text-line-through-type="none" fo:language="en" fo:country="US" officeooo:rsid="01439cfa"/>
    </style:style>
    <style:style style:name="T369" style:family="text">
      <style:text-properties fo:color="#000000" loext:opacity="100%" style:text-line-through-style="none" style:text-line-through-type="none" fo:language="en" fo:country="US" officeooo:rsid="0143fde7"/>
    </style:style>
    <style:style style:name="T370" style:family="text">
      <style:text-properties fo:color="#000000" loext:opacity="100%" style:text-line-through-style="none" style:text-line-through-type="none" fo:language="en" fo:country="US" officeooo:rsid="0145b05b"/>
    </style:style>
    <style:style style:name="T371" style:family="text">
      <style:text-properties fo:color="#000000" loext:opacity="100%" style:text-line-through-style="none" style:text-line-through-type="none" fo:language="en" fo:country="US" officeooo:rsid="014745ef"/>
    </style:style>
    <style:style style:name="T372" style:family="text">
      <style:text-properties fo:color="#000000" loext:opacity="100%" style:text-line-through-style="none" style:text-line-through-type="none" fo:language="en" fo:country="US" officeooo:rsid="01498e9b"/>
    </style:style>
    <style:style style:name="T373" style:family="text">
      <style:text-properties fo:color="#000000" loext:opacity="100%" style:text-line-through-style="none" style:text-line-through-type="none" fo:language="en" fo:country="US" officeooo:rsid="014dff6e"/>
    </style:style>
    <style:style style:name="T374" style:family="text">
      <style:text-properties fo:color="#000000" loext:opacity="100%" style:text-line-through-style="none" style:text-line-through-type="none" fo:language="en" fo:country="US" officeooo:rsid="014f941b"/>
    </style:style>
    <style:style style:name="T375" style:family="text">
      <style:text-properties fo:color="#000000" loext:opacity="100%" style:text-line-through-style="none" style:text-line-through-type="none" fo:language="en" fo:country="US" officeooo:rsid="0155c222"/>
    </style:style>
    <style:style style:name="T376" style:family="text">
      <style:text-properties fo:color="#000000" loext:opacity="100%" style:text-line-through-style="none" style:text-line-through-type="none" fo:language="en" fo:country="US" officeooo:rsid="015655d6"/>
    </style:style>
    <style:style style:name="T377" style:family="text">
      <style:text-properties fo:color="#000000" loext:opacity="100%" style:text-line-through-style="none" style:text-line-through-type="none" fo:language="en" fo:country="US" officeooo:rsid="0156b101"/>
    </style:style>
    <style:style style:name="T378" style:family="text">
      <style:text-properties fo:color="#000000" loext:opacity="100%" style:text-line-through-style="none" style:text-line-through-type="none" fo:language="en" fo:country="US" officeooo:rsid="01580828"/>
    </style:style>
    <style:style style:name="T379" style:family="text">
      <style:text-properties fo:color="#000000" loext:opacity="100%" style:text-line-through-style="none" style:text-line-through-type="none" fo:language="en" fo:country="US" officeooo:rsid="0158a9ca"/>
    </style:style>
    <style:style style:name="T380" style:family="text">
      <style:text-properties fo:color="#000000" loext:opacity="100%" style:text-line-through-style="none" style:text-line-through-type="none" fo:language="en" fo:country="US" officeooo:rsid="015ebc49"/>
    </style:style>
    <style:style style:name="T381" style:family="text">
      <style:text-properties fo:color="#000000" loext:opacity="100%" style:text-line-through-style="none" style:text-line-through-type="none" fo:language="en" fo:country="US" officeooo:rsid="01600a60"/>
    </style:style>
    <style:style style:name="T382" style:family="text">
      <style:text-properties fo:color="#000000" loext:opacity="100%" style:text-line-through-style="none" style:text-line-through-type="none" fo:language="en" fo:country="US" officeooo:rsid="0160f6a9"/>
    </style:style>
    <style:style style:name="T383" style:family="text">
      <style:text-properties fo:color="#000000" loext:opacity="100%" style:text-line-through-style="none" style:text-line-through-type="none" fo:language="en" fo:country="US" officeooo:rsid="01613b19"/>
    </style:style>
    <style:style style:name="T384" style:family="text">
      <style:text-properties fo:color="#000000" loext:opacity="100%" style:text-line-through-style="none" style:text-line-through-type="none" fo:language="en" fo:country="US" style:text-underline-style="solid" style:text-underline-width="auto" style:text-underline-color="font-color"/>
    </style:style>
    <style:style style:name="T385" style:family="text">
      <style:text-properties fo:color="#000000" loext:opacity="100%" style:text-line-through-style="none" style:text-line-through-type="none" fo:language="en" fo:country="US" style:text-underline-style="solid" style:text-underline-width="auto" style:text-underline-color="font-color" fo:font-weight="normal" style:font-weight-asian="normal" style:font-weight-complex="normal"/>
    </style:style>
    <style:style style:name="T386" style:family="text">
      <style:text-properties fo:color="#000000" loext:opacity="100%" style:text-line-through-style="none" style:text-line-through-type="none" fo:language="en" fo:country="US" style:text-underline-style="solid" style:text-underline-width="auto" style:text-underline-color="font-color" fo:font-weight="normal" officeooo:rsid="0141d052" style:font-weight-asian="normal" style:font-weight-complex="normal"/>
    </style:style>
    <style:style style:name="T387" style:family="text">
      <style:text-properties fo:color="#000000" loext:opacity="100%" style:text-line-through-style="none" style:text-line-through-type="none" fo:language="en" fo:country="US" style:text-underline-style="solid" style:text-underline-width="auto" style:text-underline-color="font-color" fo:font-weight="normal" officeooo:rsid="017812a4" style:font-weight-asian="normal" style:font-weight-complex="normal"/>
    </style:style>
    <style:style style:name="T388" style:family="text">
      <style:text-properties fo:color="#000000" loext:opacity="100%" style:text-line-through-style="none" style:text-line-through-type="none" fo:language="en" fo:country="US" style:text-underline-style="solid" style:text-underline-width="auto" style:text-underline-color="font-color" fo:font-weight="normal" officeooo:rsid="00e0f280" style:font-weight-asian="normal" style:font-weight-complex="normal"/>
    </style:style>
    <style:style style:name="T389" style:family="text">
      <style:text-properties fo:color="#000000" loext:opacity="100%" style:text-line-through-style="none" style:text-line-through-type="none" fo:language="en" fo:country="US" style:text-underline-style="solid" style:text-underline-width="auto" style:text-underline-color="font-color" fo:font-weight="normal" officeooo:rsid="017b8e75" style:font-weight-asian="normal" style:font-weight-complex="normal"/>
    </style:style>
    <style:style style:name="T390" style:family="text">
      <style:text-properties fo:color="#000000" loext:opacity="100%" style:text-line-through-style="none" style:text-line-through-type="none" fo:language="en" fo:country="US" style:text-underline-style="solid" style:text-underline-width="auto" style:text-underline-color="font-color" fo:font-weight="normal" officeooo:rsid="00dc44da" style:font-weight-asian="normal" style:font-weight-complex="normal"/>
    </style:style>
    <style:style style:name="T391" style:family="text">
      <style:text-properties fo:color="#000000" loext:opacity="100%" style:text-line-through-style="none" style:text-line-through-type="none" fo:language="en" fo:country="US" style:text-underline-style="solid" style:text-underline-width="auto" style:text-underline-color="font-color" fo:font-weight="normal" officeooo:rsid="002e1e6f" style:font-weight-asian="normal" style:font-weight-complex="normal"/>
    </style:style>
    <style:style style:name="T392" style:family="text">
      <style:text-properties fo:color="#000000" loext:opacity="100%" style:text-line-through-style="none" style:text-line-through-type="none" fo:language="en" fo:country="US" style:text-underline-style="solid" style:text-underline-width="auto" style:text-underline-color="font-color" fo:font-weight="normal" officeooo:rsid="00dc8c89" style:font-weight-asian="normal" style:font-weight-complex="normal"/>
    </style:style>
    <style:style style:name="T393" style:family="text">
      <style:text-properties fo:color="#000000" loext:opacity="100%" style:text-line-through-style="none" style:text-line-through-type="none" fo:language="en" fo:country="US" style:text-underline-style="solid" style:text-underline-width="auto" style:text-underline-color="font-color" fo:font-weight="normal" officeooo:rsid="014dff6e" style:font-weight-asian="normal" style:font-weight-complex="normal"/>
    </style:style>
    <style:style style:name="T394" style:family="text">
      <style:text-properties fo:color="#000000" loext:opacity="100%" style:text-line-through-style="none" style:text-line-through-type="none" fo:language="en" fo:country="US" style:text-underline-style="solid" style:text-underline-width="auto" style:text-underline-color="font-color" fo:font-weight="normal" officeooo:rsid="018665ed" style:font-weight-asian="normal" style:font-weight-complex="normal"/>
    </style:style>
    <style:style style:name="T395" style:family="text">
      <style:text-properties fo:color="#000000" loext:opacity="100%" style:text-line-through-style="none" style:text-line-through-type="none" fo:language="en" fo:country="US" style:text-underline-style="solid" style:text-underline-width="auto" style:text-underline-color="font-color" fo:font-weight="normal" officeooo:rsid="0186ce3a" style:font-weight-asian="normal" style:font-weight-complex="normal"/>
    </style:style>
    <style:style style:name="T396" style:family="text">
      <style:text-properties fo:color="#000000" loext:opacity="100%" style:text-line-through-style="none" style:text-line-through-type="none" fo:language="en" fo:country="US" style:text-underline-style="solid" style:text-underline-width="auto" style:text-underline-color="font-color" fo:font-weight="normal" officeooo:rsid="013a1eac" style:font-weight-asian="normal" style:font-weight-complex="normal"/>
    </style:style>
    <style:style style:name="T397" style:family="text">
      <style:text-properties fo:color="#000000" loext:opacity="100%" style:text-line-through-style="none" style:text-line-through-type="none" fo:language="en" fo:country="US" style:text-underline-style="solid" style:text-underline-width="auto" style:text-underline-color="font-color" fo:font-weight="normal" officeooo:rsid="0156b101" style:font-weight-asian="normal" style:font-weight-complex="normal"/>
    </style:style>
    <style:style style:name="T398" style:family="text">
      <style:text-properties fo:color="#000000" loext:opacity="100%" style:text-line-through-style="none" style:text-line-through-type="none" fo:language="en" fo:country="US" style:text-underline-style="solid" style:text-underline-width="auto" style:text-underline-color="font-color" fo:font-weight="normal" officeooo:rsid="013a64a2" style:font-weight-asian="normal" style:font-weight-complex="normal"/>
    </style:style>
    <style:style style:name="T399" style:family="text">
      <style:text-properties fo:color="#000000" loext:opacity="100%" style:text-line-through-style="none" style:text-line-through-type="none" fo:language="en" fo:country="US" style:text-underline-style="solid" style:text-underline-width="auto" style:text-underline-color="font-color" fo:font-weight="normal" officeooo:rsid="01820e74" style:font-weight-asian="normal" style:font-weight-complex="normal"/>
    </style:style>
    <style:style style:name="T400" style:family="text">
      <style:text-properties fo:color="#000000" loext:opacity="100%" style:text-line-through-style="none" style:text-line-through-type="none" fo:language="en" fo:country="US" style:text-underline-style="solid" style:text-underline-width="auto" style:text-underline-color="font-color" fo:font-weight="normal" officeooo:rsid="001bff95" style:font-weight-asian="normal" style:font-weight-complex="normal"/>
    </style:style>
    <style:style style:name="T401" style:family="text">
      <style:text-properties fo:color="#000000" loext:opacity="100%" style:text-line-through-style="none" style:text-line-through-type="none" fo:language="en" fo:country="US" style:text-underline-style="solid" style:text-underline-width="auto" style:text-underline-color="font-color" fo:font-weight="normal" officeooo:rsid="010b01d6" style:font-weight-asian="normal" style:font-weight-complex="normal"/>
    </style:style>
    <style:style style:name="T402" style:family="text">
      <style:text-properties fo:color="#000000" loext:opacity="100%" style:text-line-through-style="none" style:text-line-through-type="none" fo:language="en" fo:country="US" style:text-underline-style="solid" style:text-underline-width="auto" style:text-underline-color="font-color" fo:font-weight="normal" officeooo:rsid="0122aa9b" style:font-weight-asian="normal" style:font-weight-complex="normal"/>
    </style:style>
    <style:style style:name="T403" style:family="text">
      <style:text-properties fo:color="#000000" loext:opacity="100%" style:text-line-through-style="none" style:text-line-through-type="none" fo:language="en" fo:country="US" style:text-underline-style="solid" style:text-underline-width="auto" style:text-underline-color="font-color" fo:font-weight="normal" officeooo:rsid="001d8e37" style:font-weight-asian="normal" style:font-weight-complex="normal"/>
    </style:style>
    <style:style style:name="T404" style:family="text">
      <style:text-properties fo:color="#000000" loext:opacity="100%" style:text-line-through-style="none" style:text-line-through-type="none" fo:language="en" fo:country="US" style:text-underline-style="solid" style:text-underline-width="auto" style:text-underline-color="font-color" fo:font-weight="normal" officeooo:rsid="0021b88d" style:font-weight-asian="normal" style:font-weight-complex="normal"/>
    </style:style>
    <style:style style:name="T405" style:family="text">
      <style:text-properties fo:color="#000000" loext:opacity="100%" style:text-line-through-style="none" style:text-line-through-type="none" fo:language="en" fo:country="US" style:text-underline-style="solid" style:text-underline-width="auto" style:text-underline-color="font-color" fo:font-weight="normal" officeooo:rsid="00b158de" style:font-weight-asian="normal" style:font-weight-complex="normal"/>
    </style:style>
    <style:style style:name="T406" style:family="text">
      <style:text-properties fo:color="#000000" loext:opacity="100%" style:text-line-through-style="none" style:text-line-through-type="none" fo:language="en" fo:country="US" style:text-underline-style="solid" style:text-underline-width="auto" style:text-underline-color="font-color" fo:font-weight="normal" officeooo:rsid="00316cd7" style:font-weight-asian="normal" style:font-weight-complex="normal"/>
    </style:style>
    <style:style style:name="T407" style:family="text">
      <style:text-properties fo:color="#000000" loext:opacity="100%" style:text-line-through-style="none" style:text-line-through-type="none" fo:language="en" fo:country="US" style:text-underline-style="solid" style:text-underline-width="auto" style:text-underline-color="font-color" fo:font-weight="normal" officeooo:rsid="00e846b9" style:font-weight-asian="normal" style:font-weight-complex="normal"/>
    </style:style>
    <style:style style:name="T408" style:family="text">
      <style:text-properties fo:color="#000000" loext:opacity="100%" style:text-line-through-style="none" style:text-line-through-type="none" fo:language="en" fo:country="US" style:text-underline-style="solid" style:text-underline-width="auto" style:text-underline-color="font-color" fo:font-weight="normal" officeooo:rsid="0031e900" style:font-weight-asian="normal" style:font-weight-complex="normal"/>
    </style:style>
    <style:style style:name="T409" style:family="text">
      <style:text-properties fo:color="#000000" loext:opacity="100%" style:text-line-through-style="none" style:text-line-through-type="none" fo:language="en" fo:country="US" style:text-underline-style="solid" style:text-underline-width="auto" style:text-underline-color="font-color" fo:font-weight="normal" officeooo:rsid="00b39dfa" style:font-weight-asian="normal" style:font-weight-complex="normal"/>
    </style:style>
    <style:style style:name="T410" style:family="text">
      <style:text-properties fo:color="#000000" loext:opacity="100%" style:text-line-through-style="none" style:text-line-through-type="none" fo:language="en" fo:country="US" style:text-underline-style="solid" style:text-underline-width="auto" style:text-underline-color="font-color" fo:font-weight="normal" officeooo:rsid="0021f971" style:font-weight-asian="normal" style:font-weight-complex="normal"/>
    </style:style>
    <style:style style:name="T411" style:family="text">
      <style:text-properties fo:color="#000000" loext:opacity="100%" style:text-line-through-style="none" style:text-line-through-type="none" fo:language="en" fo:country="US" style:text-underline-style="solid" style:text-underline-width="auto" style:text-underline-color="font-color" fo:font-weight="normal" officeooo:rsid="00d6b733" style:font-weight-asian="normal" style:font-weight-complex="normal"/>
    </style:style>
    <style:style style:name="T412" style:family="text">
      <style:text-properties fo:color="#000000" loext:opacity="100%" style:text-line-through-style="none" style:text-line-through-type="none" fo:language="en" fo:country="US" style:text-underline-style="solid" style:text-underline-width="auto" style:text-underline-color="font-color" fo:font-weight="normal" officeooo:rsid="001309e4" style:font-weight-asian="normal" style:font-weight-complex="normal"/>
    </style:style>
    <style:style style:name="T413" style:family="text">
      <style:text-properties fo:color="#000000" loext:opacity="100%" style:text-line-through-style="none" style:text-line-through-type="none" fo:language="en" fo:country="US" style:text-underline-style="solid" style:text-underline-width="auto" style:text-underline-color="font-color" fo:font-weight="normal" officeooo:rsid="005c70d0" style:font-weight-asian="normal" style:font-weight-complex="normal"/>
    </style:style>
    <style:style style:name="T414" style:family="text">
      <style:text-properties fo:color="#000000" loext:opacity="100%" style:text-line-through-style="none" style:text-line-through-type="none" fo:language="en" fo:country="US" style:text-underline-style="solid" style:text-underline-width="auto" style:text-underline-color="font-color" fo:font-weight="normal" officeooo:rsid="0039304e" style:font-weight-asian="normal" style:font-weight-complex="normal"/>
    </style:style>
    <style:style style:name="T415" style:family="text">
      <style:text-properties fo:color="#000000" loext:opacity="100%" style:text-line-through-style="none" style:text-line-through-type="none" fo:language="en" fo:country="US" style:text-underline-style="solid" style:text-underline-width="auto" style:text-underline-color="font-color" fo:font-weight="normal" officeooo:rsid="00c41a9a" style:font-weight-asian="normal" style:font-weight-complex="normal"/>
    </style:style>
    <style:style style:name="T416" style:family="text">
      <style:text-properties fo:color="#000000" loext:opacity="100%" style:text-line-through-style="none" style:text-line-through-type="none" fo:language="en" fo:country="US" style:text-underline-style="solid" style:text-underline-width="auto" style:text-underline-color="font-color" fo:font-weight="normal" officeooo:rsid="00e8fa49" style:font-weight-asian="normal" style:font-weight-complex="normal"/>
    </style:style>
    <style:style style:name="T417" style:family="text">
      <style:text-properties fo:color="#000000" loext:opacity="100%" style:text-line-through-style="none" style:text-line-through-type="none" fo:language="en" fo:country="US" style:text-underline-style="solid" style:text-underline-width="auto" style:text-underline-color="font-color" fo:font-weight="normal" officeooo:rsid="0159d2d6" style:font-weight-asian="normal" style:font-weight-complex="normal"/>
    </style:style>
    <style:style style:name="T418" style:family="text">
      <style:text-properties fo:color="#000000" loext:opacity="100%" style:text-line-through-style="none" style:text-line-through-type="none" fo:language="en" fo:country="US" style:text-underline-style="solid" style:text-underline-width="auto" style:text-underline-color="font-color" fo:font-weight="normal" officeooo:rsid="002ff6c3" style:font-weight-asian="normal" style:font-weight-complex="normal"/>
    </style:style>
    <style:style style:name="T419" style:family="text">
      <style:text-properties fo:color="#000000" loext:opacity="100%" style:text-line-through-style="none" style:text-line-through-type="none" fo:language="en" fo:country="US" style:text-underline-style="solid" style:text-underline-width="auto" style:text-underline-color="font-color" fo:font-weight="normal" officeooo:rsid="010d7755" style:font-weight-asian="normal" style:font-weight-complex="normal"/>
    </style:style>
    <style:style style:name="T420" style:family="text">
      <style:text-properties fo:color="#000000" loext:opacity="100%" style:text-line-through-style="none" style:text-line-through-type="none" fo:language="en" fo:country="US" style:text-underline-style="solid" style:text-underline-width="auto" style:text-underline-color="font-color" fo:font-weight="normal" officeooo:rsid="0127b4ba" style:font-weight-asian="normal" style:font-weight-complex="normal"/>
    </style:style>
    <style:style style:name="T421" style:family="text">
      <style:text-properties fo:color="#000000" loext:opacity="100%" style:text-line-through-style="none" style:text-line-through-type="none" fo:language="en" fo:country="US" style:text-underline-style="solid" style:text-underline-width="auto" style:text-underline-color="font-color" fo:font-weight="normal" officeooo:rsid="00deb535" style:font-weight-asian="normal" style:font-weight-complex="normal"/>
    </style:style>
    <style:style style:name="T422" style:family="text">
      <style:text-properties fo:color="#000000" loext:opacity="100%" style:text-line-through-style="none" style:text-line-through-type="none" fo:language="en" fo:country="US" style:text-underline-style="solid" style:text-underline-width="auto" style:text-underline-color="font-color" fo:font-weight="normal" officeooo:rsid="00be857a" style:font-weight-asian="normal" style:font-weight-complex="normal"/>
    </style:style>
    <style:style style:name="T423" style:family="text">
      <style:text-properties fo:color="#000000" loext:opacity="100%" style:text-line-through-style="none" style:text-line-through-type="none" fo:language="en" fo:country="US" style:text-underline-style="solid" style:text-underline-width="auto" style:text-underline-color="font-color" fo:font-weight="normal" officeooo:rsid="00bc8e70" style:font-weight-asian="normal" style:font-weight-complex="normal"/>
    </style:style>
    <style:style style:name="T424" style:family="text">
      <style:text-properties fo:color="#000000" loext:opacity="100%" style:text-line-through-style="none" style:text-line-through-type="none" fo:language="en" fo:country="US" style:text-underline-style="solid" style:text-underline-width="auto" style:text-underline-color="font-color" fo:font-weight="normal" officeooo:rsid="00dd9d28" style:font-weight-asian="normal" style:font-weight-complex="normal"/>
    </style:style>
    <style:style style:name="T425" style:family="text">
      <style:text-properties fo:color="#000000" loext:opacity="100%" style:text-line-through-style="none" style:text-line-through-type="none" fo:language="en" fo:country="US" style:text-underline-style="solid" style:text-underline-width="auto" style:text-underline-color="font-color" fo:font-weight="normal" officeooo:rsid="00a9eebe" style:font-weight-asian="normal" style:font-weight-complex="normal"/>
    </style:style>
    <style:style style:name="T426" style:family="text">
      <style:text-properties fo:color="#000000" loext:opacity="100%" style:text-line-through-style="none" style:text-line-through-type="none" fo:language="en" fo:country="US" style:text-underline-style="solid" style:text-underline-width="auto" style:text-underline-color="font-color" fo:font-weight="normal" officeooo:rsid="00a810d9" style:font-weight-asian="normal" style:font-weight-complex="normal"/>
    </style:style>
    <style:style style:name="T427" style:family="text">
      <style:text-properties fo:color="#000000" loext:opacity="100%" style:text-line-through-style="none" style:text-line-through-type="none" fo:language="en" fo:country="US" style:text-underline-style="solid" style:text-underline-width="auto" style:text-underline-color="font-color" fo:font-weight="normal" officeooo:rsid="015bb8b5" style:font-weight-asian="normal" style:font-weight-complex="normal"/>
    </style:style>
    <style:style style:name="T428" style:family="text">
      <style:text-properties fo:color="#000000" loext:opacity="100%" style:text-line-through-style="none" style:text-line-through-type="none" fo:language="en" fo:country="US" style:text-underline-style="solid" style:text-underline-width="auto" style:text-underline-color="font-color" fo:font-weight="normal" officeooo:rsid="0120b3bb" style:font-weight-asian="normal" style:font-weight-complex="normal"/>
    </style:style>
    <style:style style:name="T429" style:family="text">
      <style:text-properties fo:color="#000000" loext:opacity="100%" style:text-line-through-style="none" style:text-line-through-type="none" fo:language="en" fo:country="US" style:text-underline-style="solid" style:text-underline-width="auto" style:text-underline-color="font-color" fo:font-weight="normal" officeooo:rsid="012a09e7" style:font-weight-asian="normal" style:font-weight-complex="normal"/>
    </style:style>
    <style:style style:name="T430" style:family="text">
      <style:text-properties fo:color="#000000" loext:opacity="100%" style:text-line-through-style="none" style:text-line-through-type="none" fo:language="en" fo:country="US" style:text-underline-style="solid" style:text-underline-width="auto" style:text-underline-color="font-color" fo:font-weight="normal" officeooo:rsid="010eae0a" style:font-weight-asian="normal" style:font-weight-complex="normal"/>
    </style:style>
    <style:style style:name="T431" style:family="text">
      <style:text-properties fo:color="#000000" loext:opacity="100%" style:text-line-through-style="none" style:text-line-through-type="none" fo:language="en" fo:country="US" style:text-underline-style="solid" style:text-underline-width="auto" style:text-underline-color="font-color" fo:font-weight="normal" officeooo:rsid="003a9d94" style:font-weight-asian="normal" style:font-weight-complex="normal"/>
    </style:style>
    <style:style style:name="T432" style:family="text">
      <style:text-properties fo:color="#000000" loext:opacity="100%" style:text-line-through-style="none" style:text-line-through-type="none" fo:language="en" fo:country="US" style:text-underline-style="solid" style:text-underline-width="auto" style:text-underline-color="font-color" fo:font-weight="normal" officeooo:rsid="01695701" style:font-weight-asian="normal" style:font-weight-complex="normal"/>
    </style:style>
    <style:style style:name="T433" style:family="text">
      <style:text-properties fo:color="#000000" loext:opacity="100%" style:text-line-through-style="none" style:text-line-through-type="none" fo:language="en" fo:country="US" style:text-underline-style="solid" style:text-underline-width="auto" style:text-underline-color="font-color" fo:font-weight="normal" officeooo:rsid="0039b23f" style:font-weight-asian="normal" style:font-weight-complex="normal"/>
    </style:style>
    <style:style style:name="T434" style:family="text">
      <style:text-properties fo:color="#000000" loext:opacity="100%" style:text-line-through-style="none" style:text-line-through-type="none" fo:language="en" fo:country="US" style:text-underline-style="solid" style:text-underline-width="auto" style:text-underline-color="font-color" fo:font-weight="normal" officeooo:rsid="0188bdc0" style:font-weight-asian="normal" style:font-weight-complex="normal"/>
    </style:style>
    <style:style style:name="T435" style:family="text">
      <style:text-properties fo:color="#000000" loext:opacity="100%" style:text-line-through-style="none" style:text-line-through-type="none" fo:language="en" fo:country="US" style:text-underline-style="solid" style:text-underline-width="auto" style:text-underline-color="font-color" fo:font-weight="normal" officeooo:rsid="00d7834c" style:font-weight-asian="normal" style:font-weight-complex="normal"/>
    </style:style>
    <style:style style:name="T436" style:family="text">
      <style:text-properties fo:color="#000000" loext:opacity="100%" style:text-line-through-style="none" style:text-line-through-type="none" fo:language="en" fo:country="US" style:text-underline-style="solid" style:text-underline-width="auto" style:text-underline-color="font-color" fo:font-weight="normal" officeooo:rsid="00d96f96" style:font-weight-asian="normal" style:font-weight-complex="normal"/>
    </style:style>
    <style:style style:name="T437" style:family="text">
      <style:text-properties fo:color="#000000" loext:opacity="100%" style:text-line-through-style="none" style:text-line-through-type="none" fo:language="en" fo:country="US" style:text-underline-style="solid" style:text-underline-width="auto" style:text-underline-color="font-color" fo:font-weight="normal" officeooo:rsid="01755d82" style:font-weight-asian="normal" style:font-weight-complex="normal"/>
    </style:style>
    <style:style style:name="T438" style:family="text">
      <style:text-properties fo:color="#000000" loext:opacity="100%" style:text-line-through-style="none" style:text-line-through-type="none" fo:language="en" fo:country="US" style:text-underline-style="solid" style:text-underline-width="auto" style:text-underline-color="font-color" fo:font-weight="normal" officeooo:rsid="0052c3db" style:font-weight-asian="normal" style:font-weight-complex="normal"/>
    </style:style>
    <style:style style:name="T439" style:family="text">
      <style:text-properties fo:color="#000000" loext:opacity="100%" style:text-line-through-style="none" style:text-line-through-type="none" fo:language="en" fo:country="US" style:text-underline-style="solid" style:text-underline-width="auto" style:text-underline-color="font-color" fo:font-weight="normal" officeooo:rsid="01992ad8" style:font-weight-asian="normal" style:font-weight-complex="normal"/>
    </style:style>
    <style:style style:name="T440" style:family="text">
      <style:text-properties fo:color="#000000" loext:opacity="100%" style:text-line-through-style="none" style:text-line-through-type="none" fo:language="en" fo:country="US" style:text-underline-style="solid" style:text-underline-width="auto" style:text-underline-color="font-color" fo:font-weight="normal" officeooo:rsid="005150e7" style:font-weight-asian="normal" style:font-weight-complex="normal"/>
    </style:style>
    <style:style style:name="T441" style:family="text">
      <style:text-properties fo:color="#000000" loext:opacity="100%" style:text-line-through-style="none" style:text-line-through-type="none" fo:language="en" fo:country="US" style:text-underline-style="solid" style:text-underline-width="auto" style:text-underline-color="font-color" fo:font-weight="normal" officeooo:rsid="019a8c5f" style:font-weight-asian="normal" style:font-weight-complex="normal"/>
    </style:style>
    <style:style style:name="T442" style:family="text">
      <style:text-properties fo:color="#000000" loext:opacity="100%" style:text-line-through-style="none" style:text-line-through-type="none" fo:language="en" fo:country="US" style:text-underline-style="solid" style:text-underline-width="auto" style:text-underline-color="font-color" fo:font-weight="normal" officeooo:rsid="01a0e260" style:font-weight-asian="normal" style:font-weight-complex="normal"/>
    </style:style>
    <style:style style:name="T443" style:family="text">
      <style:text-properties fo:color="#000000" loext:opacity="100%" style:text-line-through-style="none" style:text-line-through-type="none" fo:language="en" fo:country="US" style:text-underline-style="solid" style:text-underline-width="auto" style:text-underline-color="font-color" fo:font-weight="normal" officeooo:rsid="01a601ce" style:font-weight-asian="normal" style:font-weight-complex="normal"/>
    </style:style>
    <style:style style:name="T444" style:family="text">
      <style:text-properties fo:color="#000000" loext:opacity="100%" style:text-line-through-style="none" style:text-line-through-type="none" fo:language="en" fo:country="US" style:text-underline-style="solid" style:text-underline-width="auto" style:text-underline-color="font-color" fo:font-weight="normal" officeooo:rsid="01a2b5f1" style:font-weight-asian="normal" style:font-weight-complex="normal"/>
    </style:style>
    <style:style style:name="T445" style:family="text">
      <style:text-properties fo:color="#000000" loext:opacity="100%" style:text-line-through-style="none" style:text-line-through-type="none" fo:language="en" fo:country="US" style:text-underline-style="solid" style:text-underline-width="auto" style:text-underline-color="font-color" fo:font-weight="normal" officeooo:rsid="01a6bb40" style:font-weight-asian="normal" style:font-weight-complex="normal"/>
    </style:style>
    <style:style style:name="T446" style:family="text">
      <style:text-properties fo:color="#000000" loext:opacity="100%" style:text-line-through-style="none" style:text-line-through-type="none" fo:language="en" fo:country="US" style:text-underline-style="solid" style:text-underline-width="auto" style:text-underline-color="font-color" fo:font-weight="normal" officeooo:rsid="01a8eea6" style:font-weight-asian="normal" style:font-weight-complex="normal"/>
    </style:style>
    <style:style style:name="T447" style:family="text">
      <style:text-properties fo:color="#000000" loext:opacity="100%" style:text-line-through-style="none" style:text-line-through-type="none" fo:language="en" fo:country="US" style:text-underline-style="solid" style:text-underline-width="auto" style:text-underline-color="font-color" fo:font-weight="normal" officeooo:rsid="01ab5923" style:font-weight-asian="normal" style:font-weight-complex="normal"/>
    </style:style>
    <style:style style:name="T448" style:family="text">
      <style:text-properties fo:color="#000000" loext:opacity="100%" style:text-line-through-style="none" style:text-line-through-type="none" fo:language="en" fo:country="US" style:text-underline-style="solid" style:text-underline-width="auto" style:text-underline-color="font-color" fo:font-weight="normal" officeooo:rsid="01af8ab5" style:font-weight-asian="normal" style:font-weight-complex="normal"/>
    </style:style>
    <style:style style:name="T449" style:family="text">
      <style:text-properties fo:color="#000000" loext:opacity="100%" style:text-line-through-style="none" style:text-line-through-type="none" fo:language="en" fo:country="US" style:text-underline-style="solid" style:text-underline-width="auto" style:text-underline-color="font-color" fo:font-weight="normal" officeooo:rsid="01b2ed83" style:font-weight-asian="normal" style:font-weight-complex="normal"/>
    </style:style>
    <style:style style:name="T450" style:family="text">
      <style:text-properties fo:color="#000000" loext:opacity="100%" style:text-line-through-style="none" style:text-line-through-type="none" fo:language="en" fo:country="US" style:text-underline-style="solid" style:text-underline-width="auto" style:text-underline-color="font-color" fo:font-weight="normal" officeooo:rsid="01be7c46" style:font-weight-asian="normal" style:font-weight-complex="normal"/>
    </style:style>
    <style:style style:name="T451" style:family="text">
      <style:text-properties fo:color="#000000" loext:opacity="100%" style:text-line-through-style="none" style:text-line-through-type="none" fo:language="en" fo:country="US" style:text-underline-style="solid" style:text-underline-width="auto" style:text-underline-color="font-color" fo:font-weight="normal" officeooo:rsid="01c32bff" style:font-weight-asian="normal" style:font-weight-complex="normal"/>
    </style:style>
    <style:style style:name="T452" style:family="text">
      <style:text-properties fo:color="#000000" loext:opacity="100%" style:text-line-through-style="none" style:text-line-through-type="none" fo:language="en" fo:country="US" style:text-underline-style="solid" style:text-underline-width="auto" style:text-underline-color="font-color" fo:font-weight="normal" officeooo:rsid="01c6f54e" style:font-weight-asian="normal" style:font-weight-complex="normal"/>
    </style:style>
    <style:style style:name="T453" style:family="text">
      <style:text-properties fo:color="#000000" loext:opacity="100%" style:text-line-through-style="none" style:text-line-through-type="none" fo:language="en" fo:country="US" style:text-underline-style="solid" style:text-underline-width="auto" style:text-underline-color="font-color" fo:font-weight="normal" officeooo:rsid="01d3a81f" style:font-weight-asian="normal" style:font-weight-complex="normal"/>
    </style:style>
    <style:style style:name="T454" style:family="text">
      <style:text-properties fo:color="#000000" loext:opacity="100%" style:text-line-through-style="none" style:text-line-through-type="none" fo:language="en" fo:country="US" style:text-underline-style="solid" style:text-underline-width="auto" style:text-underline-color="font-color" fo:font-weight="normal" officeooo:rsid="01d52a60" style:font-weight-asian="normal" style:font-weight-complex="normal"/>
    </style:style>
    <style:style style:name="T455" style:family="text">
      <style:text-properties fo:color="#000000" loext:opacity="100%" style:text-line-through-style="none" style:text-line-through-type="none" fo:language="en" fo:country="US" style:text-underline-style="solid" style:text-underline-width="auto" style:text-underline-color="font-color" fo:font-weight="normal" officeooo:rsid="01d6574c" style:font-weight-asian="normal" style:font-weight-complex="normal"/>
    </style:style>
    <style:style style:name="T456" style:family="text">
      <style:text-properties fo:color="#000000" loext:opacity="100%" style:text-line-through-style="none" style:text-line-through-type="none" fo:language="en" fo:country="US" style:text-underline-style="solid" style:text-underline-width="auto" style:text-underline-color="font-color" fo:font-weight="normal" officeooo:rsid="01decfd3" style:font-weight-asian="normal" style:font-weight-complex="normal"/>
    </style:style>
    <style:style style:name="T457" style:family="text">
      <style:text-properties fo:color="#000000" loext:opacity="100%" style:text-line-through-style="none" style:text-line-through-type="none" fo:language="en" fo:country="US" style:text-underline-style="solid" style:text-underline-width="auto" style:text-underline-color="font-color" fo:font-weight="normal" officeooo:rsid="01e27692" style:font-weight-asian="normal" style:font-weight-complex="normal"/>
    </style:style>
    <style:style style:name="T458" style:family="text">
      <style:text-properties fo:color="#000000" loext:opacity="100%" style:text-line-through-style="none" style:text-line-through-type="none" fo:language="en" fo:country="US" style:text-underline-style="solid" style:text-underline-width="auto" style:text-underline-color="font-color" fo:font-weight="normal" officeooo:rsid="01e97656" style:font-weight-asian="normal" style:font-weight-complex="normal"/>
    </style:style>
    <style:style style:name="T459" style:family="text">
      <style:text-properties fo:color="#000000" loext:opacity="100%" style:text-line-through-style="none" style:text-line-through-type="none" fo:language="en" fo:country="US" style:text-underline-style="solid" style:text-underline-width="auto" style:text-underline-color="font-color" fo:font-weight="normal" officeooo:rsid="01eaf225" style:font-weight-asian="normal" style:font-weight-complex="normal"/>
    </style:style>
    <style:style style:name="T460" style:family="text">
      <style:text-properties fo:color="#000000" loext:opacity="100%" style:text-line-through-style="none" style:text-line-through-type="none" fo:language="en" fo:country="US" style:text-underline-style="solid" style:text-underline-width="auto" style:text-underline-color="font-color" fo:font-weight="normal" officeooo:rsid="01edf642" style:font-weight-asian="normal" style:font-weight-complex="normal"/>
    </style:style>
    <style:style style:name="T461" style:family="text">
      <style:text-properties fo:color="#000000" loext:opacity="100%" style:text-line-through-style="none" style:text-line-through-type="none" fo:language="en" fo:country="US" style:text-underline-style="solid" style:text-underline-width="auto" style:text-underline-color="font-color" fo:font-weight="normal" officeooo:rsid="01f10895" style:font-weight-asian="normal" style:font-weight-complex="normal"/>
    </style:style>
    <style:style style:name="T462" style:family="text">
      <style:text-properties fo:color="#000000" loext:opacity="100%" style:text-line-through-style="none" style:text-line-through-type="none" fo:language="en" fo:country="US" style:text-underline-style="solid" style:text-underline-width="auto" style:text-underline-color="font-color" fo:font-weight="normal" officeooo:rsid="01efe23f" style:font-weight-asian="normal" style:font-weight-complex="normal"/>
    </style:style>
    <style:style style:name="T463" style:family="text">
      <style:text-properties fo:color="#000000" loext:opacity="100%" style:text-line-through-style="none" style:text-line-through-type="none" fo:language="en" fo:country="US" style:text-underline-style="solid" style:text-underline-width="auto" style:text-underline-color="font-color" fo:font-weight="normal" officeooo:rsid="00e263c3" style:font-weight-asian="normal" style:font-weight-complex="normal"/>
    </style:style>
    <style:style style:name="T464" style:family="text">
      <style:text-properties fo:color="#000000" loext:opacity="100%" style:text-line-through-style="none" style:text-line-through-type="none" fo:language="en" fo:country="US" style:text-underline-style="solid" style:text-underline-width="auto" style:text-underline-color="font-color" fo:font-weight="normal" officeooo:rsid="00ebe03c" style:font-weight-asian="normal" style:font-weight-complex="normal"/>
    </style:style>
    <style:style style:name="T465" style:family="text">
      <style:text-properties fo:color="#000000" loext:opacity="100%" style:text-line-through-style="none" style:text-line-through-type="none" fo:language="en" fo:country="US" style:text-underline-style="solid" style:text-underline-width="auto" style:text-underline-color="font-color" fo:font-weight="normal" officeooo:rsid="015d3b16" style:font-weight-asian="normal" style:font-weight-complex="normal"/>
    </style:style>
    <style:style style:name="T466" style:family="text">
      <style:text-properties fo:color="#000000" loext:opacity="100%" style:text-line-through-style="none" style:text-line-through-type="none" fo:language="en" fo:country="US" style:text-underline-style="solid" style:text-underline-width="auto" style:text-underline-color="font-color" fo:font-weight="normal" officeooo:rsid="012a43e7" style:font-weight-asian="normal" style:font-weight-complex="normal"/>
    </style:style>
    <style:style style:name="T467" style:family="text">
      <style:text-properties fo:color="#000000" loext:opacity="100%" style:text-line-through-style="none" style:text-line-through-type="none" fo:language="en" fo:country="US" style:text-underline-style="solid" style:text-underline-width="auto" style:text-underline-color="font-color" fo:font-weight="normal" officeooo:rsid="01ecc38d" style:font-weight-asian="normal" style:font-weight-complex="normal"/>
    </style:style>
    <style:style style:name="T468" style:family="text">
      <style:text-properties fo:color="#000000" loext:opacity="100%" style:text-line-through-style="none" style:text-line-through-type="none" fo:language="en" fo:country="US" style:text-underline-style="solid" style:text-underline-width="auto" style:text-underline-color="font-color" fo:font-weight="normal" officeooo:rsid="01f2f7aa" style:font-weight-asian="normal" style:font-weight-complex="normal"/>
    </style:style>
    <style:style style:name="T469" style:family="text">
      <style:text-properties fo:color="#000000" loext:opacity="100%" style:text-line-through-style="none" style:text-line-through-type="none" fo:language="en" fo:country="US" style:text-underline-style="solid" style:text-underline-width="auto" style:text-underline-color="font-color" fo:font-weight="normal" officeooo:rsid="00bae3bf" style:font-weight-asian="normal" style:font-weight-complex="normal"/>
    </style:style>
    <style:style style:name="T470" style:family="text">
      <style:text-properties fo:color="#000000" loext:opacity="100%" style:text-line-through-style="none" style:text-line-through-type="none" fo:language="en" fo:country="US" style:text-underline-style="solid" style:text-underline-width="auto" style:text-underline-color="font-color" fo:font-weight="normal" officeooo:rsid="005f24a8" style:font-weight-asian="normal" style:font-weight-complex="normal"/>
    </style:style>
    <style:style style:name="T471" style:family="text">
      <style:text-properties fo:color="#000000" loext:opacity="100%" style:text-line-through-style="none" style:text-line-through-type="none" fo:language="en" fo:country="US" style:text-underline-style="solid" style:text-underline-width="auto" style:text-underline-color="font-color" fo:font-weight="normal" officeooo:rsid="019d8fdb" style:font-weight-asian="normal" style:font-weight-complex="normal"/>
    </style:style>
    <style:style style:name="T472" style:family="text">
      <style:text-properties fo:color="#000000" loext:opacity="100%" style:text-line-through-style="none" style:text-line-through-type="none" fo:language="en" fo:country="US" style:text-underline-style="solid" style:text-underline-width="auto" style:text-underline-color="font-color" fo:font-weight="normal" officeooo:rsid="01689b02" style:font-weight-asian="normal" style:font-weight-complex="normal"/>
    </style:style>
    <style:style style:name="T473" style:family="text">
      <style:text-properties fo:color="#000000" loext:opacity="100%" style:text-line-through-style="none" style:text-line-through-type="none" fo:language="en" fo:country="US" style:text-underline-style="solid" style:text-underline-width="auto" style:text-underline-color="font-color" fo:font-weight="normal" officeooo:rsid="01d52a95" style:font-weight-asian="normal" style:font-weight-complex="normal"/>
    </style:style>
    <style:style style:name="T474" style:family="text">
      <style:text-properties fo:color="#000000" loext:opacity="100%" style:text-line-through-style="none" style:text-line-through-type="none" fo:language="en" fo:country="US" style:text-underline-style="solid" style:text-underline-width="auto" style:text-underline-color="font-color" fo:font-weight="normal" officeooo:rsid="01c4ed58" style:font-weight-asian="normal" style:font-weight-complex="normal"/>
    </style:style>
    <style:style style:name="T475" style:family="text">
      <style:text-properties fo:color="#000000" loext:opacity="100%" style:text-line-through-style="none" style:text-line-through-type="none" fo:language="en" fo:country="US" style:text-underline-style="solid" style:text-underline-width="auto" style:text-underline-color="font-color" fo:font-weight="normal" officeooo:rsid="01c5c2bf" style:font-weight-asian="normal" style:font-weight-complex="normal"/>
    </style:style>
    <style:style style:name="T476" style:family="text">
      <style:text-properties fo:color="#000000" loext:opacity="100%" style:text-line-through-style="none" style:text-line-through-type="none" fo:language="en" fo:country="US" style:text-underline-style="solid" style:text-underline-width="auto" style:text-underline-color="font-color" fo:font-weight="normal" officeooo:rsid="003b737d" style:font-weight-asian="normal" style:font-weight-complex="normal"/>
    </style:style>
    <style:style style:name="T477" style:family="text">
      <style:text-properties fo:color="#000000" loext:opacity="100%" style:text-line-through-style="none" style:text-line-through-type="none" fo:language="en" fo:country="US" style:text-underline-style="solid" style:text-underline-width="auto" style:text-underline-color="font-color" fo:font-weight="normal" officeooo:rsid="0034fbdc" style:font-weight-asian="normal" style:font-weight-complex="normal"/>
    </style:style>
    <style:style style:name="T478" style:family="text">
      <style:text-properties fo:color="#000000" loext:opacity="100%" style:text-line-through-style="none" style:text-line-through-type="none" fo:language="en" fo:country="US" style:text-underline-style="solid" style:text-underline-width="auto" style:text-underline-color="font-color" fo:font-weight="normal" officeooo:rsid="010bbb14" style:font-weight-asian="normal" style:font-weight-complex="normal"/>
    </style:style>
    <style:style style:name="T479" style:family="text">
      <style:text-properties fo:color="#000000" loext:opacity="100%" style:text-line-through-style="none" style:text-line-through-type="none" fo:language="en" fo:country="US" style:text-underline-style="solid" style:text-underline-width="auto" style:text-underline-color="font-color" officeooo:rsid="01334a0c"/>
    </style:style>
    <style:style style:name="T480" style:family="text">
      <style:text-properties fo:color="#000000" loext:opacity="100%" style:text-line-through-style="none" style:text-line-through-type="none" fo:language="en" fo:country="US" style:text-underline-style="solid" style:text-underline-width="auto" style:text-underline-color="font-color" officeooo:rsid="00a810d9"/>
    </style:style>
    <style:style style:name="T481" style:family="text">
      <style:text-properties fo:color="#000000" loext:opacity="100%" style:text-line-through-style="none" style:text-line-through-type="none" fo:language="en" fo:country="US" style:text-underline-style="solid" style:text-underline-width="auto" style:text-underline-color="font-color" officeooo:rsid="00d1f31d"/>
    </style:style>
    <style:style style:name="T482" style:family="text">
      <style:text-properties fo:color="#000000" loext:opacity="100%" style:text-line-through-style="none" style:text-line-through-type="none" fo:language="en" fo:country="US" style:text-underline-style="solid" style:text-underline-width="auto" style:text-underline-color="font-color" officeooo:rsid="00d6b733"/>
    </style:style>
    <style:style style:name="T483" style:family="text">
      <style:text-properties fo:color="#000000" loext:opacity="100%" style:text-line-through-style="none" style:text-line-through-type="none" fo:language="en" fo:country="US" style:text-underline-style="solid" style:text-underline-width="auto" style:text-underline-color="font-color" officeooo:rsid="012ed067"/>
    </style:style>
    <style:style style:name="T484" style:family="text">
      <style:text-properties fo:color="#000000" loext:opacity="100%" style:text-line-through-style="none" style:text-line-through-type="none" fo:language="en" fo:country="US" style:text-underline-style="solid" style:text-underline-width="auto" style:text-underline-color="font-color" officeooo:rsid="00a64fad"/>
    </style:style>
    <style:style style:name="T485" style:family="text">
      <style:text-properties fo:color="#000000" loext:opacity="100%" style:text-line-through-style="none" style:text-line-through-type="none" fo:language="en" fo:country="US" style:text-underline-style="solid" style:text-underline-width="auto" style:text-underline-color="font-color" officeooo:rsid="011e0897"/>
    </style:style>
    <style:style style:name="T486" style:family="text">
      <style:text-properties fo:color="#000000" loext:opacity="100%" style:text-line-through-style="none" style:text-line-through-type="none" fo:language="en" fo:country="US" style:text-underline-style="solid" style:text-underline-width="auto" style:text-underline-color="font-color" officeooo:rsid="0155c222"/>
    </style:style>
    <style:style style:name="T487" style:family="text">
      <style:text-properties fo:color="#000000" loext:opacity="100%" style:text-line-through-style="none" style:text-line-through-type="none" fo:language="en" fo:country="US" style:text-underline-style="solid" style:text-underline-width="auto" style:text-underline-color="font-color" officeooo:rsid="01439cfa"/>
    </style:style>
    <style:style style:name="T488" style:family="text">
      <style:text-properties fo:color="#000000" loext:opacity="100%" style:text-line-through-style="none" style:text-line-through-type="none" fo:language="en" fo:country="US" style:text-underline-style="solid" style:text-underline-width="auto" style:text-underline-color="font-color" officeooo:rsid="00a9eebe"/>
    </style:style>
    <style:style style:name="T489" style:family="text">
      <style:text-properties fo:color="#000000" loext:opacity="100%" style:text-line-through-style="none" style:text-line-through-type="none" fo:language="en" fo:country="US" style:text-underline-style="solid" style:text-underline-width="auto" style:text-underline-color="font-color" officeooo:rsid="01375be7"/>
    </style:style>
    <style:style style:name="T490" style:family="text">
      <style:text-properties fo:color="#000000" loext:opacity="100%" style:text-line-through-style="none" style:text-line-through-type="none" fo:language="en" fo:country="US" style:text-underline-style="solid" style:text-underline-width="auto" style:text-underline-color="font-color" officeooo:rsid="0130ddd2"/>
    </style:style>
    <style:style style:name="T491" style:family="text">
      <style:text-properties fo:color="#000000" loext:opacity="100%" style:text-line-through-style="none" style:text-line-through-type="none" fo:language="en" fo:country="US" style:text-underline-style="solid" style:text-underline-width="auto" style:text-underline-color="font-color" officeooo:rsid="0019abe0"/>
    </style:style>
    <style:style style:name="T492" style:family="text">
      <style:text-properties fo:color="#000000" loext:opacity="100%" style:text-line-through-style="none" style:text-line-through-type="none" fo:language="en" fo:country="US" style:text-underline-style="solid" style:text-underline-width="auto" style:text-underline-color="font-color" officeooo:rsid="00992e9c"/>
    </style:style>
    <style:style style:name="T493" style:family="text">
      <style:text-properties fo:color="#000000" loext:opacity="100%" style:text-line-through-style="none" style:text-line-through-type="none" fo:language="en" fo:country="US" style:text-underline-style="solid" style:text-underline-width="auto" style:text-underline-color="font-color" officeooo:rsid="00aee563"/>
    </style:style>
    <style:style style:name="T494" style:family="text">
      <style:text-properties fo:color="#000000" loext:opacity="100%" style:text-line-through-style="none" style:text-line-through-type="none" fo:language="en" fo:country="US" style:text-underline-style="solid" style:text-underline-width="auto" style:text-underline-color="font-color" officeooo:rsid="0138dc31"/>
    </style:style>
    <style:style style:name="T495" style:family="text">
      <style:text-properties fo:color="#000000" loext:opacity="100%" style:text-line-through-style="none" style:text-line-through-type="none" fo:language="en" fo:country="US" style:text-underline-style="solid" style:text-underline-width="auto" style:text-underline-color="font-color" officeooo:rsid="01820e74"/>
    </style:style>
    <style:style style:name="T496" style:family="text">
      <style:text-properties fo:color="#000000" loext:opacity="100%" style:text-line-through-style="none" style:text-line-through-type="none" fo:language="en" fo:country="US" style:text-underline-style="solid" style:text-underline-width="auto" style:text-underline-color="font-color" officeooo:rsid="014dff6e"/>
    </style:style>
    <style:style style:name="T497" style:family="text">
      <style:text-properties fo:color="#000000" loext:opacity="100%" style:text-line-through-style="none" style:text-line-through-type="none" fo:language="en" fo:country="US" style:text-underline-style="solid" style:text-underline-width="auto" style:text-underline-color="font-color" officeooo:rsid="014f941b"/>
    </style:style>
    <style:style style:name="T498" style:family="text">
      <style:text-properties fo:color="#000000" loext:opacity="100%" style:text-line-through-style="none" style:text-line-through-type="none" fo:language="en" fo:country="US" style:text-underline-style="solid" style:text-underline-width="auto" style:text-underline-color="font-color" officeooo:rsid="00b9f040"/>
    </style:style>
    <style:style style:name="T499" style:family="text">
      <style:text-properties fo:color="#000000" loext:opacity="100%" style:text-line-through-style="none" style:text-line-through-type="none" fo:language="en" fo:country="US" style:text-underline-style="solid" style:text-underline-width="auto" style:text-underline-color="font-color" officeooo:rsid="001bff95"/>
    </style:style>
    <style:style style:name="T500" style:family="text">
      <style:text-properties fo:color="#000000" loext:opacity="100%" style:text-line-through-style="none" style:text-line-through-type="none" fo:language="en" fo:country="US" style:text-underline-style="solid" style:text-underline-width="auto" style:text-underline-color="font-color" officeooo:rsid="00affd96"/>
    </style:style>
    <style:style style:name="T501" style:family="text">
      <style:text-properties fo:color="#000000" loext:opacity="100%" style:text-line-through-style="none" style:text-line-through-type="none" fo:language="en" fo:country="US" style:text-underline-style="solid" style:text-underline-width="auto" style:text-underline-color="font-color" officeooo:rsid="010942d7"/>
    </style:style>
    <style:style style:name="T502" style:family="text">
      <style:text-properties fo:color="#000000" loext:opacity="100%" style:text-line-through-style="none" style:text-line-through-type="none" fo:language="en" fo:country="US" style:text-underline-style="solid" style:text-underline-width="auto" style:text-underline-color="font-color" officeooo:rsid="0158cf8c"/>
    </style:style>
    <style:style style:name="T503" style:family="text">
      <style:text-properties fo:color="#000000" loext:opacity="100%" style:text-line-through-style="none" style:text-line-through-type="none" fo:language="en" fo:country="US" style:text-underline-style="solid" style:text-underline-width="auto" style:text-underline-color="font-color" officeooo:rsid="0158a9ca"/>
    </style:style>
    <style:style style:name="T504" style:family="text">
      <style:text-properties fo:color="#000000" loext:opacity="100%" style:text-line-through-style="none" style:text-line-through-type="none" fo:language="en" fo:country="US" style:text-underline-style="solid" style:text-underline-width="auto" style:text-underline-color="font-color" officeooo:rsid="0160f6a9"/>
    </style:style>
    <style:style style:name="T505" style:family="text">
      <style:text-properties fo:color="#000000" loext:opacity="100%" style:text-line-through-style="none" style:text-line-through-type="none" fo:language="en" fo:country="US" style:text-underline-style="solid" style:text-underline-width="auto" style:text-underline-color="font-color" officeooo:rsid="005a2e04"/>
    </style:style>
    <style:style style:name="T506" style:family="text">
      <style:text-properties fo:color="#000000" loext:opacity="100%" style:text-line-through-style="none" style:text-line-through-type="none" fo:language="en" fo:country="US" style:text-underline-style="solid" style:text-underline-width="auto" style:text-underline-color="font-color" officeooo:rsid="0186ce3a"/>
    </style:style>
    <style:style style:name="T507" style:family="text">
      <style:text-properties fo:color="#000000" loext:opacity="100%" style:text-line-through-style="none" style:text-line-through-type="none" fo:language="en" fo:country="US" style:text-underline-style="solid" style:text-underline-width="auto" style:text-underline-color="font-color" officeooo:rsid="013a1eac"/>
    </style:style>
    <style:style style:name="T508" style:family="text">
      <style:text-properties fo:color="#000000" loext:opacity="100%" style:text-line-through-style="none" style:text-line-through-type="none" fo:language="en" fo:country="US" style:text-underline-style="solid" style:text-underline-width="auto" style:text-underline-color="font-color" officeooo:rsid="01d07938"/>
    </style:style>
    <style:style style:name="T509" style:family="text">
      <style:text-properties fo:color="#000000" loext:opacity="100%" style:text-line-through-style="none" style:text-line-through-type="none" fo:language="en" fo:country="US" style:text-underline-style="solid" style:text-underline-width="auto" style:text-underline-color="font-color" officeooo:rsid="01dea311"/>
    </style:style>
    <style:style style:name="T510" style:family="text">
      <style:text-properties fo:color="#000000" loext:opacity="100%" style:text-line-through-style="none" style:text-line-through-type="none" fo:language="en" fo:country="US" style:text-underline-style="solid" style:text-underline-width="auto" style:text-underline-color="font-color" fo:font-weight="bold" officeooo:rsid="01a2b5f1" style:font-weight-asian="bold" style:font-weight-complex="bold"/>
    </style:style>
    <style:style style:name="T511" style:family="text">
      <style:text-properties fo:color="#000000" loext:opacity="100%" style:text-line-through-style="none" style:text-line-through-type="none" fo:language="en" fo:country="US" style:text-underline-style="solid" style:text-underline-width="auto" style:text-underline-color="font-color" fo:font-weight="bold" officeooo:rsid="01c4ed58" style:font-weight-asian="bold" style:font-weight-complex="bold"/>
    </style:style>
    <style:style style:name="T512" style:family="text">
      <style:text-properties fo:color="#000000" loext:opacity="100%" style:text-line-through-style="none" style:text-line-through-type="none" fo:language="en" fo:country="US" style:text-underline-style="dotted" style:text-underline-width="auto" style:text-underline-color="font-color" fo:font-weight="normal" officeooo:rsid="017286c2" style:font-weight-asian="normal" style:font-weight-complex="normal"/>
    </style:style>
    <style:style style:name="T513" style:family="text">
      <style:text-properties fo:color="#000000" loext:opacity="100%" style:text-line-through-style="none" style:text-line-through-type="none" fo:language="en" fo:country="US" style:text-underline-style="dotted" style:text-underline-width="auto" style:text-underline-color="font-color" fo:font-weight="normal" officeooo:rsid="01745db7" style:font-weight-asian="normal" style:font-weight-complex="normal"/>
    </style:style>
    <style:style style:name="T514" style:family="text">
      <style:text-properties fo:color="#000000" loext:opacity="100%" style:text-line-through-style="none" style:text-line-through-type="none" fo:language="en" fo:country="US" style:text-underline-style="dotted" style:text-underline-width="auto" style:text-underline-color="font-color" fo:font-weight="normal" officeooo:rsid="01a4091d" style:font-weight-asian="normal" style:font-weight-complex="normal"/>
    </style:style>
    <style:style style:name="T515" style:family="text">
      <style:text-properties fo:color="#000000" loext:opacity="100%" style:text-line-through-style="none" style:text-line-through-type="none" fo:language="en" fo:country="US" officeooo:rsid="0180462b"/>
    </style:style>
    <style:style style:name="T516" style:family="text">
      <style:text-properties fo:color="#000000" loext:opacity="100%" style:text-line-through-style="none" style:text-line-through-type="none" fo:language="en" fo:country="US" officeooo:rsid="01820e74"/>
    </style:style>
    <style:style style:name="T517" style:family="text">
      <style:text-properties fo:color="#000000" loext:opacity="100%" style:text-line-through-style="none" style:text-line-through-type="none" fo:language="en" fo:country="US" officeooo:rsid="01843c63"/>
    </style:style>
    <style:style style:name="T518" style:family="text">
      <style:text-properties fo:color="#000000" loext:opacity="100%" style:text-line-through-style="none" style:text-line-through-type="none" fo:language="en" fo:country="US" officeooo:rsid="0185df4f"/>
    </style:style>
    <style:style style:name="T519" style:family="text">
      <style:text-properties fo:color="#000000" loext:opacity="100%" style:text-line-through-style="none" style:text-line-through-type="none" fo:language="en" fo:country="US" officeooo:rsid="018665ed"/>
    </style:style>
    <style:style style:name="T520" style:family="text">
      <style:text-properties fo:color="#000000" loext:opacity="100%" style:text-line-through-style="none" style:text-line-through-type="none" fo:language="en" fo:country="US" officeooo:rsid="0186ce3a"/>
    </style:style>
    <style:style style:name="T521" style:family="text">
      <style:text-properties fo:color="#000000" loext:opacity="100%" style:text-line-through-style="none" style:text-line-through-type="none" fo:language="en" fo:country="US" officeooo:rsid="018fc65d"/>
    </style:style>
    <style:style style:name="T522" style:family="text">
      <style:text-properties fo:color="#000000" loext:opacity="100%" style:text-line-through-style="none" style:text-line-through-type="none" fo:language="en" fo:country="US" officeooo:rsid="01ab5923"/>
    </style:style>
    <style:style style:name="T523" style:family="text">
      <style:text-properties fo:color="#000000" loext:opacity="100%" style:text-line-through-style="none" style:text-line-through-type="none" fo:language="en" fo:country="US" officeooo:rsid="01b16265"/>
    </style:style>
    <style:style style:name="T524" style:family="text">
      <style:text-properties fo:color="#000000" loext:opacity="100%" style:text-line-through-style="none" style:text-line-through-type="none" fo:language="en" fo:country="US" officeooo:rsid="01ce8d79"/>
    </style:style>
    <style:style style:name="T525" style:family="text">
      <style:text-properties fo:color="#000000" loext:opacity="100%" style:text-line-through-style="none" style:text-line-through-type="none" fo:language="en" fo:country="US" officeooo:rsid="01cf3c22"/>
    </style:style>
    <style:style style:name="T526" style:family="text">
      <style:text-properties fo:color="#000000" loext:opacity="100%" style:text-line-through-style="none" style:text-line-through-type="none" fo:language="en" fo:country="US" officeooo:rsid="01d07938"/>
    </style:style>
    <style:style style:name="T527" style:family="text">
      <style:text-properties fo:color="#000000" loext:opacity="100%" style:text-line-through-style="none" style:text-line-through-type="none" fo:language="en" fo:country="US" officeooo:rsid="01dea311"/>
    </style:style>
    <style:style style:name="T528" style:family="text">
      <style:text-properties fo:color="#000000" loext:opacity="100%" style:text-line-through-style="none" style:text-line-through-type="none" fo:language="en" fo:country="US" fo:font-style="italic" fo:font-weight="normal" officeooo:rsid="0052c3db" style:font-style-asian="italic" style:font-weight-asian="normal" style:font-style-complex="italic" style:font-weight-complex="normal"/>
    </style:style>
    <style:style style:name="T529" style:family="text">
      <style:text-properties fo:color="#000000" loext:opacity="100%" style:text-line-through-style="none" style:text-line-through-type="none" fo:language="en" fo:country="US" fo:font-style="italic" fo:font-weight="normal" officeooo:rsid="01e97656" style:font-style-asian="italic" style:font-weight-asian="normal" style:font-style-complex="italic" style:font-weight-complex="normal"/>
    </style:style>
    <style:style style:name="T530" style:family="text">
      <style:text-properties fo:color="#000000" loext:opacity="100%" style:text-line-through-style="none" style:text-line-through-type="none" fo:language="en" fo:country="US" fo:font-style="italic" style:text-underline-style="none" fo:font-weight="normal" style:font-style-asian="italic" style:font-weight-asian="normal" style:font-style-complex="italic" style:font-weight-complex="normal"/>
    </style:style>
    <style:style style:name="T531" style:family="text">
      <style:text-properties fo:color="#000000" loext:opacity="100%" style:text-line-through-style="none" style:text-line-through-type="none" fo:language="en" fo:country="US" fo:font-style="italic" style:text-underline-style="none" fo:font-weight="normal" officeooo:rsid="003b737d" style:font-style-asian="italic" style:font-weight-asian="normal" style:font-style-complex="italic" style:font-weight-complex="normal"/>
    </style:style>
    <style:style style:name="T532" style:family="text">
      <style:text-properties fo:color="#000000" loext:opacity="100%" style:text-line-through-style="none" style:text-line-through-type="none" fo:language="en" fo:country="US" officeooo:rsid="020446f7"/>
    </style:style>
    <style:style style:name="T533" style:family="text">
      <style:text-properties fo:color="#000000" loext:opacity="100%" fo:language="en" fo:country="US" officeooo:rsid="0112b08f"/>
    </style:style>
    <style:style style:name="T534" style:family="text">
      <style:text-properties fo:color="#000000" loext:opacity="100%" fo:language="en" fo:country="US" fo:font-weight="bold" style:font-weight-asian="bold" style:font-weight-complex="bold"/>
    </style:style>
    <style:style style:name="T535" style:family="text">
      <style:text-properties fo:color="#000000" loext:opacity="100%" fo:language="en" fo:country="US" fo:font-weight="bold" officeooo:rsid="0112b08f" style:font-weight-asian="bold" style:font-weight-complex="bold"/>
    </style:style>
    <style:style style:name="T536" style:family="text">
      <style:text-properties fo:color="#000000" loext:opacity="100%" fo:language="en" fo:country="US" fo:font-weight="bold" officeooo:rsid="0113a200" style:font-weight-asian="bold" style:font-weight-complex="bold"/>
    </style:style>
    <style:style style:name="T537" style:family="text">
      <style:text-properties fo:color="#000000" loext:opacity="100%" fo:language="en" fo:country="US" fo:font-weight="bold" officeooo:rsid="01bd5e93" style:font-weight-asian="bold" style:font-weight-complex="bold"/>
    </style:style>
    <style:style style:name="T538" style:family="text">
      <style:text-properties fo:color="#000000" loext:opacity="100%" fo:language="en" fo:country="US" fo:font-weight="normal" style:font-weight-asian="normal" style:font-weight-complex="normal"/>
    </style:style>
    <style:style style:name="T539" style:family="text">
      <style:text-properties fo:color="#000000" loext:opacity="100%" fo:language="en" fo:country="US" fo:font-weight="normal" officeooo:rsid="0112b08f" style:font-weight-asian="normal" style:font-weight-complex="normal"/>
    </style:style>
    <style:style style:name="T540" style:family="text">
      <style:text-properties fo:color="#000000" loext:opacity="100%" fo:language="en" fo:country="US" fo:font-weight="normal" officeooo:rsid="0113a200" style:font-weight-asian="normal" style:font-weight-complex="normal"/>
    </style:style>
    <style:style style:name="T541" style:family="text">
      <style:text-properties fo:color="#000000" loext:opacity="100%" fo:language="en" fo:country="US" fo:font-weight="normal" officeooo:rsid="01164694" style:font-weight-asian="normal" style:font-weight-complex="normal"/>
    </style:style>
    <style:style style:name="T542" style:family="text">
      <style:text-properties fo:color="#000000" loext:opacity="100%" fo:language="en" fo:country="US" fo:font-weight="normal" officeooo:rsid="01175f99" style:font-weight-asian="normal" style:font-weight-complex="normal"/>
    </style:style>
    <style:style style:name="T543" style:family="text">
      <style:text-properties fo:color="#000000" loext:opacity="100%" fo:language="en" fo:country="US" fo:font-weight="normal" officeooo:rsid="0118634c" style:font-weight-asian="normal" style:font-weight-complex="normal"/>
    </style:style>
    <style:style style:name="T544" style:family="text">
      <style:text-properties fo:color="#000000" loext:opacity="100%" fo:language="en" fo:country="US" fo:font-weight="normal" officeooo:rsid="0056cca2" style:font-weight-asian="normal" style:font-weight-complex="normal"/>
    </style:style>
    <style:style style:name="T545" style:family="text">
      <style:text-properties fo:color="#000000" loext:opacity="100%" fo:language="en" fo:country="US" fo:font-weight="normal" officeooo:rsid="016c59d6" style:font-weight-asian="normal" style:font-weight-complex="normal"/>
    </style:style>
    <style:style style:name="T546" style:family="text">
      <style:text-properties fo:color="#000000" loext:opacity="100%" fo:language="en" fo:country="US" fo:font-weight="normal" officeooo:rsid="016ce669" style:font-weight-asian="normal" style:font-weight-complex="normal"/>
    </style:style>
    <style:style style:name="T547" style:family="text">
      <style:text-properties fo:color="#000000" loext:opacity="100%" fo:language="en" fo:country="US" fo:font-weight="normal" officeooo:rsid="016d8de6" style:font-weight-asian="normal" style:font-weight-complex="normal"/>
    </style:style>
    <style:style style:name="T548" style:family="text">
      <style:text-properties fo:color="#000000" loext:opacity="100%" fo:language="en" fo:country="US" fo:font-weight="normal" officeooo:rsid="016f39c3" style:font-weight-asian="normal" style:font-weight-complex="normal"/>
    </style:style>
    <style:style style:name="T549" style:family="text">
      <style:text-properties fo:color="#000000" loext:opacity="100%" fo:language="en" fo:country="US" fo:font-weight="normal" officeooo:rsid="01755d82" style:font-weight-asian="normal" style:font-weight-complex="normal"/>
    </style:style>
    <style:style style:name="T550" style:family="text">
      <style:text-properties fo:color="#000000" loext:opacity="100%" fo:language="en" fo:country="US" fo:font-weight="normal" officeooo:rsid="017b8e75" style:font-weight-asian="normal" style:font-weight-complex="normal"/>
    </style:style>
    <style:style style:name="T551" style:family="text">
      <style:text-properties fo:color="#000000" loext:opacity="100%" fo:language="en" fo:country="US" fo:font-weight="normal" officeooo:rsid="019a8c5f" style:font-weight-asian="normal" style:font-weight-complex="normal"/>
    </style:style>
    <style:style style:name="T552" style:family="text">
      <style:text-properties fo:color="#000000" loext:opacity="100%" fo:language="en" fo:country="US" fo:font-weight="normal" officeooo:rsid="01c8dc91" style:font-weight-asian="normal" style:font-weight-complex="normal"/>
    </style:style>
    <style:style style:name="T553" style:family="text">
      <style:text-properties fo:color="#000000" loext:opacity="100%" fo:language="en" fo:country="US" fo:font-weight="normal" officeooo:rsid="01ca58f4" style:font-weight-asian="normal" style:font-weight-complex="normal"/>
    </style:style>
    <style:style style:name="T554" style:family="text">
      <style:text-properties fo:color="#000000" loext:opacity="100%" fo:language="en" fo:country="US" fo:font-weight="normal" officeooo:rsid="01d703bd" style:font-weight-asian="normal" style:font-weight-complex="normal"/>
    </style:style>
    <style:style style:name="T555" style:family="text">
      <style:text-properties fo:color="#000000" loext:opacity="100%" fo:language="en" fo:country="US" fo:font-weight="normal" officeooo:rsid="01d878b8" style:font-weight-asian="normal" style:font-weight-complex="normal"/>
    </style:style>
    <style:style style:name="T556" style:family="text">
      <style:text-properties fo:color="#000000" loext:opacity="100%" fo:language="en" fo:country="US" fo:font-weight="normal" officeooo:rsid="01da4ad8" style:font-weight-asian="normal" style:font-weight-complex="normal"/>
    </style:style>
    <style:style style:name="T557" style:family="text">
      <style:text-properties fo:color="#000000" loext:opacity="100%" fo:language="en" fo:country="US" fo:font-weight="normal" officeooo:rsid="01dc10e2" style:font-weight-asian="normal" style:font-weight-complex="normal"/>
    </style:style>
    <style:style style:name="T558" style:family="text">
      <style:text-properties fo:color="#000000" loext:opacity="100%" fo:language="en" fo:country="US" fo:font-weight="normal" officeooo:rsid="01f501eb" style:font-weight-asian="normal" style:font-weight-complex="normal"/>
    </style:style>
    <style:style style:name="T559" style:family="text">
      <style:text-properties fo:color="#000000" loext:opacity="100%" fo:language="en" fo:country="US" fo:font-weight="normal" officeooo:rsid="01f6d629" style:font-weight-asian="normal" style:font-weight-complex="normal"/>
    </style:style>
    <style:style style:name="T560" style:family="text">
      <style:text-properties fo:color="#000000" loext:opacity="100%" fo:language="en" fo:country="US" officeooo:rsid="016d8de6"/>
    </style:style>
    <style:style style:name="T561" style:family="text">
      <style:text-properties fo:color="#000000" loext:opacity="100%" fo:language="en" fo:country="US" style:text-underline-style="solid" style:text-underline-width="auto" style:text-underline-color="font-color" fo:font-weight="normal" officeooo:rsid="016ce669" style:font-weight-asian="normal" style:font-weight-complex="normal"/>
    </style:style>
    <style:style style:name="T562" style:family="text">
      <style:text-properties fo:color="#000000" loext:opacity="100%" fo:language="en" fo:country="US" style:text-underline-style="solid" style:text-underline-width="auto" style:text-underline-color="font-color" fo:font-weight="normal" officeooo:rsid="0113a200" style:font-weight-asian="normal" style:font-weight-complex="normal"/>
    </style:style>
    <style:style style:name="T563" style:family="text">
      <style:text-properties fo:color="#000000" loext:opacity="100%" fo:language="en" fo:country="US" style:text-underline-style="solid" style:text-underline-width="auto" style:text-underline-color="font-color" fo:font-weight="normal" officeooo:rsid="0118634c" style:font-weight-asian="normal" style:font-weight-complex="normal"/>
    </style:style>
    <style:style style:name="T564" style:family="text">
      <style:text-properties fo:color="#000000" loext:opacity="100%" fo:language="en" fo:country="US" style:text-underline-style="solid" style:text-underline-width="auto" style:text-underline-color="font-color" fo:font-weight="normal" officeooo:rsid="016d8de6" style:font-weight-asian="normal" style:font-weight-complex="normal"/>
    </style:style>
    <style:style style:name="T565" style:family="text">
      <style:text-properties fo:color="#000000" loext:opacity="100%" fo:language="en" fo:country="US" style:text-underline-style="solid" style:text-underline-width="auto" style:text-underline-color="font-color" fo:font-weight="normal" officeooo:rsid="017a6b8c" style:font-weight-asian="normal" style:font-weight-complex="normal"/>
    </style:style>
    <style:style style:name="T566" style:family="text">
      <style:text-properties fo:color="#000000" loext:opacity="100%" fo:language="en" fo:country="US" style:text-underline-style="solid" style:text-underline-width="auto" style:text-underline-color="font-color" fo:font-weight="normal" officeooo:rsid="01ca58f4" style:font-weight-asian="normal" style:font-weight-complex="normal"/>
    </style:style>
    <style:style style:name="T567" style:family="text">
      <style:text-properties fo:color="#000000" loext:opacity="100%" fo:language="en" fo:country="US" style:text-underline-style="solid" style:text-underline-width="auto" style:text-underline-color="font-color" fo:font-weight="normal" officeooo:rsid="01c8dc91" style:font-weight-asian="normal" style:font-weight-complex="normal"/>
    </style:style>
    <style:style style:name="T568" style:family="text">
      <style:text-properties fo:color="#000000" loext:opacity="100%" fo:language="en" fo:country="US" style:text-underline-style="solid" style:text-underline-width="auto" style:text-underline-color="font-color" fo:font-weight="normal" officeooo:rsid="01d878b8" style:font-weight-asian="normal" style:font-weight-complex="normal"/>
    </style:style>
    <style:style style:name="T569" style:family="text">
      <style:text-properties fo:color="#000000" loext:opacity="100%" fo:language="en" fo:country="US" style:text-underline-style="solid" style:text-underline-width="auto" style:text-underline-color="font-color" fo:font-weight="normal" officeooo:rsid="01da4ad8" style:font-weight-asian="normal" style:font-weight-complex="normal"/>
    </style:style>
    <style:style style:name="T570" style:family="text">
      <style:text-properties fo:color="#000000" loext:opacity="100%" fo:language="en" fo:country="US" style:text-underline-style="solid" style:text-underline-width="auto" style:text-underline-color="font-color" fo:font-weight="normal" officeooo:rsid="01f501eb" style:font-weight-asian="normal" style:font-weight-complex="normal"/>
    </style:style>
    <style:style style:name="T571" style:family="text">
      <style:text-properties fo:color="#000000" loext:opacity="100%" fo:language="en" fo:country="US" style:text-underline-style="solid" style:text-underline-width="auto" style:text-underline-color="font-color" fo:font-weight="normal" officeooo:rsid="01f6d629" style:font-weight-asian="normal" style:font-weight-complex="normal"/>
    </style:style>
    <style:style style:name="T572" style:family="text">
      <style:text-properties fo:color="#000000" loext:opacity="100%" fo:language="en" fo:country="US" style:text-underline-style="solid" style:text-underline-width="auto" style:text-underline-color="font-color" officeooo:rsid="016e0d98"/>
    </style:style>
    <style:style style:name="T573" style:family="text">
      <style:text-properties fo:color="#000000" loext:opacity="100%" fo:language="en" fo:country="US" style:text-underline-style="solid" style:text-underline-width="auto" style:text-underline-color="font-color" officeooo:rsid="016d8de6"/>
    </style:style>
    <style:style style:name="T574" style:family="text">
      <style:text-properties fo:color="#000000" loext:opacity="100%" fo:language="en" fo:country="US" style:text-underline-style="solid" style:text-underline-width="auto" style:text-underline-color="font-color" officeooo:rsid="016f39c3"/>
    </style:style>
    <style:style style:name="T575" style:family="text">
      <style:text-properties fo:color="#000000" loext:opacity="100%" fo:language="en" fo:country="US" officeooo:rsid="019a8c5f"/>
    </style:style>
    <style:style style:name="T576" style:family="text">
      <style:text-properties style:font-name="Bookman Old Style"/>
    </style:style>
    <style:style style:name="T577" style:family="text">
      <style:text-properties style:font-name="Bookman Old Style" fo:font-size="12pt" fo:language="en" fo:country="US" style:font-size-asian="12pt" style:font-size-complex="12pt"/>
    </style:style>
    <style:style style:name="T578" style:family="text">
      <style:text-properties fo:language="en" fo:country="US"/>
    </style:style>
    <style:style style:name="T579" style:family="text">
      <style:text-properties fo:language="en" fo:country="US" fo:font-weight="bold" style:font-weight-asian="bold" style:font-weight-complex="bold"/>
    </style:style>
    <style:style style:name="T580" style:family="text">
      <style:text-properties fo:language="en" fo:country="US" fo:font-weight="bold" officeooo:rsid="0055b107" style:font-weight-asian="bold" style:font-weight-complex="bold"/>
    </style:style>
    <style:style style:name="T581" style:family="text">
      <style:text-properties fo:language="en" fo:country="US" fo:font-weight="bold" officeooo:rsid="0056f594" style:font-weight-asian="bold" style:font-weight-complex="bold"/>
    </style:style>
    <style:style style:name="T582" style:family="text">
      <style:text-properties fo:language="en" fo:country="US" fo:font-weight="bold" officeooo:rsid="00d980c7" style:font-weight-asian="bold" style:font-weight-complex="bold"/>
    </style:style>
    <style:style style:name="T583" style:family="text">
      <style:text-properties fo:language="en" fo:country="US" fo:font-weight="bold" officeooo:rsid="0112b08f" style:font-weight-asian="bold" style:font-weight-complex="bold"/>
    </style:style>
    <style:style style:name="T584" style:family="text">
      <style:text-properties fo:language="en" fo:country="US" fo:font-weight="bold" officeooo:rsid="00c2b083" style:font-weight-asian="bold" style:font-weight-complex="bold"/>
    </style:style>
    <style:style style:name="T585" style:family="text">
      <style:text-properties fo:language="en" fo:country="US" fo:font-weight="bold" officeooo:rsid="014b7a73" style:font-weight-asian="bold" style:font-weight-complex="bold"/>
    </style:style>
    <style:style style:name="T586" style:family="text">
      <style:text-properties fo:language="en" fo:country="US" fo:font-weight="bold" officeooo:rsid="01bcd54b" style:font-weight-asian="bold" style:font-weight-complex="bold"/>
    </style:style>
    <style:style style:name="T587" style:family="text">
      <style:text-properties fo:language="en" fo:country="US" fo:font-weight="bold" officeooo:rsid="01bd5e93" style:font-weight-asian="bold" style:font-weight-complex="bold"/>
    </style:style>
    <style:style style:name="T588" style:family="text">
      <style:text-properties fo:language="en" fo:country="US" fo:font-weight="normal" style:font-weight-asian="normal" style:font-weight-complex="normal"/>
    </style:style>
    <style:style style:name="T589" style:family="text">
      <style:text-properties fo:language="en" fo:country="US" fo:font-weight="normal" officeooo:rsid="0054e28b" style:font-weight-asian="normal" style:font-weight-complex="normal"/>
    </style:style>
    <style:style style:name="T590" style:family="text">
      <style:text-properties fo:language="en" fo:country="US" fo:font-weight="normal" officeooo:rsid="0055b107" style:font-weight-asian="normal" style:font-weight-complex="normal"/>
    </style:style>
    <style:style style:name="T591" style:family="text">
      <style:text-properties fo:language="en" fo:country="US" fo:font-weight="normal" officeooo:rsid="0056cca2" style:font-weight-asian="normal" style:font-weight-complex="normal"/>
    </style:style>
    <style:style style:name="T592" style:family="text">
      <style:text-properties fo:language="en" fo:country="US" fo:font-weight="normal" officeooo:rsid="0056f594" style:font-weight-asian="normal" style:font-weight-complex="normal"/>
    </style:style>
    <style:style style:name="T593" style:family="text">
      <style:text-properties fo:language="en" fo:country="US" fo:font-weight="normal" officeooo:rsid="00579c7a" style:font-weight-asian="normal" style:font-weight-complex="normal"/>
    </style:style>
    <style:style style:name="T594" style:family="text">
      <style:text-properties fo:language="en" fo:country="US" fo:font-weight="normal" officeooo:rsid="0058af71" style:font-weight-asian="normal" style:font-weight-complex="normal"/>
    </style:style>
    <style:style style:name="T595" style:family="text">
      <style:text-properties fo:language="en" fo:country="US" fo:font-weight="normal" officeooo:rsid="0069b97b" style:font-weight-asian="normal" style:font-weight-complex="normal"/>
    </style:style>
    <style:style style:name="T596" style:family="text">
      <style:text-properties fo:language="en" fo:country="US" fo:font-weight="normal" officeooo:rsid="0069c053" style:font-weight-asian="normal" style:font-weight-complex="normal"/>
    </style:style>
    <style:style style:name="T597" style:family="text">
      <style:text-properties fo:language="en" fo:country="US" fo:font-weight="normal" officeooo:rsid="006bbe5d" style:font-weight-asian="normal" style:font-weight-complex="normal"/>
    </style:style>
    <style:style style:name="T598" style:family="text">
      <style:text-properties fo:language="en" fo:country="US" fo:font-weight="normal" officeooo:rsid="00c06283" style:font-weight-asian="normal" style:font-weight-complex="normal"/>
    </style:style>
    <style:style style:name="T599" style:family="text">
      <style:text-properties fo:language="en" fo:country="US" fo:font-weight="normal" officeooo:rsid="00cc4bc9" style:font-weight-asian="normal" style:font-weight-complex="normal"/>
    </style:style>
    <style:style style:name="T600" style:family="text">
      <style:text-properties fo:language="en" fo:country="US" fo:font-weight="normal" officeooo:rsid="00cd0b6b" style:font-weight-asian="normal" style:font-weight-complex="normal"/>
    </style:style>
    <style:style style:name="T601" style:family="text">
      <style:text-properties fo:language="en" fo:country="US" fo:font-weight="normal" officeooo:rsid="00d980c7" style:font-weight-asian="normal" style:font-weight-complex="normal"/>
    </style:style>
    <style:style style:name="T602" style:family="text">
      <style:text-properties fo:language="en" fo:country="US" fo:font-weight="normal" officeooo:rsid="00ebe03c" style:font-weight-asian="normal" style:font-weight-complex="normal"/>
    </style:style>
    <style:style style:name="T603" style:family="text">
      <style:text-properties fo:language="en" fo:country="US" fo:font-weight="normal" officeooo:rsid="00ed78c9" style:font-weight-asian="normal" style:font-weight-complex="normal"/>
    </style:style>
    <style:style style:name="T604" style:family="text">
      <style:text-properties fo:language="en" fo:country="US" fo:font-weight="normal" officeooo:rsid="00f5d412" style:font-weight-asian="normal" style:font-weight-complex="normal"/>
    </style:style>
    <style:style style:name="T605" style:family="text">
      <style:text-properties fo:language="en" fo:country="US" fo:font-weight="normal" officeooo:rsid="01175f99" style:font-weight-asian="normal" style:font-weight-complex="normal"/>
    </style:style>
    <style:style style:name="T606" style:family="text">
      <style:text-properties fo:language="en" fo:country="US" fo:font-weight="normal" officeooo:rsid="01164694" style:font-weight-asian="normal" style:font-weight-complex="normal"/>
    </style:style>
    <style:style style:name="T607" style:family="text">
      <style:text-properties fo:language="en" fo:country="US" fo:font-weight="normal" officeooo:rsid="01178556" style:font-weight-asian="normal" style:font-weight-complex="normal"/>
    </style:style>
    <style:style style:name="T608" style:family="text">
      <style:text-properties fo:language="en" fo:country="US" fo:font-weight="normal" officeooo:rsid="0118634c" style:font-weight-asian="normal" style:font-weight-complex="normal"/>
    </style:style>
    <style:style style:name="T609" style:family="text">
      <style:text-properties fo:language="en" fo:country="US" fo:font-weight="normal" officeooo:rsid="016c6afb" style:font-weight-asian="normal" style:font-weight-complex="normal"/>
    </style:style>
    <style:style style:name="T610" style:family="text">
      <style:text-properties fo:language="en" fo:country="US" fo:font-weight="normal" officeooo:rsid="017812a4" style:font-weight-asian="normal" style:font-weight-complex="normal"/>
    </style:style>
    <style:style style:name="T611" style:family="text">
      <style:text-properties fo:language="en" fo:country="US" fo:font-weight="normal" officeooo:rsid="01785885" style:font-weight-asian="normal" style:font-weight-complex="normal"/>
    </style:style>
    <style:style style:name="T612" style:family="text">
      <style:text-properties fo:language="en" fo:country="US" fo:font-weight="normal" officeooo:rsid="017c0037" style:font-weight-asian="normal" style:font-weight-complex="normal"/>
    </style:style>
    <style:style style:name="T613" style:family="text">
      <style:text-properties fo:language="en" fo:country="US" fo:font-weight="normal" officeooo:rsid="017cc9b2" style:font-weight-asian="normal" style:font-weight-complex="normal"/>
    </style:style>
    <style:style style:name="T614" style:family="text">
      <style:text-properties fo:language="en" fo:country="US" fo:font-weight="normal" officeooo:rsid="0189fb6e" style:font-weight-asian="normal" style:font-weight-complex="normal"/>
    </style:style>
    <style:style style:name="T615" style:family="text">
      <style:text-properties fo:language="en" fo:country="US" fo:font-weight="normal" officeooo:rsid="01c8dc91" style:font-weight-asian="normal" style:font-weight-complex="normal"/>
    </style:style>
    <style:style style:name="T616" style:family="text">
      <style:text-properties fo:language="en" fo:country="US" fo:font-weight="normal" officeooo:rsid="01e27692" style:font-weight-asian="normal" style:font-weight-complex="normal"/>
    </style:style>
    <style:style style:name="T617" style:family="text">
      <style:text-properties fo:language="en" fo:country="US" fo:font-weight="normal" officeooo:rsid="01f501eb" style:font-weight-asian="normal" style:font-weight-complex="normal"/>
    </style:style>
    <style:style style:name="T618" style:family="text">
      <style:text-properties fo:language="en" fo:country="US" officeooo:rsid="005150e7"/>
    </style:style>
    <style:style style:name="T619" style:family="text">
      <style:text-properties fo:language="en" fo:country="US" officeooo:rsid="00548a85"/>
    </style:style>
    <style:style style:name="T620" style:family="text">
      <style:text-properties fo:language="en" fo:country="US" officeooo:rsid="0054977e"/>
    </style:style>
    <style:style style:name="T621" style:family="text">
      <style:text-properties fo:language="en" fo:country="US" officeooo:rsid="0054e28b"/>
    </style:style>
    <style:style style:name="T622" style:family="text">
      <style:text-properties fo:language="en" fo:country="US" style:text-underline-style="none" fo:font-weight="normal" style:font-weight-asian="normal" style:font-weight-complex="normal"/>
    </style:style>
    <style:style style:name="T623" style:family="text">
      <style:text-properties fo:language="en" fo:country="US" style:text-underline-style="none" fo:font-weight="normal" officeooo:rsid="0056f594" style:font-weight-asian="normal" style:font-weight-complex="normal"/>
    </style:style>
    <style:style style:name="T624" style:family="text">
      <style:text-properties fo:language="en" fo:country="US" style:text-underline-style="none" fo:font-weight="normal" officeooo:rsid="0058af71" style:font-weight-asian="normal" style:font-weight-complex="normal"/>
    </style:style>
    <style:style style:name="T625" style:family="text">
      <style:text-properties fo:language="en" fo:country="US" style:text-underline-style="none" fo:font-weight="normal" officeooo:rsid="00592a7d" style:font-weight-asian="normal" style:font-weight-complex="normal"/>
    </style:style>
    <style:style style:name="T626" style:family="text">
      <style:text-properties fo:language="en" fo:country="US" style:text-underline-style="none" fo:font-weight="normal" officeooo:rsid="00596ccc" style:font-weight-asian="normal" style:font-weight-complex="normal"/>
    </style:style>
    <style:style style:name="T627" style:family="text">
      <style:text-properties fo:language="en" fo:country="US" style:text-underline-style="none" fo:font-weight="normal" officeooo:rsid="006e9089" style:font-weight-asian="normal" style:font-weight-complex="normal"/>
    </style:style>
    <style:style style:name="T628" style:family="text">
      <style:text-properties fo:language="en" fo:country="US" style:text-underline-style="none" fo:font-weight="normal" officeooo:rsid="007195f4" style:font-weight-asian="normal" style:font-weight-complex="normal"/>
    </style:style>
    <style:style style:name="T629" style:family="text">
      <style:text-properties fo:language="en" fo:country="US" style:text-underline-style="none" fo:font-weight="normal" officeooo:rsid="00c13676" style:font-weight-asian="normal" style:font-weight-complex="normal"/>
    </style:style>
    <style:style style:name="T630" style:family="text">
      <style:text-properties fo:language="en" fo:country="US" style:text-underline-style="none" fo:font-weight="normal" officeooo:rsid="00cd0b6b" style:font-weight-asian="normal" style:font-weight-complex="normal"/>
    </style:style>
    <style:style style:name="T631" style:family="text">
      <style:text-properties fo:language="en" fo:country="US" style:text-underline-style="none" fo:font-weight="normal" officeooo:rsid="00cecdc2" style:font-weight-asian="normal" style:font-weight-complex="normal"/>
    </style:style>
    <style:style style:name="T632" style:family="text">
      <style:text-properties fo:language="en" fo:country="US" style:text-underline-style="none" fo:font-weight="normal" officeooo:rsid="00cfd49a" style:font-weight-asian="normal" style:font-weight-complex="normal"/>
    </style:style>
    <style:style style:name="T633" style:family="text">
      <style:text-properties fo:language="en" fo:country="US" style:text-underline-style="none" fo:font-weight="normal" officeooo:rsid="00ed78c9" style:font-weight-asian="normal" style:font-weight-complex="normal"/>
    </style:style>
    <style:style style:name="T634" style:family="text">
      <style:text-properties fo:language="en" fo:country="US" style:text-underline-style="none" fo:font-weight="normal" officeooo:rsid="00ef772d" style:font-weight-asian="normal" style:font-weight-complex="normal"/>
    </style:style>
    <style:style style:name="T635" style:family="text">
      <style:text-properties fo:language="en" fo:country="US" style:text-underline-style="none" fo:font-weight="normal" officeooo:rsid="00efd23b" style:font-weight-asian="normal" style:font-weight-complex="normal"/>
    </style:style>
    <style:style style:name="T636" style:family="text">
      <style:text-properties fo:language="en" fo:country="US" style:text-underline-style="none" fo:font-weight="normal" officeooo:rsid="00f0ffdd" style:font-weight-asian="normal" style:font-weight-complex="normal"/>
    </style:style>
    <style:style style:name="T637" style:family="text">
      <style:text-properties fo:language="en" fo:country="US" style:text-underline-style="none" fo:font-weight="normal" officeooo:rsid="00f15273" style:font-weight-asian="normal" style:font-weight-complex="normal"/>
    </style:style>
    <style:style style:name="T638" style:family="text">
      <style:text-properties fo:language="en" fo:country="US" style:text-underline-style="none" fo:font-weight="normal" officeooo:rsid="00f34ec2" style:font-weight-asian="normal" style:font-weight-complex="normal"/>
    </style:style>
    <style:style style:name="T639" style:family="text">
      <style:text-properties fo:language="en" fo:country="US" style:text-underline-style="none" fo:font-weight="normal" officeooo:rsid="00f5d412" style:font-weight-asian="normal" style:font-weight-complex="normal"/>
    </style:style>
    <style:style style:name="T640" style:family="text">
      <style:text-properties fo:language="en" fo:country="US" style:text-underline-style="none" fo:font-weight="normal" officeooo:rsid="00f7bda9" style:font-weight-asian="normal" style:font-weight-complex="normal"/>
    </style:style>
    <style:style style:name="T641" style:family="text">
      <style:text-properties fo:language="en" fo:country="US" style:text-underline-style="none" fo:font-weight="normal" officeooo:rsid="00f7ffba" style:font-weight-asian="normal" style:font-weight-complex="normal"/>
    </style:style>
    <style:style style:name="T642" style:family="text">
      <style:text-properties fo:language="en" fo:country="US" style:text-underline-style="none" fo:font-weight="normal" officeooo:rsid="00f94052" style:font-weight-asian="normal" style:font-weight-complex="normal"/>
    </style:style>
    <style:style style:name="T643" style:family="text">
      <style:text-properties fo:language="en" fo:country="US" style:text-underline-style="none" fo:font-weight="normal" officeooo:rsid="00fbaf89" style:font-weight-asian="normal" style:font-weight-complex="normal"/>
    </style:style>
    <style:style style:name="T644" style:family="text">
      <style:text-properties fo:language="en" fo:country="US" style:text-underline-style="none" fo:font-weight="normal" officeooo:rsid="01049772" style:font-weight-asian="normal" style:font-weight-complex="normal"/>
    </style:style>
    <style:style style:name="T645" style:family="text">
      <style:text-properties fo:language="en" fo:country="US" style:text-underline-style="none" fo:font-weight="normal" officeooo:rsid="01062e9c" style:font-weight-asian="normal" style:font-weight-complex="normal"/>
    </style:style>
    <style:style style:name="T646" style:family="text">
      <style:text-properties fo:language="en" fo:country="US" style:text-underline-style="none" fo:font-weight="normal" officeooo:rsid="0118dbc1" style:font-weight-asian="normal" style:font-weight-complex="normal"/>
    </style:style>
    <style:style style:name="T647" style:family="text">
      <style:text-properties fo:language="en" fo:country="US" style:text-underline-style="none" fo:font-weight="normal" officeooo:rsid="01198ab7" style:font-weight-asian="normal" style:font-weight-complex="normal"/>
    </style:style>
    <style:style style:name="T648" style:family="text">
      <style:text-properties fo:language="en" fo:country="US" style:text-underline-style="none" fo:font-weight="normal" officeooo:rsid="014119d1" style:font-weight-asian="normal" style:font-weight-complex="normal"/>
    </style:style>
    <style:style style:name="T649" style:family="text">
      <style:text-properties fo:language="en" fo:country="US" style:text-underline-style="none" fo:font-weight="normal" officeooo:rsid="017cc9b2" style:font-weight-asian="normal" style:font-weight-complex="normal"/>
    </style:style>
    <style:style style:name="T650" style:family="text">
      <style:text-properties fo:language="en" fo:country="US" style:text-underline-style="none" fo:font-weight="normal" officeooo:rsid="017dedb7" style:font-weight-asian="normal" style:font-weight-complex="normal"/>
    </style:style>
    <style:style style:name="T651" style:family="text">
      <style:text-properties fo:language="en" fo:country="US" style:text-underline-style="none" fo:font-weight="normal" officeooo:rsid="017e600f" style:font-weight-asian="normal" style:font-weight-complex="normal"/>
    </style:style>
    <style:style style:name="T652" style:family="text">
      <style:text-properties fo:language="en" fo:country="US" style:text-underline-style="none" fo:font-weight="normal" officeooo:rsid="0189fb6e" style:font-weight-asian="normal" style:font-weight-complex="normal"/>
    </style:style>
    <style:style style:name="T653" style:family="text">
      <style:text-properties fo:language="en" fo:country="US" style:text-underline-style="none" fo:font-weight="normal" officeooo:rsid="018a8019" style:font-weight-asian="normal" style:font-weight-complex="normal"/>
    </style:style>
    <style:style style:name="T654" style:family="text">
      <style:text-properties fo:language="en" fo:country="US" style:text-underline-style="none" fo:font-weight="normal" officeooo:rsid="0198700b" style:font-weight-asian="normal" style:font-weight-complex="normal"/>
    </style:style>
    <style:style style:name="T655" style:family="text">
      <style:text-properties fo:language="en" fo:country="US" style:text-underline-style="none" fo:font-weight="normal" officeooo:rsid="01992ad8" style:font-weight-asian="normal" style:font-weight-complex="normal"/>
    </style:style>
    <style:style style:name="T656" style:family="text">
      <style:text-properties fo:language="en" fo:country="US" style:text-underline-style="none" fo:font-weight="normal" officeooo:rsid="019a8c5f" style:font-weight-asian="normal" style:font-weight-complex="normal"/>
    </style:style>
    <style:style style:name="T657" style:family="text">
      <style:text-properties fo:language="en" fo:country="US" style:text-underline-style="none" fo:font-weight="normal" officeooo:rsid="01f87dd1" style:font-weight-asian="normal" style:font-weight-complex="normal"/>
    </style:style>
    <style:style style:name="T658" style:family="text">
      <style:text-properties fo:language="en" fo:country="US" style:text-underline-style="none" fo:font-weight="bold" style:font-weight-asian="bold" style:font-weight-complex="bold"/>
    </style:style>
    <style:style style:name="T659" style:family="text">
      <style:text-properties fo:language="en" fo:country="US" style:text-underline-style="none" fo:font-weight="bold" officeooo:rsid="0056f594" style:font-weight-asian="bold" style:font-weight-complex="bold"/>
    </style:style>
    <style:style style:name="T660" style:family="text">
      <style:text-properties fo:language="en" fo:country="US" style:text-underline-style="none" fo:font-weight="bold" officeooo:rsid="00592a7d" style:font-weight-asian="bold" style:font-weight-complex="bold"/>
    </style:style>
    <style:style style:name="T661" style:family="text">
      <style:text-properties fo:language="en" fo:country="US" style:text-underline-style="none" fo:font-weight="bold" officeooo:rsid="006e9089" style:font-weight-asian="bold" style:font-weight-complex="bold"/>
    </style:style>
    <style:style style:name="T662" style:family="text">
      <style:text-properties fo:language="en" fo:country="US" style:text-underline-style="none" fo:font-weight="bold" officeooo:rsid="00c13676" style:font-weight-asian="bold" style:font-weight-complex="bold"/>
    </style:style>
    <style:style style:name="T663" style:family="text">
      <style:text-properties fo:language="en" fo:country="US" style:text-underline-style="none" fo:font-weight="bold" officeooo:rsid="00c3a7ec" style:font-weight-asian="bold" style:font-weight-complex="bold"/>
    </style:style>
    <style:style style:name="T664" style:family="text">
      <style:text-properties fo:language="en" fo:country="US" style:text-underline-style="none" fo:font-weight="bold" officeooo:rsid="00cd0b6b" style:font-weight-asian="bold" style:font-weight-complex="bold"/>
    </style:style>
    <style:style style:name="T665" style:family="text">
      <style:text-properties fo:language="en" fo:country="US" style:text-underline-style="none" fo:font-weight="bold" officeooo:rsid="00cecdc2" style:font-weight-asian="bold" style:font-weight-complex="bold"/>
    </style:style>
    <style:style style:name="T666" style:family="text">
      <style:text-properties fo:language="en" fo:country="US" style:text-underline-style="none" fo:font-weight="bold" officeooo:rsid="00f5d412" style:font-weight-asian="bold" style:font-weight-complex="bold"/>
    </style:style>
    <style:style style:name="T667" style:family="text">
      <style:text-properties fo:language="en" fo:country="US" style:text-underline-style="none" fo:font-weight="bold" officeooo:rsid="01049772" style:font-weight-asian="bold" style:font-weight-complex="bold"/>
    </style:style>
    <style:style style:name="T668" style:family="text">
      <style:text-properties fo:language="en" fo:country="US" style:text-underline-style="none" fo:font-weight="bold" officeooo:rsid="0118dbc1" style:font-weight-asian="bold" style:font-weight-complex="bold"/>
    </style:style>
    <style:style style:name="T669" style:family="text">
      <style:text-properties fo:language="en" fo:country="US" style:text-underline-style="none" fo:font-weight="bold" officeooo:rsid="01198ab7" style:font-weight-asian="bold" style:font-weight-complex="bold"/>
    </style:style>
    <style:style style:name="T670" style:family="text">
      <style:text-properties fo:language="en" fo:country="US" style:text-underline-style="none" fo:font-weight="bold" officeooo:rsid="00efd23b" style:font-weight-asian="bold" style:font-weight-complex="bold"/>
    </style:style>
    <style:style style:name="T671" style:family="text">
      <style:text-properties fo:language="en" fo:country="US" style:text-underline-style="none" fo:font-weight="bold" officeooo:rsid="012a43e7" style:font-weight-asian="bold" style:font-weight-complex="bold"/>
    </style:style>
    <style:style style:name="T672" style:family="text">
      <style:text-properties fo:language="en" fo:country="US" style:text-underline-style="none" fo:font-weight="bold" officeooo:rsid="014b7a73" style:font-weight-asian="bold" style:font-weight-complex="bold"/>
    </style:style>
    <style:style style:name="T673" style:family="text">
      <style:text-properties fo:language="en" fo:country="US" style:text-underline-style="none" fo:font-weight="bold" officeooo:rsid="017e600f" style:font-weight-asian="bold" style:font-weight-complex="bold"/>
    </style:style>
    <style:style style:name="T674" style:family="text">
      <style:text-properties fo:language="en" fo:country="US" style:text-underline-style="none" fo:font-weight="bold" officeooo:rsid="01baa4b2" style:font-weight-asian="bold" style:font-weight-complex="bold"/>
    </style:style>
    <style:style style:name="T675" style:family="text">
      <style:text-properties fo:language="en" fo:country="US" style:text-underline-style="none" fo:font-weight="bold" officeooo:rsid="01bd5e93" style:font-weight-asian="bold" style:font-weight-complex="bold"/>
    </style:style>
    <style:style style:name="T676" style:family="text">
      <style:text-properties fo:language="en" fo:country="US" style:text-underline-style="none" fo:font-weight="bold" officeooo:rsid="007cd954" style:font-weight-asian="bold" style:font-weight-complex="bold"/>
    </style:style>
    <style:style style:name="T677" style:family="text">
      <style:text-properties fo:language="en" fo:country="US" officeooo:rsid="0069b97b"/>
    </style:style>
    <style:style style:name="T678" style:family="text">
      <style:text-properties fo:language="en" fo:country="US" officeooo:rsid="00c04dc4"/>
    </style:style>
    <style:style style:name="T679" style:family="text">
      <style:text-properties fo:language="en" fo:country="US" officeooo:rsid="00cc4bc9"/>
    </style:style>
    <style:style style:name="T680" style:family="text">
      <style:text-properties fo:language="en" fo:country="US" officeooo:rsid="00d96f96"/>
    </style:style>
    <style:style style:name="T681" style:family="text">
      <style:text-properties fo:language="en" fo:country="US" officeooo:rsid="00d980c7"/>
    </style:style>
    <style:style style:name="T682" style:family="text">
      <style:text-properties fo:language="en" fo:country="US" officeooo:rsid="00deb535"/>
    </style:style>
    <style:style style:name="T683" style:family="text">
      <style:text-properties fo:language="en" fo:country="US" officeooo:rsid="00e263c3"/>
    </style:style>
    <style:style style:name="T684" style:family="text">
      <style:text-properties fo:language="en" fo:country="US" officeooo:rsid="00ea4ecc"/>
    </style:style>
    <style:style style:name="T685" style:family="text">
      <style:text-properties fo:language="en" fo:country="US" officeooo:rsid="010f6851"/>
    </style:style>
    <style:style style:name="T686" style:family="text">
      <style:text-properties fo:language="en" fo:country="US" officeooo:rsid="0112b08f"/>
    </style:style>
    <style:style style:name="T687" style:family="text">
      <style:text-properties fo:language="en" fo:country="US" officeooo:rsid="011528a6"/>
    </style:style>
    <style:style style:name="T688" style:family="text">
      <style:text-properties fo:language="en" fo:country="US" officeooo:rsid="01164694"/>
    </style:style>
    <style:style style:name="T689" style:family="text">
      <style:text-properties fo:language="en" fo:country="US" officeooo:rsid="01175f99"/>
    </style:style>
    <style:style style:name="T690" style:family="text">
      <style:text-properties fo:language="en" fo:country="US" officeooo:rsid="014745ef"/>
    </style:style>
    <style:style style:name="T691" style:family="text">
      <style:text-properties fo:language="en" fo:country="US" officeooo:rsid="016aff4e"/>
    </style:style>
    <style:style style:name="T692" style:family="text">
      <style:text-properties fo:language="en" fo:country="US" officeooo:rsid="016c59d6"/>
    </style:style>
    <style:style style:name="T693" style:family="text">
      <style:text-properties fo:language="en" fo:country="US" style:text-underline-style="solid" style:text-underline-width="auto" style:text-underline-color="font-color"/>
    </style:style>
    <style:style style:name="T694" style:family="text">
      <style:text-properties fo:language="en" fo:country="US" style:text-underline-style="solid" style:text-underline-width="auto" style:text-underline-color="font-color" officeooo:rsid="01164694"/>
    </style:style>
    <style:style style:name="T695" style:family="text">
      <style:text-properties fo:language="en" fo:country="US" style:text-underline-style="solid" style:text-underline-width="auto" style:text-underline-color="font-color" fo:font-weight="normal" style:font-weight-asian="normal" style:font-weight-complex="normal"/>
    </style:style>
    <style:style style:name="T696" style:family="text">
      <style:text-properties fo:language="en" fo:country="US" style:text-underline-style="solid" style:text-underline-width="auto" style:text-underline-color="font-color" fo:font-weight="normal" officeooo:rsid="0069c053" style:font-weight-asian="normal" style:font-weight-complex="normal"/>
    </style:style>
    <style:style style:name="T697" style:family="text">
      <style:text-properties fo:language="en" fo:country="US" style:text-underline-style="solid" style:text-underline-width="auto" style:text-underline-color="font-color" fo:font-weight="normal" officeooo:rsid="00c06283" style:font-weight-asian="normal" style:font-weight-complex="normal"/>
    </style:style>
    <style:style style:name="T698" style:family="text">
      <style:text-properties fo:language="en" fo:country="US" style:text-underline-style="solid" style:text-underline-width="auto" style:text-underline-color="font-color" fo:font-weight="normal" officeooo:rsid="016c6afb" style:font-weight-asian="normal" style:font-weight-complex="normal"/>
    </style:style>
    <style:style style:name="T699" style:family="text">
      <style:text-properties fo:language="en" fo:country="US" style:text-underline-style="solid" style:text-underline-width="auto" style:text-underline-color="font-color" fo:font-weight="normal" officeooo:rsid="0056f594" style:font-weight-asian="normal" style:font-weight-complex="normal"/>
    </style:style>
    <style:style style:name="T700" style:family="text">
      <style:text-properties fo:language="en" fo:country="US" style:text-underline-style="solid" style:text-underline-width="auto" style:text-underline-color="font-color" fo:font-weight="normal" officeooo:rsid="00579c7a" style:font-weight-asian="normal" style:font-weight-complex="normal"/>
    </style:style>
    <style:style style:name="T701" style:family="text">
      <style:text-properties fo:language="en" fo:country="US" style:text-underline-style="solid" style:text-underline-width="auto" style:text-underline-color="font-color" fo:font-weight="normal" officeooo:rsid="00ebe03c" style:font-weight-asian="normal" style:font-weight-complex="normal"/>
    </style:style>
    <style:style style:name="T702" style:family="text">
      <style:text-properties fo:language="en" fo:country="US" style:text-underline-style="solid" style:text-underline-width="auto" style:text-underline-color="font-color" fo:font-weight="normal" officeooo:rsid="014119d1" style:font-weight-asian="normal" style:font-weight-complex="normal"/>
    </style:style>
    <style:style style:name="T703" style:family="text">
      <style:text-properties fo:language="en" fo:country="US" style:text-underline-style="solid" style:text-underline-width="auto" style:text-underline-color="font-color" fo:font-weight="normal" officeooo:rsid="017c0037" style:font-weight-asian="normal" style:font-weight-complex="normal"/>
    </style:style>
    <style:style style:name="T704" style:family="text">
      <style:text-properties fo:language="en" fo:country="US" style:text-underline-style="solid" style:text-underline-width="auto" style:text-underline-color="font-color" fo:font-weight="normal" officeooo:rsid="017812a4" style:font-weight-asian="normal" style:font-weight-complex="normal"/>
    </style:style>
    <style:style style:name="T705" style:family="text">
      <style:text-properties fo:language="en" fo:country="US" style:text-underline-style="solid" style:text-underline-width="auto" style:text-underline-color="font-color" fo:font-weight="normal" officeooo:rsid="01785885" style:font-weight-asian="normal" style:font-weight-complex="normal"/>
    </style:style>
    <style:style style:name="T706" style:family="text">
      <style:text-properties fo:language="en" fo:country="US" style:text-underline-style="solid" style:text-underline-width="auto" style:text-underline-color="font-color" fo:font-weight="normal" officeooo:rsid="0055b107" style:font-weight-asian="normal" style:font-weight-complex="normal"/>
    </style:style>
    <style:style style:name="T707" style:family="text">
      <style:text-properties fo:language="en" fo:country="US" style:text-underline-style="solid" style:text-underline-width="auto" style:text-underline-color="font-color" fo:font-weight="normal" officeooo:rsid="017cc9b2" style:font-weight-asian="normal" style:font-weight-complex="normal"/>
    </style:style>
    <style:style style:name="T708" style:family="text">
      <style:text-properties fo:language="en" fo:country="US" style:text-underline-style="solid" style:text-underline-width="auto" style:text-underline-color="font-color" fo:font-weight="normal" officeooo:rsid="00592a7d" style:font-weight-asian="normal" style:font-weight-complex="normal"/>
    </style:style>
    <style:style style:name="T709" style:family="text">
      <style:text-properties fo:language="en" fo:country="US" style:text-underline-style="solid" style:text-underline-width="auto" style:text-underline-color="font-color" fo:font-weight="normal" officeooo:rsid="00f5d412" style:font-weight-asian="normal" style:font-weight-complex="normal"/>
    </style:style>
    <style:style style:name="T710" style:family="text">
      <style:text-properties fo:language="en" fo:country="US" style:text-underline-style="solid" style:text-underline-width="auto" style:text-underline-color="font-color" fo:font-weight="normal" officeooo:rsid="00fbaf89" style:font-weight-asian="normal" style:font-weight-complex="normal"/>
    </style:style>
    <style:style style:name="T711" style:family="text">
      <style:text-properties fo:language="en" fo:country="US" style:text-underline-style="solid" style:text-underline-width="auto" style:text-underline-color="font-color" fo:font-weight="normal" officeooo:rsid="00ef772d" style:font-weight-asian="normal" style:font-weight-complex="normal"/>
    </style:style>
    <style:style style:name="T712" style:family="text">
      <style:text-properties fo:language="en" fo:country="US" style:text-underline-style="solid" style:text-underline-width="auto" style:text-underline-color="font-color" fo:font-weight="normal" officeooo:rsid="00ed78c9" style:font-weight-asian="normal" style:font-weight-complex="normal"/>
    </style:style>
    <style:style style:name="T713" style:family="text">
      <style:text-properties fo:language="en" fo:country="US" style:text-underline-style="solid" style:text-underline-width="auto" style:text-underline-color="font-color" fo:font-weight="normal" officeooo:rsid="017dedb7" style:font-weight-asian="normal" style:font-weight-complex="normal"/>
    </style:style>
    <style:style style:name="T714" style:family="text">
      <style:text-properties fo:language="en" fo:country="US" style:text-underline-style="solid" style:text-underline-width="auto" style:text-underline-color="font-color" fo:font-weight="normal" officeooo:rsid="00f34ec2" style:font-weight-asian="normal" style:font-weight-complex="normal"/>
    </style:style>
    <style:style style:name="T715" style:family="text">
      <style:text-properties fo:language="en" fo:country="US" style:text-underline-style="solid" style:text-underline-width="auto" style:text-underline-color="font-color" fo:font-weight="normal" officeooo:rsid="00efd23b" style:font-weight-asian="normal" style:font-weight-complex="normal"/>
    </style:style>
    <style:style style:name="T716" style:family="text">
      <style:text-properties fo:language="en" fo:country="US" style:text-underline-style="solid" style:text-underline-width="auto" style:text-underline-color="font-color" fo:font-weight="normal" officeooo:rsid="01cc1d7c" style:font-weight-asian="normal" style:font-weight-complex="normal"/>
    </style:style>
    <style:style style:name="T717" style:family="text">
      <style:text-properties fo:language="en" fo:country="US" style:text-underline-style="solid" style:text-underline-width="auto" style:text-underline-color="font-color" fo:font-weight="normal" officeooo:rsid="0118634c" style:font-weight-asian="normal" style:font-weight-complex="normal"/>
    </style:style>
    <style:style style:name="T718" style:family="text">
      <style:text-properties fo:language="en" fo:country="US" style:text-underline-style="solid" style:text-underline-width="auto" style:text-underline-color="font-color" officeooo:rsid="016aff4e"/>
    </style:style>
    <style:style style:name="T719" style:family="text">
      <style:text-properties fo:language="en" fo:country="US" style:text-underline-style="solid" style:text-underline-width="auto" style:text-underline-color="font-color" officeooo:rsid="00dff104"/>
    </style:style>
    <style:style style:name="T720" style:family="text">
      <style:text-properties fo:language="en" fo:country="US" style:text-underline-style="solid" style:text-underline-width="auto" style:text-underline-color="font-color" officeooo:rsid="00ea4ecc"/>
    </style:style>
    <style:style style:name="T721" style:family="text">
      <style:text-properties fo:language="en" fo:country="US" style:text-underline-style="solid" style:text-underline-width="auto" style:text-underline-color="font-color" officeooo:rsid="00c04dc4"/>
    </style:style>
    <style:style style:name="T722" style:family="text">
      <style:text-properties fo:language="en" fo:country="US" style:text-underline-style="solid" style:text-underline-width="auto" style:text-underline-color="font-color" officeooo:rsid="01992ad8"/>
    </style:style>
    <style:style style:name="T723" style:family="text">
      <style:text-properties fo:language="en" fo:country="US" officeooo:rsid="017b8e75"/>
    </style:style>
    <style:style style:name="T724" style:family="text">
      <style:text-properties fo:language="en" fo:country="US" officeooo:rsid="018be3f6"/>
    </style:style>
    <style:style style:name="T725" style:family="text">
      <style:text-properties fo:language="en" fo:country="US" officeooo:rsid="018dd628"/>
    </style:style>
    <style:style style:name="T726" style:family="text">
      <style:text-properties fo:language="en" fo:country="US" officeooo:rsid="018fc65d"/>
    </style:style>
    <style:style style:name="T727" style:family="text">
      <style:text-properties fo:language="en" fo:country="US" officeooo:rsid="01900f84"/>
    </style:style>
    <style:style style:name="T728" style:family="text">
      <style:text-properties fo:language="en" fo:country="US" officeooo:rsid="01901ff0"/>
    </style:style>
    <style:style style:name="T729" style:family="text">
      <style:text-properties fo:language="en" fo:country="US" officeooo:rsid="0191a867"/>
    </style:style>
    <style:style style:name="T730" style:family="text">
      <style:text-properties fo:language="en" fo:country="US" officeooo:rsid="01923006"/>
    </style:style>
    <style:style style:name="T731" style:family="text">
      <style:text-properties fo:language="en" fo:country="US" officeooo:rsid="0192422e"/>
    </style:style>
    <style:style style:name="T732" style:family="text">
      <style:text-properties fo:language="en" fo:country="US" officeooo:rsid="0194150b"/>
    </style:style>
    <style:style style:name="T733" style:family="text">
      <style:text-properties fo:language="en" fo:country="US" officeooo:rsid="01950d7c"/>
    </style:style>
    <style:style style:name="T734" style:family="text">
      <style:text-properties fo:language="en" fo:country="US" officeooo:rsid="01992ad8"/>
    </style:style>
    <style:style style:name="T735" style:family="text">
      <style:text-properties fo:language="en" fo:country="US" officeooo:rsid="019a8c5f"/>
    </style:style>
    <style:style style:name="T736" style:family="text">
      <style:text-properties fo:language="en" fo:country="US" officeooo:rsid="01a8eea6"/>
    </style:style>
    <style:style style:name="T737" style:family="text">
      <style:text-properties fo:language="en" fo:country="US" officeooo:rsid="004f630d"/>
    </style:style>
    <style:style style:name="T738" style:family="text">
      <style:text-properties fo:language="en" fo:country="US" officeooo:rsid="01bcd54b"/>
    </style:style>
    <style:style style:name="T739" style:family="text">
      <style:text-properties fo:language="en" fo:country="US" officeooo:rsid="01baa4b2"/>
    </style:style>
    <style:style style:name="T740" style:family="text">
      <style:text-properties fo:language="en" fo:country="US" officeooo:rsid="01be7c46"/>
    </style:style>
    <style:style style:name="T741" style:family="text">
      <style:text-properties fo:language="en" fo:country="US" officeooo:rsid="01c6f54e"/>
    </style:style>
    <style:style style:name="T742" style:family="text">
      <style:text-properties fo:language="en" fo:country="US" officeooo:rsid="01d703bd"/>
    </style:style>
    <style:style style:name="T743" style:family="text">
      <style:text-properties fo:language="en" fo:country="US" officeooo:rsid="01d878b8"/>
    </style:style>
    <style:style style:name="T744" style:family="text">
      <style:text-properties fo:language="en" fo:country="US" officeooo:rsid="01da4ad8"/>
    </style:style>
    <style:style style:name="T745" style:family="text">
      <style:text-properties fo:language="en" fo:country="US" fo:font-style="italic" style:font-style-asian="italic" style:font-style-complex="italic"/>
    </style:style>
    <style:style style:name="T746" style:family="text">
      <style:text-properties fo:language="en" fo:country="US" fo:font-style="italic" style:text-underline-style="none" fo:font-weight="normal" style:font-style-asian="italic" style:font-weight-asian="normal" style:font-style-complex="italic" style:font-weight-complex="normal"/>
    </style:style>
    <style:style style:name="T747" style:family="text">
      <style:text-properties fo:language="en" fo:country="US" fo:font-style="italic" style:text-underline-style="none" fo:font-weight="normal" officeooo:rsid="0056f594" style:font-style-asian="italic" style:font-weight-asian="normal" style:font-style-complex="italic" style:font-weight-complex="normal"/>
    </style:style>
    <style:style style:name="T748" style:family="text">
      <style:text-properties fo:language="en" fo:country="US" officeooo:rsid="01e2f0af"/>
    </style:style>
    <style:style style:name="T749" style:family="text">
      <style:text-properties fo:language="en" fo:country="US" officeooo:rsid="012ff0a9"/>
    </style:style>
    <style:style style:name="T750" style:family="text">
      <style:text-properties fo:language="en" fo:country="US" officeooo:rsid="00dc44da"/>
    </style:style>
    <style:style style:name="T751" style:family="text">
      <style:text-properties fo:language="en" fo:country="US" officeooo:rsid="001d8e37"/>
    </style:style>
    <style:style style:name="T752" style:family="text">
      <style:text-properties fo:language="en" fo:country="US" officeooo:rsid="00cecdc2"/>
    </style:style>
    <style:style style:name="T753" style:family="text">
      <style:text-properties fo:language="en" fo:country="US" officeooo:rsid="0056f594"/>
    </style:style>
    <style:style style:name="T754" style:family="text">
      <style:text-properties fo:language="en" fo:country="US" officeooo:rsid="01f501eb"/>
    </style:style>
    <style:style style:name="T755" style:family="text">
      <style:text-properties officeooo:rsid="009bb8f5"/>
    </style:style>
    <style:style style:name="T756" style:family="text">
      <style:text-properties officeooo:rsid="009bfb56"/>
    </style:style>
    <style:style style:name="T757" style:family="text">
      <style:text-properties officeooo:rsid="009c024d"/>
    </style:style>
    <style:style style:name="T758" style:family="text">
      <style:text-properties officeooo:rsid="009c8d61"/>
    </style:style>
    <style:style style:name="T759" style:family="text">
      <style:text-properties officeooo:rsid="009e2c68"/>
    </style:style>
    <style:style style:name="T760" style:family="text">
      <style:text-properties officeooo:rsid="00a18687"/>
    </style:style>
    <style:style style:name="T761" style:family="text">
      <style:text-properties fo:color="#c9211e" loext:opacity="100%"/>
    </style:style>
    <style:style style:name="T762" style:family="text">
      <style:text-properties fo:color="#c9211e" loext:opacity="100%" officeooo:rsid="009e2c68"/>
    </style:style>
    <style:style style:name="T763" style:family="text">
      <style:text-properties fo:color="#c9211e" loext:opacity="100%" officeooo:rsid="00a18687"/>
    </style:style>
    <style:style style:name="T764" style:family="text">
      <style:text-properties fo:color="#c9211e" loext:opacity="100%" style:text-line-through-style="none" style:text-line-through-type="none" fo:language="en" fo:country="US" style:text-underline-style="none" fo:font-weight="bold" officeooo:rsid="01498e9b" style:font-weight-asian="bold" style:font-weight-complex="bold"/>
    </style:style>
    <style:style style:name="T765" style:family="text">
      <style:text-properties fo:color="#c9211e" loext:opacity="100%" style:text-line-through-style="none" style:text-line-through-type="none" fo:language="en" fo:country="US" fo:font-style="italic" style:text-underline-style="none" fo:font-weight="normal" style:font-style-asian="italic" style:font-weight-asian="normal" style:font-style-complex="italic" style:font-weight-complex="normal"/>
    </style:style>
    <style:style style:name="T766" style:family="text">
      <style:text-properties fo:color="#c9211e" loext:opacity="100%" style:text-line-through-style="none" style:text-line-through-type="none" fo:language="en" fo:country="US" fo:font-style="italic" style:text-underline-style="none" fo:font-weight="normal" officeooo:rsid="001309e4" style:font-style-asian="italic" style:font-weight-asian="normal" style:font-style-complex="italic" style:font-weight-complex="normal"/>
    </style:style>
    <style:style style:name="T767" style:family="text">
      <style:text-properties fo:color="#c9211e" loext:opacity="100%" style:text-line-through-style="none" style:text-line-through-type="none" fo:language="en" fo:country="US" fo:font-style="italic" style:text-underline-style="none" fo:font-weight="normal" officeooo:rsid="002e1e6f" style:font-style-asian="italic" style:font-weight-asian="normal" style:font-style-complex="italic" style:font-weight-complex="normal"/>
    </style:style>
    <style:style style:name="T768" style:family="text">
      <style:text-properties fo:color="#c9211e" loext:opacity="100%" style:text-line-through-style="none" style:text-line-through-type="none" fo:language="en" fo:country="US" fo:font-style="italic" style:text-underline-style="none" fo:font-weight="normal" officeooo:rsid="00d4e611" style:font-style-asian="italic" style:font-weight-asian="normal" style:font-style-complex="italic" style:font-weight-complex="normal"/>
    </style:style>
    <style:style style:name="T769" style:family="text">
      <style:text-properties fo:color="#c9211e" loext:opacity="100%" style:text-line-through-style="none" style:text-line-through-type="none" fo:language="en" fo:country="US" fo:font-style="italic" style:text-underline-style="none" fo:font-weight="normal" officeooo:rsid="01ad364d" style:font-style-asian="italic" style:font-weight-asian="normal" style:font-style-complex="italic" style:font-weight-complex="normal"/>
    </style:style>
    <style:style style:name="T770" style:family="text">
      <style:text-properties fo:color="#c9211e" loext:opacity="100%" style:text-line-through-style="none" style:text-line-through-type="none" fo:language="en" fo:country="US" fo:font-style="italic" style:text-underline-style="none" fo:font-weight="normal" officeooo:rsid="003b737d" style:font-style-asian="italic" style:font-weight-asian="normal" style:font-style-complex="italic" style:font-weight-complex="normal"/>
    </style:style>
    <style:style style:name="T771" style:family="text">
      <style:text-properties fo:color="#c9211e" loext:opacity="100%" style:text-line-through-style="none" style:text-line-through-type="none" fo:language="en" fo:country="US" fo:font-style="italic" style:text-underline-style="none" fo:font-weight="normal" officeooo:rsid="00deb535" style:font-style-asian="italic" style:font-weight-asian="normal" style:font-style-complex="italic" style:font-weight-complex="normal"/>
    </style:style>
    <style:style style:name="T772" style:family="text">
      <style:text-properties fo:color="#c9211e" loext:opacity="100%" style:text-line-through-style="none" style:text-line-through-type="none" fo:language="en" fo:country="US" fo:font-style="italic" style:text-underline-style="none" fo:font-weight="normal" officeooo:rsid="00bae3bf" style:font-style-asian="italic" style:font-weight-asian="normal" style:font-style-complex="italic" style:font-weight-complex="normal"/>
    </style:style>
    <style:style style:name="T773" style:family="text">
      <style:text-properties fo:color="#c9211e" loext:opacity="100%" style:text-line-through-style="none" style:text-line-through-type="none" fo:language="en" fo:country="US" fo:font-style="italic" style:text-underline-style="none" fo:font-weight="normal" officeooo:rsid="019d8fdb" style:font-style-asian="italic" style:font-weight-asian="normal" style:font-style-complex="italic" style:font-weight-complex="normal"/>
    </style:style>
    <style:style style:name="T774" style:family="text">
      <style:text-properties fo:color="#c9211e" loext:opacity="100%" style:text-line-through-style="none" style:text-line-through-type="none" fo:language="en" fo:country="US" fo:font-style="italic" fo:font-weight="normal" officeooo:rsid="0052c3db" style:font-style-asian="italic" style:font-weight-asian="normal" style:font-style-complex="italic" style:font-weight-complex="normal"/>
    </style:style>
    <style:style style:name="T775" style:family="text">
      <style:text-properties fo:color="#c9211e" loext:opacity="100%" style:text-line-through-style="none" style:text-line-through-type="none" fo:language="en" fo:country="US" fo:font-style="italic" fo:font-weight="normal" officeooo:rsid="01e97656" style:font-style-asian="italic" style:font-weight-asian="normal" style:font-style-complex="italic" style:font-weight-complex="normal"/>
    </style:style>
    <style:style style:name="T776" style:family="text">
      <style:text-properties fo:color="#c9211e" loext:opacity="100%" fo:language="en" fo:country="US" fo:font-weight="normal" officeooo:rsid="0056f594" style:font-weight-asian="normal" style:font-weight-complex="normal"/>
    </style:style>
    <style:style style:name="T777" style:family="text">
      <style:text-properties fo:color="#c9211e" loext:opacity="100%" fo:language="en" fo:country="US" fo:font-style="italic" fo:font-weight="normal" officeooo:rsid="0056f594" style:font-style-asian="italic" style:font-weight-asian="normal" style:font-style-complex="italic" style:font-weight-complex="normal"/>
    </style:style>
    <style:style style:name="T778" style:family="text">
      <style:text-properties fo:color="#c9211e" loext:opacity="100%" fo:language="en" fo:country="US" fo:font-style="italic" style:font-style-asian="italic" style:font-style-complex="italic"/>
    </style:style>
    <style:style style:name="T779" style:family="text">
      <style:text-properties fo:color="#c9211e" loext:opacity="100%" fo:language="en" fo:country="US" fo:font-style="italic" officeooo:rsid="0054977e" style:font-style-asian="italic" style:font-style-complex="italic"/>
    </style:style>
    <style:style style:name="T780" style:family="text">
      <style:text-properties fo:color="#c9211e" loext:opacity="100%" fo:language="en" fo:country="US" fo:font-style="italic" officeooo:rsid="00d980c7" style:font-style-asian="italic" style:font-style-complex="italic"/>
    </style:style>
    <style:style style:name="T781" style:family="text">
      <style:text-properties fo:color="#c9211e" loext:opacity="100%" fo:language="en" fo:country="US" fo:font-style="italic" officeooo:rsid="00548a85" style:font-style-asian="italic" style:font-style-complex="italic"/>
    </style:style>
    <style:style style:name="T782" style:family="text">
      <style:text-properties fo:color="#c9211e" loext:opacity="100%" fo:language="en" fo:country="US" fo:font-style="italic" officeooo:rsid="01a8eea6" style:font-style-asian="italic" style:font-style-complex="italic"/>
    </style:style>
    <style:style style:name="T783" style:family="text">
      <style:text-properties fo:color="#c9211e" loext:opacity="100%" fo:language="en" fo:country="US" fo:font-style="italic" style:text-underline-style="none" fo:font-weight="normal" style:font-style-asian="italic" style:font-weight-asian="normal" style:font-style-complex="italic" style:font-weight-complex="normal"/>
    </style:style>
    <style:style style:name="T784" style:family="text">
      <style:text-properties fo:color="#c9211e" loext:opacity="100%" fo:language="en" fo:country="US" fo:font-style="italic" style:text-underline-style="none" fo:font-weight="normal" officeooo:rsid="00f7ffba" style:font-style-asian="italic" style:font-weight-asian="normal" style:font-style-complex="italic" style:font-weight-complex="normal"/>
    </style:style>
    <style:style style:name="T785" style:family="text">
      <style:text-properties fo:color="#c9211e" loext:opacity="100%" fo:language="en" fo:country="US" fo:font-style="italic" style:text-underline-style="none" fo:font-weight="normal" officeooo:rsid="0056f594" style:font-style-asian="italic" style:font-weight-asian="normal" style:font-style-complex="italic" style:font-weight-complex="normal"/>
    </style:style>
    <style:style style:name="T786" style:family="text">
      <style:text-properties fo:color="#c9211e" loext:opacity="100%" fo:language="en" fo:country="US" fo:font-style="italic" style:text-underline-style="none" fo:font-weight="normal" officeooo:rsid="00cecdc2" style:font-style-asian="italic" style:font-weight-asian="normal" style:font-style-complex="italic" style:font-weight-complex="normal"/>
    </style:style>
    <style:style style:name="T787" style:family="text">
      <style:text-properties fo:color="#c9211e" loext:opacity="100%" fo:language="en" fo:country="US" fo:font-style="italic" style:text-underline-style="none" fo:font-weight="normal" officeooo:rsid="01049772" style:font-style-asian="italic" style:font-weight-asian="normal" style:font-style-complex="italic" style:font-weight-complex="normal"/>
    </style:style>
    <style:style style:name="T788" style:family="text">
      <style:text-properties fo:color="#c9211e" loext:opacity="100%" fo:language="en" fo:country="US" fo:font-style="italic" style:text-underline-style="none" fo:font-weight="normal" officeooo:rsid="01062e9c" style:font-style-asian="italic" style:font-weight-asian="normal" style:font-style-complex="italic" style:font-weight-complex="normal"/>
    </style:style>
    <style:style style:name="T789" style:family="text">
      <style:text-properties fo:color="#c9211e" loext:opacity="100%" fo:language="en" fo:country="US" fo:font-style="italic" style:text-underline-style="none" fo:font-weight="normal" officeooo:rsid="00cfd49a" style:font-style-asian="italic" style:font-weight-asian="normal" style:font-style-complex="italic" style:font-weight-complex="normal"/>
    </style:style>
    <style:style style:name="T790" style:family="text">
      <style:text-properties fo:color="#c9211e" loext:opacity="100%" officeooo:rsid="014cf290"/>
    </style:style>
    <style:style style:name="T791" style:family="text">
      <style:text-properties fo:color="#c9211e" loext:opacity="100%" officeooo:rsid="017e600f"/>
    </style:style>
    <style:style style:name="T792" style:family="text">
      <style:text-properties fo:color="#c9211e" loext:opacity="100%" officeooo:rsid="01e4486b"/>
    </style:style>
    <style:style style:name="T793" style:family="text">
      <style:text-properties officeooo:rsid="01062e9c"/>
    </style:style>
    <style:style style:name="T794" style:family="text">
      <style:text-properties officeooo:rsid="014cf290"/>
    </style:style>
    <style:style style:name="T795" style:family="text">
      <style:text-properties officeooo:rsid="017e600f"/>
    </style:style>
    <style:style style:name="T796" style:family="text">
      <style:text-properties fo:font-size="12pt" fo:language="en" fo:country="US" style:font-size-asian="12pt" style:font-size-complex="12pt"/>
    </style:style>
    <style:style style:name="T797" style:family="text">
      <style:text-properties fo:font-size="12pt" fo:language="en" fo:country="US" style:text-underline-style="none" fo:font-weight="normal" style:font-size-asian="12pt" style:font-weight-asian="normal" style:font-size-complex="12pt" style:font-weight-complex="normal"/>
    </style:style>
    <style:style style:name="T798" style:family="text">
      <style:text-properties officeooo:rsid="01bcd54b"/>
    </style:style>
    <style:style style:name="T799" style:family="text">
      <style:text-properties officeooo:rsid="01e4486b"/>
    </style:style>
    <style:style style:name="T800" style:family="text">
      <style:text-properties fo:color="#000000" loext:opacity="1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text:style-name="WWNum1">
        <text:list-item>
          <text:p text:style-name="P13" loext:marker-style-name="T577"><text:span text:style-name="T764">Summary:</text:span><text:span text:style-name="T4"> </text:span><text:span text:style-name="T64">I</text:span><text:span text:style-name="T62">n Feb</text:span><text:span text:style-name="T63">ruary</text:span><text:span text:style-name="T62"> 2019,</text:span><text:span text:style-name="T72"> </text:span><text:span text:style-name="T22">I </text:span><text:span text:style-name="T164">purchased 63 cents of land </text:span><text:span text:style-name="T339">from Ismail Perunnilathil</text:span><text:span text:style-name="T164">,</text:span><text:span text:style-name="T62"> </text:span><text:span text:style-name="T72">while I was living </text:span><text:span text:style-name="T73">abroad</text:span><text:span text:style-name="T72"> with my foreigner husband,</text:span><text:span text:style-name="T327"> </text:span><text:span text:style-name="T166">sale deed no. 426/2019 is produced herewith and marked as Exhibit R-1.</text:span><text:span text:style-name="T221"> </text:span><text:span text:style-name="T268">Subsequently, I returned to India and constructed my residence between October 2020 and April 2022, </text:span><text:span text:style-name="T296">and</text:span><text:span text:style-name="T268"> I have been residing </text:span><text:span text:style-name="T296">there </text:span><text:span text:style-name="T268">since April 2022</text:span><text:span text:style-name="T164">. </text:span><text:span text:style-name="T326">My property </text:span><text:span text:style-name="T330">lies</text:span><text:span text:style-name="T327"> on the south to north slope of </text:span><text:span text:style-name="T375">the</text:span><text:span text:style-name="T327"> hillside </text:span><text:span text:style-name="T326">shar</text:span><text:span text:style-name="T327">ing</text:span><text:span text:style-name="T326"> approximately 130 meters of its western border with the plaintiff’s propert</text:span><text:span text:style-name="T329">y</text:span><text:span text:style-name="T326"> </text:span><text:span text:style-name="T329">and n</text:span><text:span text:style-name="T328">orthern border </text:span><text:span text:style-name="T515">abuts the</text:span><text:span text:style-name="T329"> </text:span><text:span text:style-name="T328">panchayath road </text:span><text:span text:style-name="T345">at northwest, </text:span><text:span text:style-name="T362">residen</text:span><text:span text:style-name="T363">ce</text:span><text:span text:style-name="T362"> </text:span><text:span text:style-name="T358">of </text:span><text:span text:style-name="T328">Shri </text:span><text:span text:style-name="T345">Vijayan Kalappurakkal towards </text:span><text:span text:style-name="T524">the</text:span><text:span text:style-name="T345"> northeast</text:span><text:span text:style-name="T328">. </text:span><text:span text:style-name="T484">The </text:span><text:span text:style-name="T485">north western </text:span><text:span text:style-name="T484">portion of my land </text:span><text:span text:style-name="T480">abutting panchayath road </text:span><text:span text:style-name="T484">is a narrow strip</text:span><text:span text:style-name="T155"> </text:span><text:span text:style-name="T153">with </text:span><text:span text:style-name="T156">house compounds of </text:span><text:span text:style-name="T153">Shri Vijayan Kalappurakkal and Shri Majeed Vattappara </text:span><text:span text:style-name="T159">at its eastern border and</text:span><text:span text:style-name="T154"> plaintiff’s property </text:span><text:span text:style-name="T159">at its western border, </text:span><text:span text:style-name="T156">as illustrated </text:span><text:span text:style-name="T159">with</text:span><text:span text:style-name="T156"> the sketch in </text:span><text:span text:style-name="T148">advocate </text:span><text:span text:style-name="T156">commissioner’s report </text:span><text:span text:style-name="T157">followed by</text:span><text:span text:style-name="T158"> the visit on </text:span><text:span text:style-name="T31">18.03.2025</text:span><text:span text:style-name="T153">. </text:span><text:span text:style-name="T159">A</text:span><text:span text:style-name="T151"> </text:span><text:span text:style-name="T150">12-foot-wide road, </text:span><text:span text:style-name="T152">historically exist</text:span><text:span text:style-name="T163">ing</text:span><text:span text:style-name="T152"> in this </text:span><text:span text:style-name="T159">narrow </text:span><text:span text:style-name="T152">strip, connects my residence </text:span><text:span text:style-name="T162">to</text:span><text:span text:style-name="T152"> the panchayath road</text:span><text:span text:style-name="T149">.</text:span><text:span text:style-name="T348"> </text:span><text:span text:style-name="T362">My predecessor</text:span><text:span text:style-name="T518">s</text:span><text:span text:style-name="T362"> </text:span><text:span text:style-name="T517">were </text:span><text:span text:style-name="T524">also </text:span><text:span text:style-name="T375">using</text:span><text:span text:style-name="T362"> </text:span><text:span text:style-name="T479">t</text:span><text:span text:style-name="T480">his narrow strip </text:span><text:span text:style-name="T483">as an access road to</text:span><text:span text:style-name="T481"> their residence</text:span><text:span text:style-name="T358">, </text:span><text:span text:style-name="T360">copy of </text:span><text:span text:style-name="T362">my </text:span><text:span text:style-name="T339">prior deed </text:span><text:span text:style-name="T521">no. 1171/08, </text:span><text:span text:style-name="T359">dated 19.04.2008 </text:span><text:span text:style-name="T339">is </text:span><text:span text:style-name="T177">produced her</text:span><text:span text:style-name="T178">e</text:span><text:span text:style-name="T177">with and marked as </text:span><text:span text:style-name="T166">Exhibit R-</text:span><text:span text:style-name="T174">2</text:span><text:span text:style-name="T339">.</text:span><text:span text:style-name="T337"> </text:span><text:span text:style-name="T378">A</text:span><text:span text:style-name="T362">dditionally</text:span><text:span text:style-name="T330"> </text:span><text:span text:style-name="T525">neighbor </text:span><text:span text:style-name="T330">Vijayan Kalappurakkal </text:span><text:span text:style-name="T525">is also using this 12-foot-wide road to access their residence from the panchayath road, his predecessors </text:span><text:span text:style-name="T366">ha</text:span><text:span text:style-name="T378">ve</text:span><text:span text:style-name="T366"> </text:span><text:span text:style-name="T340">acquired</text:span><text:span text:style-name="T330"> </text:span><text:span text:style-name="T488">written right of access on this</text:span><text:span text:style-name="T330"> road </text:span><text:span text:style-name="T366">from my predecessor </text:span><text:span text:style-name="T525">and t</text:span><text:span text:style-name="T375">he </text:span><text:span text:style-name="T486">earliest references of this </text:span><text:span text:style-name="T487">road</text:span><text:span text:style-name="T368"> </text:span><text:span text:style-name="T375">as “12-foot-wide road” is seen</text:span><text:span text:style-name="T329"> </text:span><text:span text:style-name="T355">in the p</text:span><text:span text:style-name="T329">roperty sale deeds</text:span><text:span text:style-name="T375"> </text:span><text:span text:style-name="T329">of</text:span><text:span text:style-name="T312"> </text:span><text:span text:style-name="T313">the </text:span><text:span text:style-name="T314">neighbors </text:span><text:span text:style-name="T315">at its eastern border, registered in the year 2013.</text:span><text:span text:style-name="T312"> </text:span><text:span text:style-name="T250">C</text:span><text:span text:style-name="T316">opy of </text:span><text:span text:style-name="T317">neighbors</text:span><text:span text:style-name="T316"> </text:span><text:span text:style-name="T221">sale deed</text:span><text:span text:style-name="T250">s</text:span><text:span text:style-name="T221"> no. 634/2022, no. 425/2019, no. 1351/2013, no. 482/2013, </text:span><text:span text:style-name="T243">and </text:span><text:span text:style-name="T238">no. </text:span><text:span text:style-name="T221">1352/</text:span><text:span text:style-name="T301">20</text:span><text:span text:style-name="T221">13</text:span><text:span text:style-name="T166"> is produced herewith and as Exhibit R-</text:span><text:span text:style-name="T185">3</text:span><text:span text:style-name="T329">. </text:span><text:span text:style-name="T526">When </text:span><text:span text:style-name="T361">I started house construction </text:span><text:span text:style-name="T364">in October 2020, </text:span><text:span text:style-name="T489">20 months </text:span><text:span text:style-name="T479">since the purchase of </text:span><text:span text:style-name="T489">my </text:span><text:span text:style-name="T479">property</text:span><text:span text:style-name="T490">, </text:span><text:span text:style-name="T492">p</text:span><text:span text:style-name="T491">laintiff </text:span><text:span text:style-name="T493">approached me</text:span><text:span text:style-name="T332"> </text:span><text:span text:style-name="T380">with an interest to get</text:span><text:span text:style-name="T197"> </text:span><text:span text:style-name="T332">written right of access on </text:span><text:span text:style-name="T380">my </text:span><text:span text:style-name="T363">“12-foot-wide” </text:span><text:span text:style-name="T332">private road. </text:span><text:span text:style-name="T381">Plaintiff had a plan</text:span><text:span text:style-name="T318"> of converting the entire road-facing frontage of his land into a larger residential plot provided he can use </text:span><text:span text:style-name="T325">my</text:span><text:span text:style-name="T320"> </text:span><text:span text:style-name="T318">private road to access the </text:span><text:span text:style-name="T322">s</text:span><text:span text:style-name="T318">outhern portion of his property.</text:span><text:span text:style-name="T361"> </text:span><text:span text:style-name="T516">But p</text:span><text:span text:style-name="T350">l</text:span><text:span text:style-name="T349">aintiff </text:span><text:span text:style-name="T378">was </text:span><text:span text:style-name="T516">unwilling to offer any monetary compensation in return</text:span><text:span text:style-name="T380">, </text:span><text:span text:style-name="T378">instead </text:span><text:span text:style-name="T518">he </text:span><text:span text:style-name="T516">offered</text:span><text:span text:style-name="T372"> </text:span><text:span text:style-name="T376">either </text:span><text:span text:style-name="T368">space for making a well for more water availability or </text:span><text:span text:style-name="T378">2 feet </text:span><text:span text:style-name="T380">space </text:span><text:span text:style-name="T378">next to </text:span><text:span text:style-name="T381">my</text:span><text:span text:style-name="T378"> road to make it 14 feet </text:span><text:span text:style-name="T380">wide</text:span><text:span text:style-name="T368">. Seeing no </text:span><text:soft-page-break/><text:span text:style-name="T368">positive </text:span><text:span text:style-name="T372">response from my side</text:span><text:span text:style-name="T368"> plaintiff </text:span><text:span text:style-name="T2">leveraged his status as a former serviceman, presumed </text:span><text:span text:style-name="T325">my</text:span><text:span text:style-name="T2"> vulnerability due to </text:span><text:span text:style-name="T325">my</text:span><text:span text:style-name="T2"> husband being a foreign national and </text:span><text:span text:style-name="T325">my</text:span><text:span text:style-name="T318">self</text:span><text:span text:style-name="T2"> being a woman,</text:span><text:span text:style-name="T368"> </text:span><text:span text:style-name="T491">threatened </text:span><text:span text:style-name="T494">me</text:span><text:span text:style-name="T491"> to block </text:span><text:span text:style-name="T508">the</text:span><text:span text:style-name="T491"> </text:span><text:span text:style-name="T508">sole access</text:span><text:span text:style-name="T494"> </text:span><text:span text:style-name="T491">road unless </text:span><text:span text:style-name="T494">his </text:span><text:span text:style-name="T491">demand</text:span><text:span text:style-name="T495">s</text:span><text:span text:style-name="T491"> </text:span><text:span text:style-name="T495">were met</text:span><text:span text:style-name="T197">. </text:span><text:span text:style-name="T2">Subsequently </text:span><text:span text:style-name="T345">p</text:span><text:span text:style-name="T197">laintiff encroached </text:span><text:span text:style-name="T349">upon</text:span><text:span text:style-name="T197"> </text:span><text:span text:style-name="T325">my</text:span><text:span text:style-name="T197"> </text:span><text:span text:style-name="T340">property</text:span><text:span text:style-name="T197"> and installed </text:span><text:span text:style-name="T352">one</text:span><text:span text:style-name="T349"> </text:span><text:span text:style-name="T343">foot square size </text:span><text:span text:style-name="T197">rectangular concrete pillar ½ foot </text:span><text:span text:style-name="T343">projecting </text:span><text:span text:style-name="T197">in</text:span><text:span text:style-name="T343">to</text:span><text:span text:style-name="T197"> the roadway purporting to mark his </text:span><text:span text:style-name="T320">eastern</text:span><text:span text:style-name="T197"> boundary,</text:span><text:span text:style-name="T325"> </text:span><text:span text:style-name="T197">thereby blocking the </text:span><text:span text:style-name="T198">entire</text:span><text:span text:style-name="T197"> western bell-mouth of the private road </text:span><text:span text:style-name="T527">and</text:span><text:span text:style-name="T197"> </text:span><text:span text:style-name="T325">making vehicle entry impossible. </text:span><text:span text:style-name="T380">S</text:span><text:span text:style-name="T370">ubsequently</text:span><text:span text:style-name="T333"> </text:span><text:span text:style-name="T380">plaintiff</text:span><text:span text:style-name="T337"> </text:span><text:span text:style-name="T333">demanded written right of access on my road in exchange of unblocking the </text:span><text:span text:style-name="T380">road </text:span><text:span text:style-name="T353">bell-mouth</text:span><text:span text:style-name="T197">. </text:span><text:span text:style-name="T221">Photographs of concrete pillar are </text:span><text:span text:style-name="T166">produced herewith and marked as Exhibit R-</text:span><text:span text:style-name="T178">4</text:span><text:span text:style-name="T197">. </text:span><text:span text:style-name="T325">T</text:span><text:span text:style-name="T318">ogether with</text:span><text:span text:style-name="T199"> the </text:span><text:span text:style-name="T526">neighbor</text:span><text:span text:style-name="T199">, </text:span><text:span text:style-name="T333">S</text:span><text:span text:style-name="T199">hri Vijayan Kalappurakkal, </text:span><text:span text:style-name="T325">I filed </text:span><text:span text:style-name="T199">complain</text:span><text:span text:style-name="T325">t with the</text:span><text:span text:style-name="T199"> Panchayath secretary on 30.10.2020, </text:span><text:span text:style-name="T219">copy of the complaint is </text:span><text:span text:style-name="T166">produced herewith and marked as Exhibit R-</text:span><text:span text:style-name="T179">5</text:span><text:span text:style-name="T197">.</text:span><text:span text:style-name="T199"> </text:span><text:span text:style-name="T518">I complained to the </text:span><text:span text:style-name="T379">V</text:span><text:span text:style-name="T199">illage Officer</text:span><text:span text:style-name="T518"> with request to evict the encroachment, Village Officer </text:span><text:span text:style-name="T379">reported border dispute to Tahsildar </text:span><text:span text:style-name="T356">on </text:span><text:span text:style-name="T199">11.1</text:span><text:span text:style-name="T219">2.2020</text:span><text:span text:style-name="T280"> </text:span><text:span text:style-name="T346">recommending Taluk survey to resolve</text:span><text:span text:style-name="T199"> boundary dispute, </text:span><text:span text:style-name="T219">copy of </text:span><text:span text:style-name="T264">Village Officer’s report </text:span><text:span text:style-name="T219">is</text:span><text:span text:style-name="T167"> produced</text:span><text:span text:style-name="T199"> </text:span><text:span text:style-name="T166">herewith and marked as Exhibit R-</text:span><text:span text:style-name="T179">6.</text:span><text:span text:style-name="T219"> </text:span><text:span text:style-name="T249">Subsequently </text:span><text:span text:style-name="T198">Taluk surveyor</text:span><text:span text:style-name="T340"> </text:span><text:span text:style-name="T356">issued survey notice </text:span><text:span text:style-name="T519">and</text:span><text:span text:style-name="T356"> </text:span><text:span text:style-name="T379">visited the site </text:span><text:span text:style-name="T366">on </text:span><text:span text:style-name="T200">20.02.2021. </text:span><text:span text:style-name="T519">Since</text:span><text:span text:style-name="T261"> </text:span><text:span text:style-name="T393">12 feet width of </text:span><text:span text:style-name="T394">the</text:span><text:span text:style-name="T393"> private road was</text:span><text:span text:style-name="T496"> undisputed at that time </text:span><text:span text:style-name="T497">by </text:span><text:span text:style-name="T509">the </text:span><text:span text:style-name="T497">plaintiff </text:span><text:span text:style-name="T146">and </text:span><text:span text:style-name="T161">neighbor </text:span><text:span text:style-name="T146">Vijayan Kalappurakkal has </text:span><text:span text:style-name="T160">written </text:span><text:span text:style-name="T146">right of access on the 12-foot-wide private road,</text:span><text:span text:style-name="T147"> </text:span><text:span text:style-name="T140">Exhibit R-</text:span><text:span text:style-name="T141">3,</text:span><text:span text:style-name="T59"> </text:span><text:span text:style-name="T77">Taluk Su</text:span><text:span text:style-name="T119">r</text:span><text:span text:style-name="T77">veyor</text:span><text:span text:style-name="T74"> </text:span><text:span text:style-name="T75">restored </text:span><text:span text:style-name="T76">the </text:span><text:span text:style-name="T75">12 feet width of </text:span><text:span text:style-name="T77">the</text:span><text:span text:style-name="T75"> road</text:span><text:span text:style-name="T78"> </text:span><text:span text:style-name="T75">by cutting away</text:span><text:span text:style-name="T79"> </text:span><text:span text:style-name="T80">half</text:span><text:span text:style-name="T81"> of the concrete pillar </text:span><text:span text:style-name="T111">from the roadway</text:span><text:span text:style-name="T81">.</text:span><text:span text:style-name="T59"> </text:span><text:span text:style-name="T376">B</text:span><text:span text:style-name="T353">ut</text:span><text:span text:style-name="T334"> </text:span><text:span text:style-name="T498">bell-mouth of the road was not restored as </text:span><text:span text:style-name="T146">Vijayan Kalappurakkal’</text:span><text:span text:style-name="T160">s </text:span><text:span text:style-name="T334">sale deed </text:span><text:span text:style-name="T338">doesn’t</text:span><text:span text:style-name="T334"> explicitly mention the presence of road bell-mouth </text:span><text:span text:style-name="T523">and </text:span><text:span text:style-name="T496">plaintiff raised </text:span><text:span text:style-name="T497">claim </text:span><text:span text:style-name="T496">on </text:span><text:span text:style-name="T497">the bell-mouth</text:span><text:span text:style-name="T374"> </text:span><text:span text:style-name="T373">are</text:span><text:span text:style-name="T374">a</text:span><text:span text:style-name="T198">. </text:span><text:span text:style-name="T351">Copy of the survey notice and p</text:span><text:span text:style-name="T221">hotographs of </text:span><text:span text:style-name="T204">Taluk surveyor removing </text:span><text:span text:style-name="T227">encroachment in the roadway by cutting </text:span><text:span text:style-name="T221">concrete pillar </text:span><text:span text:style-name="T261">in the presence of plaintiff </text:span><text:span text:style-name="T262">on 20.02.2021 </text:span><text:span text:style-name="T204">is</text:span><text:span text:style-name="T166"> produced herewith and marked as Exhibit R-</text:span><text:span text:style-name="T184">7</text:span><text:span text:style-name="T197">.</text:span><text:span text:style-name="T198"> </text:span><text:span text:style-name="T200">Taluk </text:span><text:span text:style-name="T499">surveyor </text:span><text:span text:style-name="T482">refused to</text:span><text:span text:style-name="T500"> </text:span><text:span text:style-name="T501">conduct </text:span><text:span text:style-name="T500">survey </text:span><text:span text:style-name="T502">to</text:span><text:span text:style-name="T503"> restore my 63 cents</text:span><text:span text:style-name="T500"> </text:span><text:span text:style-name="T504">and </text:span><text:span text:style-name="T503">evict encroachment </text:span><text:span text:style-name="T504">in the bell-mouth </text:span><text:span text:style-name="T501">based on my sale deed</text:span><text:span text:style-name="T349">,</text:span><text:span text:style-name="T379"> </text:span><text:span text:style-name="T342">citing </text:span><text:span text:style-name="T321">the </text:span><text:span text:style-name="T342">need to update </text:span><text:span text:style-name="T321">subdivision number</text:span><text:span text:style-name="T341">s</text:span><text:span text:style-name="T321"> of </text:span><text:span text:style-name="T382">5 </text:span><text:span text:style-name="T344">adjacent</text:span><text:span text:style-name="T323"> properties including that of </text:span><text:span text:style-name="T334">mine,</text:span><text:span text:style-name="T323"> </text:span><text:span text:style-name="T341">prior to survey</text:span><text:span text:style-name="T523">ing</text:span><text:span text:style-name="T341"> </text:span><text:span text:style-name="T347">my land</text:span><text:span text:style-name="T354">.</text:span><text:span text:style-name="T323"> </text:span><text:span text:style-name="T382">H</text:span><text:span text:style-name="T341">ence encroachment on the </text:span><text:span text:style-name="T347">road </text:span><text:span text:style-name="T341">bell-mouth </text:span><text:span text:style-name="T369">remained</text:span><text:span text:style-name="T341"> as suc</text:span><text:span text:style-name="T347">h</text:span><text:span text:style-name="T199">. </text:span><text:span text:style-name="T321">Taluk surveyor </text:span><text:span text:style-name="T324">received application to update subdivision numbers of 5 properties but </text:span><text:span text:style-name="T336">dragged </text:span><text:soft-page-break/><text:span text:style-name="T374">the process</text:span><text:span text:style-name="T336"> too long and later submitted a revised survey sketch </text:span><text:span text:style-name="T527">by end of</text:span><text:span text:style-name="T367"> 2023</text:span><text:span text:style-name="T336"> without surveying my property. Based on my complaint</text:span><text:span text:style-name="T367">s</text:span><text:span text:style-name="T336"> about the serious errors in the revised sketch the Tahsildar ordered </text:span><text:span text:style-name="T523">another </text:span><text:span text:style-name="T367">surveyor to </text:span><text:span text:style-name="T382">resolve</text:span><text:span text:style-name="T367"> the issue</text:span><text:span text:style-name="T336"> </text:span><text:span text:style-name="T382">but</text:span><text:span text:style-name="T336"> survey is pending as my property is involved in this civil suit. </text:span><text:span text:style-name="T222">Copy of </text:span><text:span text:style-name="T297">the</text:span><text:span text:style-name="T222"> complaint </text:span><text:span text:style-name="T262">submitted </text:span><text:span text:style-name="T281">to Tahsildar </text:span><text:span text:style-name="T222">and </text:span><text:span text:style-name="T290">current state of the </text:span><text:span text:style-name="T297">survey </text:span><text:span text:style-name="T290">proceedings with the survey department </text:span><text:span text:style-name="T175">is produced here with and marked as </text:span><text:span text:style-name="T166">Exhibit R-</text:span><text:span text:style-name="T179">8</text:span><text:span text:style-name="T169">.</text:span><text:span text:style-name="T254"> </text:span><text:span text:style-name="T256">Meanwhile </text:span><text:span text:style-name="T270">even if </text:span><text:span text:style-name="T269">plaintiff could successfully block eviction of encroachment in </text:span><text:span text:style-name="T281">road </text:span><text:span text:style-name="T269">bell-mouth </text:span><text:span text:style-name="T254">vehicles</text:span><text:span text:style-name="T251"> </text:span><text:span text:style-name="T282">began to turn into the road </text:span><text:span text:style-name="T301">since</text:span><text:span text:style-name="T256"> the surveyor removed </text:span><text:span text:style-name="T290">half of the </text:span><text:span text:style-name="T256">concrete pillar </text:span><text:span text:style-name="T282">from </text:span><text:span text:style-name="T267">the </text:span><text:span text:style-name="T263">roadway </text:span><text:span text:style-name="T297">on 20.02.2021</text:span><text:span text:style-name="T263">.</text:span><text:span text:style-name="T256"> </text:span><text:span text:style-name="T290">U</text:span><text:span text:style-name="T395">nhappy about </text:span><text:span text:style-name="T447">being </text:span><text:span text:style-name="T395">u</text:span><text:span text:style-name="T396">nsuccessful in completely blocking the vehicle entry</text:span><text:span text:style-name="T505"> </text:span><text:span text:style-name="T506">the </text:span><text:span text:style-name="T491">plaintiff </text:span><text:span text:style-name="T507">looked for means to </text:span><text:span text:style-name="T506">further obstruct the traffic</text:span><text:span text:style-name="T507">.</text:span><text:span text:style-name="T365"> </text:span><text:span text:style-name="T520">He</text:span><text:span text:style-name="T365"> </text:span><text:span text:style-name="T516">proceeded with </text:span><text:span text:style-name="T198">construct</text:span><text:span text:style-name="T516">ion of</text:span><text:span text:style-name="T198"> </text:span><text:span text:style-name="T377">a </text:span><text:span text:style-name="T198">black stone kayyala in </text:span><text:span text:style-name="T377">the</text:span><text:span text:style-name="T198"> </text:span><text:span text:style-name="T522">encroached </text:span><text:span text:style-name="T357">bell-mouth area</text:span><text:span text:style-name="T520"> </text:span><text:span text:style-name="T198">merg</text:span><text:span text:style-name="T520">ing</text:span><text:span text:style-name="T198"> the concrete pillar with </text:span><text:span text:style-name="T520">it</text:span><text:span text:style-name="T198">,</text:span><text:span text:style-name="T203"> </text:span><text:span text:style-name="T282">then </text:span><text:span text:style-name="T254">built</text:span><text:span text:style-name="T198"> a</text:span><text:span text:style-name="T341">n unauthorized</text:span><text:span text:style-name="T198"> building</text:span><text:span text:style-name="T335"> </text:span><text:span text:style-name="T338">a</text:span><text:span text:style-name="T335">top</text:span><text:span text:style-name="T201"> </text:span><text:span text:style-name="T270">keeping its sharp corner </text:span><text:span text:style-name="T282">protruding</text:span><text:span text:style-name="T270"> in</text:span><text:span text:style-name="T283">to</text:span><text:span text:style-name="T270"> the road junction </text:span><text:span text:style-name="T301">that </text:span><text:span text:style-name="T270">damag</text:span><text:span text:style-name="T301">es</text:span><text:span text:style-name="T270"> car</text:span><text:span text:style-name="T271">s</text:span><text:span text:style-name="T270"> tur</text:span><text:span text:style-name="T271">n</text:span><text:span text:style-name="T270">ing into </text:span><text:span text:style-name="T283">the</text:span><text:span text:style-name="T270"> private road.</text:span><text:span text:style-name="T198"> </text:span><text:span text:style-name="T383">S</text:span><text:span text:style-name="T198">ubsequently </text:span><text:span text:style-name="T383">he </text:span><text:span text:style-name="T198">rented </text:span><text:span text:style-name="T383">this building</text:span><text:span text:style-name="T198"> out for commercial purposes </text:span><text:span text:style-name="T335">in</text:span><text:span text:style-name="T321"> 2021</text:span><text:span text:style-name="T198">. </text:span><text:span text:style-name="T223">P</text:span><text:span text:style-name="T221">hotograph of </text:span><text:span text:style-name="T203">the black stone kayyala </text:span><text:span text:style-name="T223">with</text:span><text:span text:style-name="T203"> the </text:span><text:span text:style-name="T211">integrated </text:span><text:span text:style-name="T203">concrete pillar, </text:span><text:span text:style-name="T223">and building atop</text:span><text:span text:style-name="T203"> </text:span><text:span text:style-name="T223">are</text:span><text:span text:style-name="T166"> produced herewith and marked as Exhibit R-</text:span><text:span text:style-name="T179">9</text:span><text:span text:style-name="T170">.</text:span><text:span text:style-name="T290"> Tahsildar or panchayath </text:span><text:span text:style-name="T291">authorities did not take any action on</text:span><text:span text:style-name="T290"> the complaints about this illegal construction. </text:span><text:span text:style-name="T204">Acting upon the public </text:span><text:span text:style-name="T400">complaints about the </text:span><text:span text:style-name="T392">plaintiff’s </text:span><text:span text:style-name="T400">illegal shop building</text:span><text:span text:style-name="T257"> </text:span><text:span text:style-name="T204">posing risks of accidents </text:span><text:span text:style-name="T252">by blocking views </text:span><text:span text:style-name="T204">and causing damage to vehicles </text:span><text:span text:style-name="T252">with its sharp corners</text:span><text:span text:style-name="T204">, </text:span><text:span text:style-name="T398">S</text:span><text:span text:style-name="T390">ub-</text:span><text:span text:style-name="T441">C</text:span><text:span text:style-name="T390">ollector </text:span><text:span text:style-name="T399">initiated an official</text:span><text:span text:style-name="T390"> </text:span><text:span text:style-name="T399">e</text:span><text:span text:style-name="T390">nquiry</text:span><text:span text:style-name="T227"> </text:span><text:span text:style-name="T278">into the matter</text:span><text:span text:style-name="T227">. </text:span><text:span text:style-name="T252">Following the direction of Sub-</text:span><text:span text:style-name="T288">C</text:span><text:span text:style-name="T252">ollector</text:span><text:span text:style-name="T227"> </text:span><text:span text:style-name="T267">the </text:span><text:span text:style-name="T227">Panchayath Secretary </text:span><text:span text:style-name="T297">visited the site, </text:span><text:span text:style-name="T227">conducted </text:span><text:span text:style-name="T265">two </text:span><text:span text:style-name="T227">hearing</text:span><text:span text:style-name="T265">s</text:span><text:span text:style-name="T227"> and </text:span><text:span text:style-name="T265">subsequently </text:span><text:span text:style-name="T252">S</text:span><text:span text:style-name="T227">ub-</text:span><text:span text:style-name="T288">C</text:span><text:span text:style-name="T227">ollector conducted </text:span><text:span text:style-name="T278">one</text:span><text:span text:style-name="T265"> </text:span><text:span text:style-name="T227">hearing on 08.02.2024. </text:span><text:span text:style-name="T244">In these hearings </text:span><text:span text:style-name="T252">even if </text:span><text:span text:style-name="T244">the</text:span><text:span text:style-name="T227"> plaintiff </text:span><text:span text:style-name="T244">acknowledged the historical existence of “12-foot-wide” private road with bell-mouth </text:span><text:span text:style-name="T252">he</text:span><text:span text:style-name="T244"> </text:span><text:span text:style-name="T279">strategically</text:span><text:span text:style-name="T252"> </text:span><text:span text:style-name="T244">raised </text:span><text:span text:style-name="T428">claim o</text:span><text:span text:style-name="T429">ver</text:span><text:span text:style-name="T428"> </text:span><text:span text:style-name="T402">2 feet</text:span><text:span text:style-name="T245"> </text:span><text:span text:style-name="T244">of </text:span><text:span text:style-name="T248">my</text:span><text:span text:style-name="T244"> road </text:span><text:span text:style-name="T245">before Panchayath secretary,</text:span><text:span text:style-name="T265"> </text:span><text:span text:style-name="T266">and</text:span><text:span text:style-name="T397"> </text:span><text:span text:style-name="T428">raised claim o</text:span><text:span text:style-name="T397">ver</text:span><text:span text:style-name="T428"> </text:span><text:span text:style-name="T402">4 feet</text:span><text:span text:style-name="T245"> </text:span><text:span text:style-name="T244">of </text:span><text:span text:style-name="T248">my</text:span><text:span text:style-name="T244"> road </text:span><text:span text:style-name="T245">before </text:span><text:span text:style-name="T252">S</text:span><text:span text:style-name="T245">ub-</text:span><text:span text:style-name="T288">C</text:span><text:span text:style-name="T245">ollector, </text:span><text:span text:style-name="T452">but did not raise any encroachment allegations on </text:span><text:span text:style-name="T456">me</text:span><text:span text:style-name="T244">. </text:span><text:span text:style-name="T265">Then, </text:span><text:span text:style-name="T401">before both officers,</text:span><text:span text:style-name="T397"> he </text:span><text:span text:style-name="T449">used his claim as a negotiation tool and </text:span><text:span text:style-name="T401">expressed</text:span><text:span text:style-name="T390"> his willingness</text:span><text:span text:style-name="T401"> </text:span><text:span text:style-name="T390">to </text:span><text:span text:style-name="T402">free up</text:span><text:span text:style-name="T390"> the </text:span><text:span text:style-name="T402">road </text:span><text:span text:style-name="T390">bell-mouth </text:span><text:span text:style-name="T402">in exchange of</text:span><text:span text:style-name="T390"> written right of access on my private road</text:span><text:span text:style-name="T227">. The Panchayath Secretary, who was present at the hearing held at the Sub-Collector’s office on 08.02.2024, confirmed that two hearings </text:span><text:soft-page-break/><text:span text:style-name="T227">had previously been conducted at his office. In both hearings, the plaintiff had clearly conveyed his readiness to unblock the road’s bell-mouth </text:span><text:span text:style-name="T279">provided he gets</text:span><text:span text:style-name="T227"> written right </text:span><text:span text:style-name="T302">of</text:span><text:span text:style-name="T227"> access </text:span><text:span text:style-name="T302">on </text:span><text:span text:style-name="T227">my private road. </text:span><text:span text:style-name="T292">Panchayath secretary also stated that plaintiff’s building is illegal and violating building rules. </text:span><text:span text:style-name="T227">Copy of the hearing notes of hearing conducted in the offices of Panchayath Secretary and </text:span><text:span text:style-name="T266">S</text:span><text:span text:style-name="T227">ub-</text:span><text:span text:style-name="T288">C</text:span><text:span text:style-name="T227">ollector are</text:span><text:span text:style-name="T180"> produced here with and marked as Exhibit R-</text:span><text:span text:style-name="T182">10</text:span><text:span text:style-name="T180">.</text:span><text:span text:style-name="T247"> </text:span><text:span text:style-name="T227">O</text:span><text:span text:style-name="T205">n 29.06.2024, </text:span><text:span text:style-name="T204">the </text:span><text:span text:style-name="T253">S</text:span><text:span text:style-name="T204">ub-</text:span><text:span text:style-name="T288">C</text:span><text:span text:style-name="T204">ollector ordered Panchayath Secretary to take action against the illegal construction, copy of the </text:span><text:span text:style-name="T253">S</text:span><text:span text:style-name="T204">ub-</text:span><text:span text:style-name="T288">C</text:span><text:span text:style-name="T204">ollector’s order is </text:span><text:span text:style-name="T168">produced here with and marked as </text:span><text:span text:style-name="T166">Exhibit R-</text:span><text:span text:style-name="T179">1</text:span><text:span text:style-name="T182">1</text:span><text:span text:style-name="T168">.</text:span><text:span text:style-name="T204"> </text:span><text:span text:style-name="T205">Followed by this the </text:span><text:span text:style-name="T403">Panchayath Secretary issued demolition notice</text:span><text:span text:style-name="T450">s</text:span><text:span text:style-name="T403"> to the </text:span><text:span text:style-name="T401">p</text:span><text:span text:style-name="T403">laintiff on 31.07.2024, </text:span><text:span text:style-name="T450">15.11.2024 and on 15.03.2025</text:span><text:span text:style-name="T205"> </text:span><text:span text:style-name="T297">and </text:span><text:span text:style-name="T205">copy of the demolition notice </text:span><text:span text:style-name="T295">issued on 15.03.2025 </text:span><text:span text:style-name="T205">is</text:span><text:span text:style-name="T171"> produced here with and marked as </text:span><text:span text:style-name="T166">Exhibit R-</text:span><text:span text:style-name="T176">1</text:span><text:span text:style-name="T182">2</text:span><text:span text:style-name="T171">.</text:span><text:span text:style-name="T205"> </text:span><text:span text:style-name="T403">Plaintiff approached the honorable High Court</text:span><text:span text:style-name="T205"> on 29.08.2024 against the </text:span><text:span text:style-name="T253">S</text:span><text:span text:style-name="T205">ub-</text:span><text:span text:style-name="T288">C</text:span><text:span text:style-name="T205">ollector’s order with writ W.P (</text:span><text:span text:style-name="T224">C</text:span><text:span text:style-name="T205">)</text:span><text:span text:style-name="T224">n</text:span><text:span text:style-name="T205">o: 30532/2024 and on 06.09.2024 it was dismissed as not pressed. </text:span><text:span text:style-name="T171"><text:s/></text:span><text:span text:style-name="T205">A copy of the plaint filed in this writ petition </text:span><text:span text:style-name="T206">and the judgment are</text:span><text:span text:style-name="T171"> produced herewith and marked as Exhibit R-</text:span><text:span text:style-name="T169">1</text:span><text:span text:style-name="T182">3</text:span><text:span text:style-name="T205">. </text:span><text:span text:style-name="T206">In the mean </text:span><text:span text:style-name="T239">time plaintiff illegally excavat</text:span><text:span text:style-name="T293">ed</text:span><text:span text:style-name="T239"> soil close to my house</text:span><text:span text:style-name="T293"> </text:span><text:span text:style-name="T302">on hillside </text:span><text:span text:style-name="T294">and</text:span><text:span text:style-name="T239"> destroyed lateral support of the ground on which my house is standing, </text:span><text:span text:style-name="T240">hence</text:span><text:span text:style-name="T239"> </text:span><text:span text:style-name="T206">the District Collector and Chairperson of Disaster Management </text:span><text:span text:style-name="T207">Authority issued an order on 05.12.2024 </text:span><text:span text:style-name="T228">directing</text:span><text:span text:style-name="T207"> the </text:span><text:span text:style-name="T233">p</text:span><text:span text:style-name="T207">laintiff to </text:span><text:span text:style-name="T208">construct</text:span><text:span text:style-name="T207"> retaining wall on </text:span><text:span text:style-name="T239">the border</text:span><text:span text:style-name="T207"> </text:span><text:span text:style-name="T233">to </text:span><text:span text:style-name="T246">secure my life and property</text:span><text:span text:style-name="T233">.</text:span><text:span text:style-name="T207"> Copy of the District Collector’s order is</text:span><text:span text:style-name="T172"> produced herewith and marked as Exhibit R-</text:span><text:span text:style-name="T169">1</text:span><text:span text:style-name="T182">4</text:span><text:span text:style-name="T172">.</text:span><text:span text:style-name="T207"> </text:span><text:span text:style-name="T234">Facing legal proceedings from </text:span><text:span text:style-name="T253">S</text:span><text:span text:style-name="T234">ub-</text:span><text:span text:style-name="T288">C</text:span><text:span text:style-name="T234">ollector and District Collector</text:span><text:span text:style-name="T209">, </text:span><text:span text:style-name="T211">t</text:span><text:span text:style-name="T209">he </text:span><text:span text:style-name="T404">only course of action left </text:span><text:span text:style-name="T405">with the</text:span><text:span text:style-name="T404"> </text:span><text:span text:style-name="T406">plaintiff</text:span><text:span text:style-name="T404"> was to </text:span><text:span text:style-name="T407">induce </text:span><text:span text:style-name="T404">delay by instituting a </text:span><text:span text:style-name="T405">s</text:span><text:span text:style-name="T404">uit against the </text:span><text:span text:style-name="T408">defendants</text:span><text:span text:style-name="T212"> and</text:span><text:span text:style-name="T209"> </text:span><text:span text:style-name="T210">on 05.12.2024 </text:span><text:span text:style-name="T209">plaintiff </text:span><text:span text:style-name="T5">initiated proceedings against the defendants before the Munsif Court, Adimaly, submitting an affidavit containing numerous falsehoods. </text:span><text:span text:style-name="T12">S</text:span><text:span text:style-name="T5">ubsequently </text:span><text:span text:style-name="T100">in the early morning hours of</text:span><text:span text:style-name="T5"> </text:span><text:span text:style-name="T100">advocate commissioner’</text:span><text:span text:style-name="T120">s site visit day</text:span><text:span text:style-name="T100">, </text:span><text:span text:style-name="T5">06.12.2024, </text:span><text:span text:style-name="T12">plaintiff</text:span><text:span text:style-name="T5"> encroached into </text:span><text:span text:style-name="T43">my </text:span><text:span text:style-name="T6">1</text:span><text:span text:style-name="T5">2-foot-wide </text:span><text:span text:style-name="T6">private</text:span><text:span text:style-name="T5"> road, </text:span><text:span text:style-name="T404">installed a 4 feet square pipe structure </text:span><text:span text:style-name="T407">in</text:span><text:span text:style-name="T404"> the </text:span><text:span text:style-name="T407">north</text:span><text:span text:style-name="T404">west</text:span><text:span text:style-name="T407">ern</text:span><text:span text:style-name="T404"> </text:span><text:span text:style-name="T407">corner</text:span><text:span text:style-name="T404"> of the road </text:span><text:span text:style-name="T6">without </text:span><text:span text:style-name="T43">my</text:span><text:span text:style-name="T6"> consent or knowledge, </text:span><text:span text:style-name="T5">to unlawfully claim 4 feet of the road and to influence the commissioner’s report to secure an injunction and there by induce further delay in the current suit. </text:span><text:span text:style-name="T6">A copy of the</text:span><text:span text:style-name="T125"> </text:span><text:span text:style-name="T409">compla</text:span><text:span text:style-name="T410">int filed </text:span><text:span text:style-name="T409">about th</text:span><text:span text:style-name="T411">is incident</text:span><text:span text:style-name="T37"> with </text:span><text:soft-page-break/><text:span text:style-name="T37">Panchayath secretary and </text:span><text:span text:style-name="T56">S</text:span><text:span text:style-name="T45">ub-</text:span><text:span text:style-name="T83">C</text:span><text:span text:style-name="T45">ollector on 06.12.2024</text:span><text:span text:style-name="T125"> is produced herewith and marked as Exhibit R-</text:span><text:span text:style-name="T126">1</text:span><text:span text:style-name="T133">5</text:span><text:span text:style-name="T6">. </text:span><text:span text:style-name="T12">Subsequently on</text:span><text:span text:style-name="T8"> 19.02.2025 </text:span><text:span text:style-name="T6">the plaintiff approached the Honorable High Court with a writ petition W.P.(C) </text:span><text:span text:style-name="T47">n</text:span><text:span text:style-name="T6">o. 6953 of 2025, seeking to defer the execution of the </text:span><text:span text:style-name="T7">District </text:span><text:span text:style-name="T6">Collector’s order </text:span><text:span text:style-name="T12">to build retaining wall</text:span><text:span text:style-name="T6">, citing the pendency of </text:span><text:span text:style-name="T112">this suit, </text:span><text:span text:style-name="T6">O.S. 92/2024, before the Munsif Court, Adimaly, </text:span><text:span text:style-name="T12">with the intention to induce further delay in th</text:span><text:span text:style-name="T112">e</text:span><text:span text:style-name="T12"> writ petition</text:span><text:span text:style-name="T6">. A copy of the plaint filed in th</text:span><text:span text:style-name="T112">e</text:span><text:span text:style-name="T6"> writ petition is</text:span><text:span text:style-name="T125"> produced herewith and marked as Exhibit R-</text:span><text:span text:style-name="T126">1</text:span><text:span text:style-name="T133">6</text:span><text:span text:style-name="T6">. </text:span><text:span text:style-name="T9">I respectfully submit that, in view of the circumstances set forth above, the </text:span><text:span text:style-name="T19">plaintiff</text:span><text:span text:style-name="T9"> has approached this Hon</text:span><text:span text:style-name="T56">orab</text:span><text:span text:style-name="T9">le Court with the </text:span><text:span text:style-name="T412">intent to misuse its process as a means to delay the execution of lawful orders issued against his</text:span><text:span text:style-name="T9"> unauthorized construction and illegal soil excavation, and to retaliate against the </text:span><text:span text:style-name="T13">d</text:span><text:span text:style-name="T9">efendant</text:span><text:span text:style-name="T47">s</text:span><text:span text:style-name="T9"> </text:span><text:span text:style-name="T13">1</text:span><text:span text:style-name="T47">&amp;2</text:span><text:span text:style-name="T13"> </text:span><text:span text:style-name="T9">who rightly denied him access through their private road without compensation and to deprive </text:span><text:span text:style-name="T13">them</text:span><text:span text:style-name="T9"> of the full enjoyment of </text:span><text:span text:style-name="T13">their</text:span><text:span text:style-name="T9"> property by </text:span><text:span text:style-name="T23">making</text:span><text:span text:style-name="T9"> the sole vehicular access to </text:span><text:span text:style-name="T13">their</text:span><text:span text:style-name="T9"> residence inaccessible. There is absolutely no cause of action in favor of the </text:span><text:span text:style-name="T40">p</text:span><text:span text:style-name="T9">laintiff and against the </text:span><text:span text:style-name="T40">d</text:span><text:span text:style-name="T9">efendant</text:span><text:span text:style-name="T40">s</text:span><text:span text:style-name="T9">. Furthermore, the </text:span><text:span text:style-name="T38">plaintiff</text:span><text:span text:style-name="T9"> has willfully suppressed material facts and has misrepresented the truth before this Honorable Court in an attempt to mislead the judicial process. <text:s/></text:span></text:p>
        </text:list-item>
        <text:list-item>
          <text:p text:style-name="P15" loext:marker-style-name="T577"><text:span text:style-name="T6">T</text:span><text:span text:style-name="T9">he </text:span><text:span text:style-name="T766">gift deed document presented by the plaintiff along with the plaint is incomplete</text:span><text:span text:style-name="T9"> as </text:span><text:span text:style-name="T14">the</text:span><text:span text:style-name="T9"> document number, </text:span><text:span text:style-name="T14">an important information, is missing from it</text:span><text:span text:style-name="T9">. The sale deed no. 533/78 presented by the plaintiff </text:span><text:span text:style-name="T19">as </text:span><text:span text:style-name="T413">his prior deed </text:span><text:span text:style-name="T412">is incomplete,</text:span><text:span text:style-name="T9"> the last page documenting the description and boundary specifications is missing </text:span><text:span text:style-name="T15">from it</text:span><text:span text:style-name="T9">.</text:span></text:p>
        </text:list-item>
        <text:list-item>
          <text:p text:style-name="P12" loext:marker-style-name="T577"><text:span text:style-name="T58">With respect to the statement in Paragraph 2 </text:span><text:span text:style-name="T87">&amp; 3 </text:span><text:span text:style-name="T58">of the Plaint, the assertion that “</text:span><text:span text:style-name="T767">the </text:span><text:span text:style-name="T768">p</text:span><text:span text:style-name="T767">laintiff obtained exclusive ownership, absolute possession of 78 cents of land on 13.10.1986</text:span><text:span text:style-name="T58">” is contradicting the terms of the </text:span><text:span text:style-name="T40">g</text:span><text:span text:style-name="T58">ift deed, 2218/</text:span><text:span text:style-name="T10">1</text:span><text:span text:style-name="T58">986, </text:span><text:span text:style-name="T10">hence denied as false</text:span><text:span text:style-name="T58">. The terms of the gift deed 2218/1986, produced by the </text:span><text:span text:style-name="T48">p</text:span><text:span text:style-name="T58">laintiff clearly stipulate that </text:span><text:span text:style-name="T391">the </text:span><text:span text:style-name="T392">p</text:span><text:span text:style-name="T391">laintiff was granted immediate and full ownership only over the 50 cents</text:span><text:span text:style-name="T58"> forming the southern portion of the gifted land. The remaining 28 cents, situated on the northern end adjoining the “road”, were to vest in the </text:span><text:span text:style-name="T40">p</text:span><text:span text:style-name="T58">laintiff only </text:span><text:span text:style-name="T391">after the demise of the donor</text:span><text:span text:style-name="T58">, Shri Varkkey Manayakudiyil. “</text:span><text:span text:style-name="T769">Plaintiff is remitting building tax in his name”</text:span><text:span text:style-name="T96"> is </text:span><text:soft-page-break/><text:span text:style-name="T96">misleading, there </text:span><text:span text:style-name="T97">are</text:span><text:span text:style-name="T96"> </text:span><text:span text:style-name="T100">commercial</text:span><text:span text:style-name="T96"> building </text:span><text:span text:style-name="T121">and </text:span><text:span text:style-name="T96">residential building</text:span><text:span text:style-name="T97">s</text:span><text:span text:style-name="T96"> in his land, </text:span><text:span text:style-name="T113">t</text:span><text:span text:style-name="T96">he</text:span><text:span text:style-name="T84"> building numbers 558, 559, 559(1), 559(2) and 559(3) are allocated to the </text:span><text:span text:style-name="T96">residential</text:span><text:span text:style-name="T84"> building </text:span><text:span text:style-name="T97">which</text:span><text:span text:style-name="T96"> is </text:span><text:span text:style-name="T84">rented out for residential purpose</text:span><text:span text:style-name="T96"> and p</text:span><text:span text:style-name="T84">laintiff is paying tax for them. </text:span><text:span text:style-name="T113">Plaintiff’s</text:span><text:span text:style-name="T84"> shop building </text:span><text:span text:style-name="T97">situated at</text:span><text:span text:style-name="T84"> th</text:span><text:span text:style-name="T85">e northeast corner of his</text:span><text:span text:style-name="T84"> property </text:span><text:span text:style-name="T97">is an </text:span><text:span text:style-name="T100">unauthorized</text:span><text:span text:style-name="T84"> </text:span><text:span text:style-name="T97">construction</text:span><text:span text:style-name="T84"> devoid of building number </text:span><text:span text:style-name="T96">and</text:span><text:span text:style-name="T84"> plaintiff is not paying building tax for it, </text:span><text:span text:style-name="T121">and panchayath has initiated demolition proceedings against this buildings,</text:span><text:span text:style-name="T84"> </text:span><text:span text:style-name="T145">Exhibit R-12</text:span><text:span text:style-name="T84">. </text:span><text:span text:style-name="T96">P</text:span><text:span text:style-name="T84">laintiff has secured electricity connection </text:span><text:span text:style-name="T96">in this </text:span><text:span text:style-name="T97">illegal </text:span><text:span text:style-name="T96">building </text:span><text:span text:style-name="T84">as reported by the advocate commissioner and </text:span><text:span text:style-name="T98">it </text:span><text:span text:style-name="T100">i</text:span><text:span text:style-name="T98">s rented out for commercial purpose</text:span><text:span text:style-name="T84">. </text:span><text:span text:style-name="T101">Plaintiff submitted an application to Minister of Local Self governments to get his building regularized, </text:span><text:span text:style-name="T102">in 20.08.2024.</text:span><text:span text:style-name="T101"> </text:span><text:span text:style-name="T102">In response to this application the site inspection report given by </text:span><text:span text:style-name="T101">Panchayath </text:span><text:span text:style-name="T104">on 30.08.24 </text:span><text:span text:style-name="T102">confirms </text:span><text:span text:style-name="T101">that plaintiff’s building is unauthorized, its violating building rules, </text:span><text:span text:style-name="T102">its not keeping 3 meter set off from the Polinjapalam Jathithottam Panchayath road that is listed in the Panchayath Asset Register, public </text:span><text:span text:style-name="T113">complained</text:span><text:span text:style-name="T102"> against this illegal building before Sub-Collector and in the hearing conducted </text:span><text:span text:style-name="T103">at</text:span><text:span text:style-name="T102"> the Sub-Collector’s office it is assessed that the building is illegal </text:span><text:span text:style-name="T103">and violating building rules </text:span><text:span text:style-name="T102">hence Sub-Collector ordered to take </text:span><text:span text:style-name="T103">action </text:span><text:span text:style-name="T102">against this building, </text:span><text:span text:style-name="T105">Panchayath</text:span><text:span text:style-name="T102"> served demolition notice to the plaintiff based on the Sub-Collector’s order, and plaintiff has approached Honorable High Court against this order. </text:span><text:span text:style-name="T103">Co</text:span><text:span text:style-name="T113">pies</text:span><text:span text:style-name="T103"> of the plaintiff’s application to the Minister of Local Self Governments, report from Panchayath Authorities, relevant Panchayath Asset Register page </text:span><text:span text:style-name="T143">is produced herewith and marked as Exhibit R-17</text:span><text:span text:style-name="T103">.</text:span></text:p>
        </text:list-item>
        <text:list-item>
          <text:p text:style-name="P16" loext:marker-style-name="T577"><text:span text:style-name="T3">With respect to the statement in Paragraph 3 of the Plaint, </text:span><text:span text:style-name="T773">boundaries, d</text:span><text:span text:style-name="T765">escription and extent of Plaint-A Schedule property</text:span><text:span text:style-name="T530"> </text:span><text:span text:style-name="T3">as furnished by the </text:span><text:span text:style-name="T40">p</text:span><text:span text:style-name="T3">laintiff, is incorrect and misleading, </text:span><text:span text:style-name="T10">hence denied as false</text:span><text:span text:style-name="T3">. Contrary to the claim of the </text:span><text:span text:style-name="T43">p</text:span><text:span text:style-name="T3">laintiff that his property comprises 78 cents of land with a “1 kol” footpath along its northern boundary, </text:span><text:span text:style-name="T15">the documentary evidences proves that</text:span><text:span text:style-name="T3"> </text:span><text:span text:style-name="T43">the </text:span><text:span text:style-name="T407">plaintiff’s land has an extent of </text:span><text:span text:style-name="T385">7</text:span><text:span text:style-name="T414">7 </text:span><text:span text:style-name="T385">cents </text:span><text:span text:style-name="T413">or less </text:span><text:span text:style-name="T407">with</text:span><text:span text:style-name="T385"> a 10-foot-wide road </text:span><text:span text:style-name="T407">at its northern boundary</text:span><text:span text:style-name="T3">. </text:span><text:span text:style-name="T26">Plaintiff’s</text:span><text:span text:style-name="T19"> </text:span><text:span text:style-name="T114">gift deed</text:span><text:span text:style-name="T3"> </text:span><text:span text:style-name="T41">n</text:span><text:span text:style-name="T3">o. 2218/86 dated 13.10.1986 records the</text:span><text:span text:style-name="T385"> </text:span><text:span text:style-name="T413">n</text:span><text:span text:style-name="T385">orthern border of </text:span><text:span text:style-name="T416">his</text:span><text:span text:style-name="T385"> 78 cents as “</text:span><text:span text:style-name="T417">r</text:span><text:span text:style-name="T385">oad”, </text:span><text:span text:style-name="T453">not as </text:span><text:span text:style-name="T385">“1 kol footpath”</text:span><text:span text:style-name="T3">. The </text:span><text:span text:style-name="T41">s</text:span><text:span text:style-name="T3">ale </text:span><text:span text:style-name="T41">d</text:span><text:span text:style-name="T3">eed </text:span><text:span text:style-name="T41">n</text:span><text:span text:style-name="T3">o. 533/78 presented by the </text:span><text:span text:style-name="T43">p</text:span><text:span text:style-name="T3">laintiff as his prior deed records the </text:span><text:soft-page-break/><text:span text:style-name="T3">existence of a “1 kol footpath” at the </text:span><text:span text:style-name="T19">n</text:span><text:span text:style-name="T3">orthern extremity of the 4 acre property owned by Shri Varkkey Manayakkudiyil, </text:span><text:span text:style-name="T25">the donor of plaintiff’s gifted land</text:span><text:span text:style-name="T3">. The </text:span><text:span text:style-name="T41">s</text:span><text:span text:style-name="T3">ale </text:span><text:span text:style-name="T41">d</text:span><text:span text:style-name="T3">eed </text:span><text:span text:style-name="T41">n</text:span><text:span text:style-name="T3">o. 1047/80, dated 16.06.1980, </text:span><text:span text:style-name="T48">c</text:span><text:span text:style-name="T3">opy of which is </text:span><text:span text:style-name="T124">produced herewith and marked as Exhibit R-1</text:span><text:span text:style-name="T143">8</text:span><text:span text:style-name="T3">, executed between </text:span><text:span text:style-name="T25">donor of plaintiff’s gifted land</text:span><text:span text:style-name="T3"> and </text:span><text:span text:style-name="T385">Shri George Kadapporan records the sale of a strip of land measuring 378 feet in length and 5 feet in width, totaling 4.33 cents</text:span><text:span text:style-name="T3">, along the northern extremity of </text:span><text:span text:style-name="T44">his</text:span><text:span text:style-name="T3"> 4-acre property. The said 5-foot-wide strip explicitly includes the preexisting “1 kol footpath” thereby confirming that the narrow “1 kol </text:span><text:span text:style-name="T113">foot</text:span><text:span text:style-name="T3">path” was formally widened to a 5-foot road by the year 1980 by George Kadappooran and the </text:span><text:span text:style-name="T44">n</text:span><text:span text:style-name="T3">orthern border of the 4 acre land of Shri Varkkey Manayakudiyil </text:span><text:span text:style-name="T385">changed to “5-foot </text:span><text:span text:style-name="T453">wide </text:span><text:span text:style-name="T385">road”</text:span><text:span text:style-name="T3">. This development occurred prior to the execution of </text:span><text:span text:style-name="T44">plaintiff’s </text:span><text:span text:style-name="T3">gift deed </text:span><text:span text:style-name="T41">n</text:span><text:span text:style-name="T3">o. 2218/86 dated 13.10.1986</text:span><text:span text:style-name="T114"> </text:span><text:span text:style-name="T122">and it</text:span><text:span text:style-name="T116"> clearly</text:span><text:span text:style-name="T3"> records the </text:span><text:span text:style-name="T19">n</text:span><text:span text:style-name="T3">orthern border of </text:span><text:span text:style-name="T113">the</text:span><text:span text:style-name="T3"> 78 cents as “</text:span><text:span text:style-name="T115">r</text:span><text:span text:style-name="T3">oad”. </text:span><text:span text:style-name="T116">Hence</text:span><text:span text:style-name="T3"> the northern boundary of the “</text:span><text:span text:style-name="T41">p</text:span><text:span text:style-name="T3">laintiff’s property was a minimum of 5 foot wide road at the time of the gift deed registration in 1986 and not merely a “1 kol footpath” as </text:span><text:span text:style-name="T17">falsely </text:span><text:span text:style-name="T3">submitted by the </text:span><text:span text:style-name="T41">p</text:span><text:span text:style-name="T3">laintiff. </text:span><text:span text:style-name="T116">Furthermore, b</text:span><text:span text:style-name="T3">ased on the </text:span><text:span text:style-name="T41">p</text:span><text:span text:style-name="T418">laintiff’s own </text:span><text:span text:style-name="T385">admissions</text:span><text:span text:style-name="T3"> in the </text:span><text:span text:style-name="T26">written </text:span><text:span text:style-name="T3">statement </text:span><text:span text:style-name="T26">produced</text:span><text:span text:style-name="T3"> before the Panchayath Secretary on 04.08.2023 </text:span><text:span text:style-name="T41">by the p</text:span><text:span text:style-name="T3">laintiff, </text:span><text:span text:style-name="T46">Copy of </text:span><text:span text:style-name="T136">which is produced herewith and marked as </text:span><text:span text:style-name="T124">Exhibit R-1</text:span><text:span text:style-name="T143">9</text:span><text:span text:style-name="T3">, the road along the northern boundary of the </text:span><text:span text:style-name="T41">p</text:span><text:span text:style-name="T3">laintiff’s property was widened to a width of 10 feet or more by the </text:span><text:span text:style-name="T41">p</text:span><text:span text:style-name="T3">laintiff. Based on the </text:span><text:span text:style-name="T385">hearing notes</text:span><text:span text:style-name="T3"> of the hearing conducted </text:span><text:span text:style-name="T26">on</text:span><text:span text:style-name="T3"> 13.10.2023 by Panchayath Secretary, </text:span><text:span text:style-name="T124">Exhibit R-1</text:span><text:span text:style-name="T134">0</text:span><text:span text:style-name="T3">, </text:span><text:span text:style-name="T44">p</text:span><text:span text:style-name="T3">laintiff </text:span><text:span text:style-name="T26">testified</text:span><text:span text:style-name="T3"> </text:span><text:span text:style-name="T26">a second time </text:span><text:span text:style-name="T3">that the road on the </text:span><text:span text:style-name="T26">n</text:span><text:span text:style-name="T3">orthern boundary </text:span><text:span text:style-name="T26">of his property </text:span><text:span text:style-name="T3">is widened to 10 feet by </text:span><text:span text:style-name="T106">the plaintiff</text:span><text:span text:style-name="T3">. Therefore, the </text:span><text:span text:style-name="T44">p</text:span><text:span text:style-name="T3">laintiff’s assertion regarding the existence of a mere “1 kol footpath” along the northern boundary of Plaint A-Schedule property is a deliberate misrepresentation of material facts, in direct contradiction to the terms of the registered deeds and must be rejected outright. Based on the </text:span><text:span text:style-name="T424">p</text:span><text:span text:style-name="T418">laintiff’s own </text:span><text:span text:style-name="T385">admissions in </text:span><text:span text:style-name="T454">his</text:span><text:span text:style-name="T385"> </text:span><text:span text:style-name="T415">written </text:span><text:span text:style-name="T385">statement</text:span><text:span text:style-name="T3"> </text:span><text:span text:style-name="T26">produced</text:span><text:span text:style-name="T3"> before the Panchayath Secretary on 04.08.2023, </text:span><text:span text:style-name="T124">Exhibit R-1</text:span><text:span text:style-name="T144">9</text:span><text:span text:style-name="T11">, </text:span><text:span text:style-name="T44">it is evident that even if </text:span><text:span text:style-name="T16">t</text:span><text:span text:style-name="T3">he </text:span><text:span text:style-name="T41">extent of p</text:span><text:span text:style-name="T3">laintiff’</text:span><text:span text:style-name="T41">s</text:span><text:span text:style-name="T3"> property was originally documented as 78 cents under gift deed </text:span><text:span text:style-name="T26">n</text:span><text:span text:style-name="T3">o. 2218/1986 </text:span><text:span text:style-name="T44">a </text:span><text:span text:style-name="T3">portion of land </text:span><text:span text:style-name="T44">adjacent to the road was relinquished by plaint</text:span><text:span text:style-name="T49">i</text:span><text:span text:style-name="T44">ff for</text:span><text:span text:style-name="T3"> the purpose of widening the road </text:span><text:span text:style-name="T19">and</text:span><text:span text:style-name="T3"> as a result the </text:span><text:soft-page-break/><text:span text:style-name="T3">total extent of </text:span><text:span text:style-name="T19">his</text:span><text:span text:style-name="T3"> property </text:span><text:span text:style-name="T44">is</text:span><text:span text:style-name="T3"> reduced to 76 cents. Based on </text:span><text:span text:style-name="T385">hearing notes of the hearing conducted by </text:span><text:span text:style-name="T419">s</text:span><text:span text:style-name="T385">ub-</text:span><text:span text:style-name="T441">C</text:span><text:span text:style-name="T385">ollector</text:span><text:span text:style-name="T3"> </text:span><text:span text:style-name="T20">on 08.02.2024</text:span><text:span text:style-name="T3">, </text:span><text:span text:style-name="T124">Exhibit R-</text:span><text:span text:style-name="T135">10</text:span><text:span text:style-name="T3">, </text:span><text:span text:style-name="T41">p</text:span><text:span text:style-name="T3">laint</text:span><text:span text:style-name="T24">i</text:span><text:span text:style-name="T3">ff claims to have relinquished </text:span><text:span text:style-name="T49">one</text:span><text:span text:style-name="T3"> cent </text:span><text:span text:style-name="T41">for</text:span><text:span text:style-name="T3"> </text:span><text:span text:style-name="T122">widening road </text:span><text:span text:style-name="T41">out of</text:span><text:span text:style-name="T3"> his 78 cents. Plaintiff’</text:span><text:span text:style-name="T16">s </text:span><text:span text:style-name="T17">these </text:span><text:span text:style-name="T116">repeated </text:span><text:span text:style-name="T16">admissions confirms that he has</text:span><text:span text:style-name="T3"> relinquished space for widening the </text:span><text:span text:style-name="T41">P</text:span><text:span text:style-name="T44">a</text:span><text:span text:style-name="T41">nchayath </text:span><text:span text:style-name="T3">road and </text:span><text:span text:style-name="T16">as a result </text:span><text:span text:style-name="T416">p</text:span><text:span text:style-name="T385">laintiff </text:span><text:span text:style-name="T414">is</text:span><text:span text:style-name="T385"> left with 77 cents </text:span><text:span text:style-name="T414">or less </text:span><text:span text:style-name="T385">at present</text:span><text:span text:style-name="T3">. It is therefore evident that the </text:span><text:span text:style-name="T41">p</text:span><text:span text:style-name="T3">laintiff has misrepresented material facts in describing the extent and boundaries of the Plaint-A Schedule property.</text:span></text:p>
        </text:list-item>
        <text:list-item>
          <text:p text:style-name="P17" loext:marker-style-name="T577"><text:span text:style-name="T3">With respect to the statement in Paragraph 4 of the Plaint, the assertion </text:span><text:span text:style-name="T530">“</text:span><text:span text:style-name="T770">keeping 4 feet on the eastern side and 10 feet from the northern side </text:span><text:span text:style-name="T772">p</text:span><text:span text:style-name="T770">laintiff has constructed shop rooms </text:span><text:span text:style-name="T765">in 1980</text:span><text:span text:style-name="T530">”</text:span><text:span text:style-name="T3"> made by </text:span><text:span text:style-name="T24">p</text:span><text:span text:style-name="T3">laintiff is factually incorrect and legally untenable. The </text:span><text:span text:style-name="T430">p</text:span><text:span text:style-name="T385">laintiff did not possess legal ownership</text:span><text:span text:style-name="T3"> over the subject property in the year 1980, </text:span><text:span text:style-name="T71">i</text:span><text:span text:style-name="T3">t is only in 1986 the </text:span><text:span text:style-name="T42">p</text:span><text:span text:style-name="T3">laintiff’s father gifted 78 cents of land to the </text:span><text:span text:style-name="T42">p</text:span><text:span text:style-name="T3">laintiff </text:span><text:span text:style-name="T469">a</text:span><text:span text:style-name="T385">s per </text:span><text:span text:style-name="T421">g</text:span><text:span text:style-name="T385">ift </text:span><text:span text:style-name="T421">d</text:span><text:span text:style-name="T385">eed </text:span><text:span text:style-name="T42">n</text:span><text:span text:style-name="T3">o. 2218/86, dated 13.10.1986</text:span><text:span text:style-name="T21">, </text:span><text:span text:style-name="T3">with a specific condition that full ownership of the northern 28 cents adjoining the “</text:span><text:span text:style-name="T50">Road”</text:span><text:span text:style-name="T3"> would vest in the </text:span><text:span text:style-name="T42">p</text:span><text:span text:style-name="T3">laintiff only upon the demise of the donor. The deed contains a detailed description of the property boundaries and conditions of transfer, yet makes no mention of any construction on the land at the time of execution. This omission clearly indicates that </text:span><text:span text:style-name="T385">no such buildings existed in 1986</text:span><text:span text:style-name="T3">, thereby rendering any claim of shop room construction in 1980 is both factually and legally baseless. </text:span><text:span text:style-name="T433">The photographic evidences</text:span><text:span text:style-name="T17">, </text:span><text:span text:style-name="T127">Exhibit R-</text:span><text:span text:style-name="T128">4 </text:span><text:span text:style-name="T138">&amp; </text:span><text:span text:style-name="T127">Exhibit R-</text:span><text:span text:style-name="T132">7</text:span><text:span text:style-name="T128">,</text:span><text:span text:style-name="T124"> </text:span><text:span text:style-name="T17">shows </text:span><text:span text:style-name="T66">that </text:span><text:span text:style-name="T470">no shop building </text:span><text:span text:style-name="T432">existing</text:span><text:span text:style-name="T66"> in the north eastern corner of his property where the shop building is standing at present, instead</text:span><text:span text:style-name="T21"> </text:span><text:span text:style-name="T431">coconut tree and coco plant</text:span><text:span text:style-name="T430">s</text:span><text:span text:style-name="T431"> </text:span><text:span text:style-name="T432">are </text:span><text:span text:style-name="T431">growing</text:span><text:span text:style-name="T433"> </text:span><text:span text:style-name="T432">there,</text:span><text:span text:style-name="T431"> </text:span><text:span text:style-name="T432">in Oct</text:span><text:span text:style-name="T434">ober</text:span><text:span text:style-name="T432"> 2020 </text:span><text:span text:style-name="T66">when</text:span><text:span text:style-name="T17"> </text:span><text:span text:style-name="T116">plaintiff </text:span><text:span text:style-name="T18">installed </text:span><text:span text:style-name="T17">concrete pillar </text:span><text:span text:style-name="T66">purporting to mark the north eastern border of his property.</text:span><text:span text:style-name="T18"> </text:span><text:span text:style-name="T66">Also no shop building existing</text:span><text:span text:style-name="T39"> </text:span><text:span text:style-name="T66">there </text:span><text:span text:style-name="T435">when surveyor removed portion of th</text:span><text:span text:style-name="T432">at</text:span><text:span text:style-name="T435"> </text:span><text:span text:style-name="T416">concrete pillar</text:span><text:span text:style-name="T435"> on </text:span><text:span text:style-name="T436">20.02.</text:span><text:span text:style-name="T435">2021</text:span><text:span text:style-name="T39">. </text:span><text:span text:style-name="T66">It is</text:span><text:span text:style-name="T50"> </text:span><text:span text:style-name="T66">also </text:span><text:span text:style-name="T50">noticeable that</text:span><text:span text:style-name="T24"> </text:span><text:span text:style-name="T17">even the black stone kayyala on which the shop is </text:span><text:span text:style-name="T18">standing</text:span><text:span text:style-name="T17"> </text:span><text:span text:style-name="T433">didn’t exist </text:span><text:span text:style-name="T435">on </text:span><text:span text:style-name="T436">20.02.</text:span><text:span text:style-name="T435">2021</text:span><text:span text:style-name="T433">.</text:span><text:span text:style-name="T17"> The photographic evidence, </text:span><text:span text:style-name="T127">Exhibit R-</text:span><text:span text:style-name="T132">9</text:span><text:span text:style-name="T124">,</text:span><text:span text:style-name="T3"> </text:span><text:span text:style-name="T17">shows that </text:span><text:span text:style-name="T50">b</text:span><text:span text:style-name="T21">lack stone </text:span><text:span text:style-name="T17">kayyala was constructed</text:span><text:span text:style-name="T18"> </text:span><text:span text:style-name="T66">later </text:span><text:span text:style-name="T21">merging</text:span><text:span text:style-name="T18"> the concrete pillar with it, and the coconut tree and coco plant </text:span><text:span text:style-name="T50">continued to live there </text:span><text:span text:style-name="T66">at that time</text:span><text:span text:style-name="T18">. </text:span><text:span text:style-name="T17">The photographic evidence, </text:span><text:span text:style-name="T127">Exhibit R-</text:span><text:span text:style-name="T132">9</text:span><text:span text:style-name="T124">,</text:span><text:span text:style-name="T3"> </text:span><text:span text:style-name="T18">shows that </text:span><text:span text:style-name="T51">later </text:span><text:span text:style-name="T18">the coconut tree and coco plant </text:span><text:span text:style-name="T50">were </text:span><text:span text:style-name="T66">removed to construct the</text:span><text:span text:style-name="T50"> </text:span><text:soft-page-break/><text:span text:style-name="T18">shop </text:span><text:span text:style-name="T51">building </text:span><text:span text:style-name="T18">built atop the kayyal</text:span><text:span text:style-name="T109">a</text:span><text:span text:style-name="T18"> </text:span><text:span text:style-name="T116">in the </text:span><text:span text:style-name="T93">road bell-mouth</text:span><text:span text:style-name="T18">. </text:span><text:span text:style-name="T70">Hence the</text:span><text:span text:style-name="T116">se</text:span><text:span text:style-name="T70"> registered document and photographic evidences proves that the plaintiff statement is false as he had </text:span><text:span text:style-name="T512">no ownership on the land in 1980 where his shop building is standing, the shop building didn’t exist there when his father gifted the land in 1986, the shop building didn’t exist </text:span><text:span text:style-name="T513">at</text:span><text:span text:style-name="T512"> the northeastern corner of his property </text:span><text:span text:style-name="T435">on </text:span><text:span text:style-name="T436">20.02.</text:span><text:span text:style-name="T435">2021</text:span><text:span text:style-name="T512"> when Taluk surveyor surveyed </text:span><text:span text:style-name="T514">adjacent</text:span><text:span text:style-name="T512"> road </text:span><text:span text:style-name="T513">and plaintiff constructed the shop building after February 2021 at the exact border of both the private road and panchayath road leaving no space with them</text:span><text:span text:style-name="T70">. </text:span><text:span text:style-name="T92">T</text:span><text:span text:style-name="T91">he </text:span><text:span text:style-name="T24">p</text:span><text:span text:style-name="T91">laintiff’s </text:span><text:span text:style-name="T87">statement</text:span><text:span text:style-name="T91"> </text:span><text:span text:style-name="T531">“</text:span><text:span text:style-name="T770">keeping 4 feet on the eastern side and 10 feet from the northern side </text:span><text:span text:style-name="T772">p</text:span><text:span text:style-name="T770">laintiff has constructed shop rooms</text:span><text:span text:style-name="T531">”</text:span><text:span text:style-name="T91"> is a deliberate </text:span><text:span text:style-name="T471">attempt to claim a portion</text:span><text:span text:style-name="T85"> </text:span><text:span text:style-name="T86">from</text:span><text:span text:style-name="T85"> </text:span><text:span text:style-name="T86">the</text:span><text:span text:style-name="T85"> narrow strip of </text:span><text:span text:style-name="T86">my </text:span><text:span text:style-name="T85">land, where the </text:span><text:span text:style-name="T86">historically exist</text:span><text:span text:style-name="T116">ing </text:span><text:span text:style-name="T85">12-foot-wide private road is laid </text:span><text:span text:style-name="T122">and is</text:span><text:span text:style-name="T86"> the </text:span><text:span text:style-name="T122">sole</text:span><text:span text:style-name="T87"> </text:span><text:span text:style-name="T86">means of </text:span><text:span text:style-name="T85">access </text:span><text:span text:style-name="T86">to</text:span><text:span text:style-name="T85"> my residence </text:span><text:span text:style-name="T86">from the panchayath road, hence denied as a blatant lie. </text:span><text:span text:style-name="T91">The Advocate Commissioner’s report </text:span><text:span text:style-name="T49">followed by</text:span><text:span text:style-name="T91"> visit on 18.03.2025 observes that the </text:span><text:span text:style-name="T28">plaintiff’s shop building </text:span><text:span text:style-name="T29">is standing </text:span><text:span text:style-name="T421">exactly</text:span><text:span text:style-name="T422"> at</text:span><text:span text:style-name="T423"> the border of my 12-foot-wide private road</text:span><text:span text:style-name="T29"> on the kayyala </text:span><text:span text:style-name="T27">constructed </text:span><text:span text:style-name="T42">at </text:span><text:span text:style-name="T57">its</text:span><text:span text:style-name="T42"> bo</text:span><text:span text:style-name="T49">r</text:span><text:span text:style-name="T42">der</text:span><text:span text:style-name="T29">. The </text:span><text:span text:style-name="T423">sale deeds of the neighbors</text:span><text:span text:style-name="T29"> on the eastern border of </text:span><text:span text:style-name="T93">the</text:span><text:span text:style-name="T29"> private road, </text:span><text:span text:style-name="T69">dating back to 2013,</text:span><text:span text:style-name="T29"> </text:span><text:span text:style-name="T65">proves that</text:span><text:span text:style-name="T30"> </text:span><text:span text:style-name="T68">it</text:span><text:span text:style-name="T29"> </text:span><text:span text:style-name="T65">i</text:span><text:span text:style-name="T30">s “12-foot-wide” </text:span><text:span text:style-name="T65">and </text:span><text:span text:style-name="T31">additiona</text:span><text:span text:style-name="T65">l</text:span><text:span text:style-name="T31">l</text:span><text:span text:style-name="T65">y</text:span><text:span text:style-name="T31"> </text:span><text:span text:style-name="T32">Vijayan Kalappurakkal </text:span><text:span text:style-name="T41">and his </text:span><text:span text:style-name="T424">predecessor </text:span><text:span text:style-name="T425">ha</text:span><text:span text:style-name="T424">ve acquired</text:span><text:span text:style-name="T425"> written right of access on this </text:span><text:span text:style-name="T426">“12-foot-wide” private road</text:span><text:span text:style-name="T32">, </text:span><text:span text:style-name="T129">Exhibit-R</text:span><text:span text:style-name="T132">3</text:span><text:span text:style-name="T29">. </text:span><text:span text:style-name="T93">Even if the</text:span><text:span text:style-name="T68"> </text:span><text:span text:style-name="T30">“12-foot-wide” private road </text:span><text:span text:style-name="T68">is historically existing, p</text:span><text:span text:style-name="T65">laintiff ha</text:span><text:span text:style-name="T93">s</text:span><text:span text:style-name="T65"> </text:span><text:span text:style-name="T93">not </text:span><text:span text:style-name="T87">raised </text:span><text:span text:style-name="T93">any</text:span><text:span text:style-name="T65"> claim on </text:span><text:span text:style-name="T68">it</text:span><text:span text:style-name="T65"> until </text:span><text:span text:style-name="T87">he approached </text:span><text:span text:style-name="T116">me</text:span><text:span text:style-name="T87"> with a wish to get written access right on it in October 2020.</text:span><text:span text:style-name="T69"> </text:span><text:span text:style-name="T107">To ensure that his demands are met</text:span><text:span text:style-name="T87"> </text:span><text:span text:style-name="T65">plaintiff</text:span><text:span text:style-name="T52"> </text:span><text:span text:style-name="T69">began to raise</text:span><text:span text:style-name="T87"> </text:span><text:span text:style-name="T69">claims on </text:span><text:span text:style-name="T93">the</text:span><text:span text:style-name="T69"> private road. </text:span><text:span text:style-name="T117">Initially he claimed road bell-mouth by installing</text:span><text:span text:style-name="T60"> a concrete pillar </text:span><text:span text:style-name="T93">in the </text:span><text:span text:style-name="T117">roadway</text:span><text:span text:style-name="T93"> in October 2020</text:span><text:span text:style-name="T52">, </text:span><text:span text:style-name="T107">and later</text:span><text:span text:style-name="T54"> he </text:span><text:span text:style-name="T61">raised </text:span><text:span text:style-name="T52">claim </text:span><text:span text:style-name="T61">on</text:span><text:span text:style-name="T52"> 2 feet of </text:span><text:span text:style-name="T67">the 12-foot-wide road</text:span><text:span text:style-name="T52"> before Panchayath Secretary on 13.10.2023 </text:span><text:span text:style-name="T61">in </text:span><text:span text:style-name="T65">a</text:span><text:span text:style-name="T61"> </text:span><text:span text:style-name="T60">hearing</text:span><text:span text:style-name="T52">, </text:span><text:span text:style-name="T54">subsequently </text:span><text:span text:style-name="T55">he </text:span><text:span text:style-name="T61">raised </text:span><text:span text:style-name="T52">claim </text:span><text:span text:style-name="T61">on</text:span><text:span text:style-name="T52"> 4 feet of </text:span><text:span text:style-name="T67">the 12-foot-wide</text:span><text:span text:style-name="T52"> road before sub-</text:span><text:span text:style-name="T83">C</text:span><text:span text:style-name="T52">ollector on 08.02.2024 </text:span><text:span text:style-name="T61">in </text:span><text:span text:style-name="T99">a</text:span><text:span text:style-name="T60"> hearing</text:span><text:span text:style-name="T52"> </text:span><text:span text:style-name="T54">and every time </text:span><text:span text:style-name="T420">he </text:span><text:span text:style-name="T451">consistently </text:span><text:span text:style-name="T427">used his unlawful claim as a negotiation tool and </text:span><text:span text:style-name="T420">expressed willingness to free up the road </text:span><text:span text:style-name="T472">bell-mouth </text:span><text:span text:style-name="T420">in exchange of written right of access on my road</text:span><text:span text:style-name="T53">, </text:span><text:span text:style-name="T129">Exhibit-R</text:span><text:span text:style-name="T139">10</text:span><text:span text:style-name="T54">.</text:span><text:span text:style-name="T93"> </text:span><text:span text:style-name="T99">I</text:span><text:span text:style-name="T94">n this period from October 2020 till he instituted this suit, </text:span><text:span text:style-name="T99">o</text:span><text:span text:style-name="T94">ther than using the</text:span><text:span text:style-name="T99">se</text:span><text:span text:style-name="T94"> claim</text:span><text:span text:style-name="T99">s</text:span><text:span text:style-name="T94"> as a negotiation tool </text:span><text:span text:style-name="T445">he has not approached the Taluk Survey department</text:span><text:span text:style-name="T94"> to have his claim recognized. Also i</text:span><text:span text:style-name="T88">t is </text:span><text:soft-page-break/><text:span text:style-name="T88">observable that plaintiff </text:span><text:span text:style-name="T442">didn’t raise claim </text:span><text:span text:style-name="T443">on my road </text:span><text:span text:style-name="T444">when </text:span><text:span text:style-name="T442">he filed </text:span><text:span text:style-name="T444">writ petition</text:span><text:span text:style-name="T89"> </text:span><text:span text:style-name="T88">against the Sub-Collector’s order </text:span><text:span text:style-name="T89">and </text:span><text:span text:style-name="T88">he withdrew that writ petition </text:span><text:span text:style-name="T89">forese</text:span><text:span text:style-name="T93">e</text:span><text:span text:style-name="T89">ing its fate, </text:span><text:span text:style-name="T142">Exhibit R-16</text:span><text:span text:style-name="T88">. </text:span><text:span text:style-name="T108">Furthermore when </text:span><text:span text:style-name="T117">the plaintiff</text:span><text:span text:style-name="T108"> </text:span><text:span text:style-name="T117">approached the </text:span><text:span text:style-name="T474">Minister of Local Se</text:span><text:span text:style-name="T475">l</text:span><text:span text:style-name="T474">f G</text:span><text:span text:style-name="T475">o</text:span><text:span text:style-name="T474">vernments</text:span><text:span text:style-name="T108"> </text:span><text:span text:style-name="T117">with an application </text:span><text:span text:style-name="T108">to regularize his illegal construction </text:span><text:span text:style-name="T473">he </text:span><text:span text:style-name="T474">didn’t raise </text:span><text:span text:style-name="T473">any</text:span><text:span text:style-name="T474"> claim</text:span><text:span text:style-name="T473">s</text:span><text:span text:style-name="T474"> </text:span><text:span text:style-name="T473">on roads,</text:span><text:span text:style-name="T474"> </text:span><text:span text:style-name="T510">Exhibit R-1</text:span><text:span text:style-name="T511">7</text:span><text:span text:style-name="T88">. </text:span><text:span text:style-name="T89">Now he has raised claim on the defendants 1&amp;2’s property with the sin</text:span><text:span text:style-name="T93">i</text:span><text:span text:style-name="T89">ster </text:span><text:span text:style-name="T444">intention to retaliate against them for denying his demand</text:span><text:span text:style-name="T89"> for written right of access on their private road </text:span><text:span text:style-name="T90">and at the same time </text:span><text:span text:style-name="T107">trying to </text:span><text:span text:style-name="T117">secure </text:span><text:span text:style-name="T90">required set off </text:span><text:span text:style-name="T107">from the private road </text:span><text:span text:style-name="T117">in order </text:span><text:span text:style-name="T95">to legalize his shop building</text:span><text:span text:style-name="T89">.</text:span><text:span text:style-name="T88"> </text:span><text:span text:style-name="T90">The strong desire to save his illegal structure is also visible in his </text:span><text:span text:style-name="T118">unlawful </text:span><text:span text:style-name="T90">claim on three meters of the panchayath road at the northern side of his illegal structure. </text:span><text:span text:style-name="T91">The Advocate Commissioner’s report based on site visit on 18.03.2025 </text:span><text:span text:style-name="T27">also </text:span><text:span text:style-name="T91">observes that the </text:span><text:span text:style-name="T28">plaintiff’s shop building </text:span><text:span text:style-name="T29">is </text:span><text:span text:style-name="T33">standing</text:span><text:span text:style-name="T27"> exactly at the border of the panchayath road </text:span><text:span text:style-name="T49">and p</text:span><text:span text:style-name="T27">laintiff’s title deed </text:span><text:span text:style-name="T49">also </text:span><text:span text:style-name="T27">documents “road” at the northern border of his property, </text:span><text:span text:style-name="T90">not 1 kol walkway as he is claiming</text:span><text:span text:style-name="T27">. </text:span><text:span text:style-name="T35">Additionally </text:span><text:span text:style-name="T27">plaintiff </text:span><text:span text:style-name="T35">has </text:span><text:span text:style-name="T27">g</text:span><text:span text:style-name="T35">i</text:span><text:span text:style-name="T27">ve</text:span><text:span text:style-name="T35">n</text:span><text:span text:style-name="T27"> written and oral statements before panchayath secretary and </text:span><text:span text:style-name="T83">S</text:span><text:span text:style-name="T27">ub-</text:span><text:span text:style-name="T83">C</text:span><text:span text:style-name="T27">ollector that the</text:span><text:span text:style-name="T49">re is </text:span><text:span text:style-name="T27">road at northern border </text:span><text:span text:style-name="T34">of his land </text:span><text:span text:style-name="T49">and </text:span><text:span text:style-name="T117">he</text:span><text:span text:style-name="T27"> widen</text:span><text:span text:style-name="T36">ed</text:span><text:span text:style-name="T27"> </text:span><text:span text:style-name="T117">it </text:span><text:span text:style-name="T27">to 10 feet </text:span><text:span text:style-name="T36">by relinquishing </text:span><text:span text:style-name="T82">space</text:span><text:span text:style-name="T36"> from his 78 cents</text:span><text:span text:style-name="T27">, <text:s/></text:span><text:span text:style-name="T129">Exhibit R-</text:span><text:span text:style-name="T131">1</text:span><text:span text:style-name="T137">0 &amp;</text:span><text:span text:style-name="T130"> </text:span><text:span text:style-name="T129">Exhibit R-</text:span><text:span text:style-name="T131">1</text:span><text:span text:style-name="T144">9</text:span><text:span text:style-name="T27">. </text:span><text:span text:style-name="T91">Hence the assertion of the </text:span><text:span text:style-name="T42">p</text:span><text:span text:style-name="T91">laintiff </text:span><text:span text:style-name="T531">“</text:span><text:span text:style-name="T770">keeping 4 feet at the eastern side and 10 feet from the northern side, the </text:span><text:span text:style-name="T771">p</text:span><text:span text:style-name="T770">laintiff constructed shop rooms</text:span><text:span text:style-name="T531">”</text:span><text:span text:style-name="T91"> </text:span><text:span text:style-name="T476">stands contradicted by the documentary evidence</text:span><text:span text:style-name="T416">s</text:span><text:span text:style-name="T476"> on record,</text:span><text:span text:style-name="T91"> </text:span><text:span text:style-name="T66">in fact h</text:span><text:span text:style-name="T65">e has constructed his shop building without leaving any space from </text:span><text:span text:style-name="T70">both </text:span><text:span text:style-name="T65">the private road </text:span><text:span text:style-name="T66">on east side </text:span><text:span text:style-name="T65">and Panchayath road </text:span><text:span text:style-name="T66">on north side</text:span><text:span text:style-name="T65">. </text:span><text:span text:style-name="T3">Additionally the </text:span><text:span text:style-name="T51">p</text:span><text:span text:style-name="T3">laintiff’s claim that </text:span><text:span text:style-name="T530">“</text:span><text:span text:style-name="T765">shops have been functioning there for the last 44 years</text:span><text:span text:style-name="T530">”</text:span><text:span text:style-name="T3"> is demonstrably false </text:span><text:span text:style-name="T21">as shop </text:span><text:span text:style-name="T123">building </text:span><text:span text:style-name="T21">came in existence only after </text:span><text:span text:style-name="T39">20.02.</text:span><text:span text:style-name="T21">202</text:span><text:span text:style-name="T39">1, the day surveyor surveyed the road</text:span><text:span text:style-name="T3">.</text:span><text:span text:style-name="T92"> </text:span></text:p>
        </text:list-item>
        <text:list-item>
          <text:p text:style-name="P18" loext:marker-style-name="T577"><text:span text:style-name="T578">With respect to the statement in Paragraph 4 of the Plaint, </text:span><text:span text:style-name="T619">the</text:span><text:span text:style-name="T680"> assertion,</text:span><text:span text:style-name="T578"> </text:span><text:span text:style-name="T745">“</text:span><text:span text:style-name="T778">Plaintiff has erected a 4-feet wide gate close to the building for entry and exit to the rest of the land </text:span><text:span text:style-name="T782">situates on south and west</text:span><text:span text:style-name="T745">"</text:span><text:span text:style-name="T578"> </text:span><text:span text:style-name="T682">made by plaintiff </text:span><text:span text:style-name="T578">is inaccurate </text:span><text:span text:style-name="T618">and misleading, hence denied as false</text:span><text:span text:style-name="T578">. </text:span><text:span text:style-name="T230"><text:s/></text:span><text:span text:style-name="T272">I</text:span><text:span text:style-name="T287">n fact </text:span><text:span text:style-name="T272">the </text:span><text:span text:style-name="T432">plaintiff </text:span><text:span text:style-name="T439">encroached into my private road </text:span><text:span text:style-name="T446">on 0</text:span><text:span text:style-name="T448">6</text:span><text:span text:style-name="T446">.12.2024 </text:span><text:span text:style-name="T439">and </text:span><text:span text:style-name="T432">installed </text:span><text:span text:style-name="T272">a square pipe construction </text:span><text:span text:style-name="T287">there </text:span><text:span text:style-name="T284">for</text:span><text:span text:style-name="T432"> a different purpose.</text:span><text:span text:style-name="T272"> </text:span><text:span text:style-name="T578">It is pertinent to note </text:span><text:span text:style-name="T734">that the</text:span><text:span text:style-name="T578"> </text:span><text:span text:style-name="T693">motorable concrete road </text:span><text:soft-page-break/><text:span text:style-name="T693">running through the middle of </text:span><text:span text:style-name="T722">the plaintiff’s</text:span><text:span text:style-name="T718"> property</text:span><text:span text:style-name="T691"> is functioning as the access road</text:span><text:span text:style-name="T734"> </text:span><text:span text:style-name="T691">to the </text:span><text:span text:style-name="T736">rest</text:span><text:span text:style-name="T691"> of his land </text:span><text:span text:style-name="T734">from the panchayath road</text:span><text:span text:style-name="T691">,</text:span><text:span text:style-name="T578"> the </text:span><text:span text:style-name="T693">advocate commissioner</text:span><text:span text:style-name="T578"> </text:span><text:span text:style-name="T618">has </text:span><text:span text:style-name="T741">assessed, </text:span><text:span text:style-name="T684">submitted</text:span><text:span text:style-name="T578"> photograph</text:span><text:span text:style-name="T618"> and sketch </text:span><text:span text:style-name="T691">supporting this fact</text:span><text:span text:style-name="T578">. </text:span><text:span text:style-name="T230"><text:s/>The </text:span><text:span text:style-name="T388">google maps</text:span><text:span text:style-name="T230"> image of the front </text:span><text:span text:style-name="T241">view </text:span><text:span text:style-name="T230">of the plaintiff’s shop</text:span><text:span text:style-name="T241"> </text:span><text:span text:style-name="T235">evidences the </text:span><text:span text:style-name="T230">concrete access road </text:span><text:span text:style-name="T235">laid through the middle of his land, </text:span><text:span text:style-name="T298">is</text:span><text:span text:style-name="T235"> </text:span><text:span text:style-name="T181">produced here with and marked as Exhibit R-</text:span><text:span text:style-name="T187">20</text:span><text:span text:style-name="T230">.</text:span><text:span text:style-name="T232"> </text:span><text:span text:style-name="T578">Furthermore, based on the hearing notes of the hearing conducted by Panchayath Secretary, dated 13.10.2023, </text:span><text:span text:style-name="T579">Exhibit R-1</text:span><text:span text:style-name="T586">9/</text:span><text:span text:style-name="T579">Exhibit R-1</text:span><text:span text:style-name="T587">0</text:span><text:span text:style-name="T578">, </text:span><text:span text:style-name="T719">p</text:span><text:span text:style-name="T693">laintiff has </text:span><text:span text:style-name="T720">confirmed the existence of</text:span><text:span text:style-name="T693"> his </text:span><text:span text:style-name="T720">own road</text:span><text:span text:style-name="T684"> in his property </text:span><text:span text:style-name="T691">for access purposes</text:span><text:span text:style-name="T578">. </text:span><text:span text:style-name="T678">The advocate commissioner’</text:span><text:span text:style-name="T685">s report followed by the</text:span><text:span text:style-name="T683"> visit on 18.03.2025 </text:span><text:span text:style-name="T691">confirms </text:span><text:span text:style-name="T678">that </text:span><text:span text:style-name="T721">there is no access path visible from my 12-foot-wide road to the plaintiff’s property</text:span><text:span text:style-name="T678">. </text:span><text:span text:style-name="T578">Hence, the erection of the metal structure on </text:span><text:span text:style-name="T734">my</text:span><text:span text:style-name="T578"> private road has no justification from a necessity standpoint and further underscores the </text:span><text:span text:style-name="T719">p</text:span><text:span text:style-name="T693">laintiff’s intent to assert wrongful possession and hinder the judicial and administrative process</text:span><text:span text:style-name="T578">.</text:span><text:span text:style-name="T215"> </text:span><text:span text:style-name="T202">The photograph of the </text:span><text:span text:style-name="T229">p</text:span><text:span text:style-name="T202">laintiff’s illegal building, </text:span><text:span text:style-name="T165">Exhibit R-</text:span><text:span text:style-name="T186">9</text:span><text:span text:style-name="T202">, makes it clear that </text:span><text:span text:style-name="T287">the</text:span><text:span text:style-name="T385"> gate </text:span><text:span text:style-name="T439">was not </text:span><text:span text:style-name="T439"><office:annotation office:name="__Annotation__32864_4241749812" loext:resolved="false"><dc:creator>Unknown Author</dc:creator><dc:date>2025-10-25T17:50:05.915000000</dc:date><text:p text:style-name="Comment">exisiting</text:p></office:annotation></text:span><text:span text:style-name="T439">installed</text:span><office:annotation-end office:name="__Annotation__32864_4241749812"/><text:span text:style-name="T439"> </text:span><text:span text:style-name="T455">at the time</text:span><text:span text:style-name="T385"> the </text:span><text:span text:style-name="T455">shop </text:span><text:span text:style-name="T385">building was newly constructed </text:span><text:span text:style-name="T440">in 2021</text:span><text:span text:style-name="T202">. </text:span><text:span text:style-name="T230">The google maps image of the plaintiff’s shop </text:span><text:span text:style-name="T181">produced here with and marked as Exhibit R-</text:span><text:span text:style-name="T183">2</text:span><text:span text:style-name="T187">1</text:span><text:span text:style-name="T181">,</text:span><text:span text:style-name="T230"> </text:span><text:span text:style-name="T258">confirms</text:span><text:span text:style-name="T230"> that the </text:span><text:span text:style-name="T388">square pipe structure called ‘gate’ </text:span><text:span text:style-name="T437">did</text:span><text:span text:style-name="T388"> not exist when the image was captured by google maps in April 2023,</text:span><text:span text:style-name="T230"> </text:span><text:span text:style-name="T231">date of image recording is</text:span><text:span text:style-name="T230"> </text:span><text:span text:style-name="T231">displayed</text:span><text:span text:style-name="T230"> at the bottom right corner of the image.</text:span><text:span text:style-name="T578"> </text:span><text:span text:style-name="T692">Hence it is clear that the pipe structure is installed recently. </text:span><text:span text:style-name="T213">I respectfully submit that the </text:span><text:span text:style-name="T225">p</text:span><text:span text:style-name="T213">laintiff approached the honorable court with the current suit on 05.12.2024, subsequently encroached into </text:span><text:span text:style-name="T229">my </text:span><text:span text:style-name="T213">12-foot-wide </text:span><text:span text:style-name="T215">private </text:span><text:span text:style-name="T213">road </text:span><text:span text:style-name="T215">in the early morning hours o</text:span><text:span text:style-name="T225">f</text:span><text:span text:style-name="T213"> </text:span><text:span text:style-name="T229">the following day, </text:span><text:span text:style-name="T213">06.12.2024, </text:span><text:span text:style-name="T299">and </text:span><text:span text:style-name="T213">installed a 4 feet square pipe structure at the west</text:span><text:span text:style-name="T231">ern</text:span><text:span text:style-name="T213"> border of </text:span><text:span text:style-name="T231">my</text:span><text:span text:style-name="T213"> road without </text:span><text:span text:style-name="T231">my</text:span><text:span text:style-name="T213"> knowledge or consent. </text:span><text:span text:style-name="T217">The advocate commissioner visited the site by 9 in the morning on 06.12.2024 and reported the presence of gate on the road without </text:span><text:span text:style-name="T231">m</text:span><text:span text:style-name="T242">e</text:span><text:span text:style-name="T231"> </text:span><text:span text:style-name="T242">being aware of all these incidents</text:span><text:span text:style-name="T217">. </text:span><text:span text:style-name="T213">Upon noticing </text:span><text:span text:style-name="T216">the encroachment </text:span><text:span text:style-name="T217">later on that day</text:span><text:span text:style-name="T216">,</text:span><text:span text:style-name="T213"> I submitted a </text:span><text:span text:style-name="T438">complaint with the Panchayath Secretary </text:span><text:span text:style-name="T242">and </text:span><text:span text:style-name="T288">S</text:span><text:span text:style-name="T242">ub-</text:span><text:span text:style-name="T288">C</text:span><text:span text:style-name="T242">ollector </text:span><text:span text:style-name="T213">on 06.12.24, </text:span><text:span text:style-name="T173">Exhibit R-</text:span><text:span text:style-name="T183">15</text:span><text:span text:style-name="T213">. The Advocate Commissioner’s report </text:span><text:span text:style-name="T242">followed by</text:span><text:span text:style-name="T213"> site visit on 18.03.2025 </text:span><text:span text:style-name="T299">states with supporting photographic evidences</text:span><text:span text:style-name="T213"> that </text:span><text:span text:style-name="T285">bottom of the gate is fixed on a piece of PVC pipe on the ground, </text:span><text:span text:style-name="T213">the shop wall has been </text:span><text:soft-page-break/><text:span text:style-name="T220">recently</text:span><text:span text:style-name="T214"> </text:span><text:span text:style-name="T213">extended by an additional layer of </text:span><text:span text:style-name="T220">fresh </text:span><text:span text:style-name="T213">bricks to </text:span><text:span text:style-name="T285">fix</text:span><text:span text:style-name="T213"> </text:span><text:span text:style-name="T285">the</text:span><text:span text:style-name="T213"> </text:span><text:span text:style-name="T285">top end of the gate</text:span><text:span text:style-name="T213"> </text:span><text:span text:style-name="T225">and</text:span><text:span text:style-name="T213"> </text:span><text:span text:style-name="T225">p</text:span><text:span text:style-name="T213">resence of fresh concrete particles on the surrounding</text:span><text:span text:style-name="T242">s</text:span><text:span text:style-name="T213"> indicat</text:span><text:span text:style-name="T288">es</text:span><text:span text:style-name="T213"> recent masonry work. Additionally, </text:span><text:span text:style-name="T236">commissioner assesses </text:span><text:span text:style-name="T213">th</text:span><text:span text:style-name="T220">is</text:span><text:span text:style-name="T213"> </text:span><text:span text:style-name="T220">square pipe</text:span><text:span text:style-name="T213"> </text:span><text:span text:style-name="T438">construction to be less than one year old and is found to be non-functional </text:span><text:span text:style-name="T213">as it </text:span><text:span text:style-name="T800"><office:annotation office:name="__Annotation__32865_4241749812" loext:resolved="false"><dc:creator>Unknown Author</dc:creator><dc:date>2025-10-25T17:56:18.006000000</dc:date><text:p text:style-name="Comment">It is a 4-feet door mounted at the side of the 12-feet road without any post on the other side, making it impossible to properly close or lock it</text:p></office:annotation></text:span><text:span text:style-name="T213">cannot be properly closed or locked</text:span><text:span text:style-name="T215">.</text:span><office:annotation-end office:name="__Annotation__32865_4241749812"/><text:span text:style-name="T230"> </text:span><text:span text:style-name="T213">The timing and manner of this </text:span><text:span text:style-name="T214">square pipe </text:span><text:span text:style-name="T217">construction</text:span><text:span text:style-name="T216"> </text:span><text:span text:style-name="T213">installation </text:span><text:span text:style-name="T236">in my road </text:span><text:span text:style-name="T213">strongly suggest </text:span><text:span text:style-name="T273">the</text:span><text:span text:style-name="T213"> deliberate </text:span><text:span text:style-name="T438">attempt by the </text:span><text:span text:style-name="T388">p</text:span><text:span text:style-name="T438">laintiff to influence the Commissioner’s report and subsequently seek an injunction</text:span><text:span text:style-name="T213"> from the Hon’ble Court </text:span><text:span text:style-name="T215">which will in effect</text:span><text:span text:style-name="T213"> delay legal proceedings, thereby obstruct</text:span><text:span text:style-name="T215">ing</text:span><text:span text:style-name="T213"> the </text:span><text:span text:style-name="T215">panchayath from </text:span><text:span text:style-name="T213">demolish</text:span><text:span text:style-name="T215">ing</text:span><text:span text:style-name="T213"> the </text:span><text:span text:style-name="T215">plaintiff’s </text:span><text:span text:style-name="T213">unauthorized construction, impeding the survey and subdivision update process by the Taluk Surveyor and </text:span><text:span text:style-name="T242">thus </text:span><text:span text:style-name="T213">postponing eviction proceedings concerning the illegal encroachment committed by the </text:span><text:span text:style-name="T226">p</text:span><text:span text:style-name="T213">laintiff </text:span><text:span text:style-name="T273">in</text:span><text:span text:style-name="T242"> October 2020</text:span><text:span text:style-name="T213">.</text:span></text:p>
        </text:list-item>
        <text:list-item>
          <text:p text:style-name="P25" loext:marker-style-name="T577"><text:span text:style-name="T213">With respect to the statement in Paragraph 5 of the Plaint, the assertion </text:span><text:span text:style-name="T528">“</text:span><text:span text:style-name="T774">the second defendant is a foreign businessman living together with the first defendant</text:span><text:span text:style-name="T528">”</text:span><text:span text:style-name="T213"> <text:s/>by the </text:span><text:span text:style-name="T236">p</text:span><text:span text:style-name="T213">laintiff is deliberately misleading. The </text:span><text:span text:style-name="T237">p</text:span><text:span text:style-name="T213">laintiff is fully aware that the second defendant </text:span><text:span text:style-name="T218">is </text:span><text:span text:style-name="T213">my husband </text:span><text:span text:style-name="T218">and o</text:span><text:span text:style-name="T213">ur marriage was solemnized at the Adimaly Mahadeva Temple and widely publicized via local television and leading newspapers. Furthermore, the </text:span><text:span text:style-name="T226">p</text:span><text:span text:style-name="T213">laintiff resides at S.N Padi near my parental residence and </text:span><text:span text:style-name="T307">here my neighbor for almost 7 years</text:span><text:span text:style-name="T213">. </text:span><text:span text:style-name="T304">The plaintiff’s statement </text:span><text:span text:style-name="T529">“</text:span><text:span text:style-name="T775">Recently they have purchased property close to eastern portion of the property of plaintiff and started living there</text:span><text:span text:style-name="T529">” </text:span><text:span text:style-name="T304">is inaccurate. We purchased land on the eastern border of the plaintiff’s property </text:span><text:span text:style-name="T458">6 years and 8 months back</text:span><text:span text:style-name="T304">, in February 2019 while I was living abroad. </text:span><text:span text:style-name="T306">Subsequently,</text:span><text:span text:style-name="T305"> 20 months after acquiring the land, we </text:span><text:span text:style-name="T458">construct</text:span><text:span text:style-name="T459">ed</text:span><text:span text:style-name="T458"> </text:span><text:span text:style-name="T459">our house </text:span><text:span text:style-name="T460">starting </text:span><text:span text:style-name="T459">from</text:span><text:span text:style-name="T304"> October 2020</text:span><text:span text:style-name="T305"> </text:span><text:span text:style-name="T306">and completed by</text:span><text:span text:style-name="T305"> April 2022 while facing constant troubles from plaintiff, </text:span><text:span text:style-name="T189">Exhibit R-14, Exhibit R-5</text:span><text:span text:style-name="T304">. </text:span><text:span text:style-name="T309">Upon</text:span><text:span text:style-name="T305"> completing the construction </text:span><text:span text:style-name="T463">I</text:span><text:span text:style-name="T460"> </text:span><text:span text:style-name="T459">started</text:span><text:span text:style-name="T464"> </text:span><text:span text:style-name="T465">living in </text:span><text:span text:style-name="T459">my</text:span><text:span text:style-name="T466"> </text:span><text:span text:style-name="T463">residence </text:span><text:span text:style-name="T462">from</text:span><text:span text:style-name="T467"> April 2022, </text:span><text:span text:style-name="T462">unable to return to my husband’s house abroad</text:span><text:span text:style-name="T307"> due to on going attacks my house </text:span><text:span text:style-name="T308">and property </text:span><text:span text:style-name="T311">here</text:span><text:span text:style-name="T307"> facing from the plaintiff, </text:span><text:span text:style-name="T308">an </text:span><text:span text:style-name="T307">ex-service man, </text:span><text:span text:style-name="T308">who</text:span><text:span text:style-name="T307"> </text:span><text:span text:style-name="T308">destroyed the lateral support to </text:span><text:span text:style-name="T307">the ground on which my house is standing and </text:span><text:span text:style-name="T308">has the</text:span><text:span text:style-name="T307"> </text:span><text:span text:style-name="T308">habit of</text:span><text:span text:style-name="T307"> encroach</text:span><text:span text:style-name="T308">ing into</text:span><text:span text:style-name="T307"> </text:span><text:span text:style-name="T308">my</text:span><text:span text:style-name="T307"> road </text:span><text:span text:style-name="T308">to make the only road to my house inaccessible to vehicles</text:span><text:span text:style-name="T307">. </text:span><text:span text:style-name="T308">My</text:span><text:span text:style-name="T305"> </text:span><text:span text:style-name="T438">husband is </text:span><text:span text:style-name="T461">working</text:span><text:span text:style-name="T438"> and </text:span><text:span text:style-name="T468">living</text:span><text:span text:style-name="T438"> abroad</text:span><text:span text:style-name="T213">.</text:span></text:p>
        </text:list-item>
        <text:list-item>
          <text:p text:style-name="P24" loext:marker-style-name="T577"><text:soft-page-break/><text:span text:style-name="T578">With respect to the statement in Paragraph 5 of the Plaint, the </text:span><text:span text:style-name="T681">p</text:span><text:span text:style-name="T578">laintiff’</text:span><text:span text:style-name="T681">s</text:span><text:span text:style-name="T578"> statement “</text:span><text:span text:style-name="T778">1st and 2nd </text:span><text:span text:style-name="T781">d</text:span><text:span text:style-name="T778">efendants have an 8 feet private way</text:span><text:span text:style-name="T578">” is </text:span><text:span text:style-name="T677">denied as </text:span><text:span text:style-name="T620">a blatant lie. </text:span><text:span text:style-name="T679">T</text:span><text:span text:style-name="T1">he </text:span><text:span text:style-name="T384">existence, width, and uninterrupted utility of the 12-foot-wide private road</text:span><text:span text:style-name="T1"> </text:span><text:span text:style-name="T371">laid</text:span><text:span text:style-name="T1"> </text:span><text:span text:style-name="T319">on</text:span><text:span text:style-name="T578"> the </text:span><text:span text:style-name="T690">narrow strip </text:span><text:span text:style-name="T742">at the</text:span><text:span text:style-name="T690"> </text:span><text:span text:style-name="T687">n</text:span><text:span text:style-name="T578">orth-</text:span><text:span text:style-name="T687">w</text:span><text:span text:style-name="T578">estern </text:span><text:span text:style-name="T690">portion </text:span><text:span text:style-name="T742">my land </text:span><text:span text:style-name="T620">is </text:span><text:span text:style-name="T578">conclusively established through multiple official records</text:span><text:span text:style-name="T584"> </text:span><text:span text:style-name="T578">above in </text:span><text:span text:style-name="T579">Paragraph </text:span><text:span text:style-name="T585">1</text:span><text:span text:style-name="T583"> &amp; </text:span><text:span text:style-name="T585">5</text:span><text:span text:style-name="T579">.</text:span><text:span text:style-name="T578"> </text:span><text:span text:style-name="T754">The documentary evidences, </text:span><text:span text:style-name="T579">Exhibit R-2 </text:span><text:span text:style-name="T583">and</text:span><text:span text:style-name="T579"> Exhibit R-3,</text:span><text:span text:style-name="T588"> </text:span><text:span text:style-name="T617">proves that my</text:span><text:span text:style-name="T558"> road is historically existing since the time of my predecessor</text:span><text:span text:style-name="T559">s</text:span><text:span text:style-name="T558"> and n</text:span><text:span text:style-name="T743">eighbor</text:span><text:span text:style-name="T754">s have acquired written right of access on it from my predecessor, at present the neighbor</text:span><text:span text:style-name="T743"> Vijayan Kalappurakkal is using this 12-foot-wide road </text:span><text:span text:style-name="T754">to access his house</text:span><text:span text:style-name="T743">. </text:span><text:span text:style-name="T754">Plaintiff had no claims on this road until October 2020, till I started my house construction.</text:span><text:span text:style-name="T558"> Since then </text:span><text:span text:style-name="T561">plaintiff </text:span><text:span text:style-name="T569">has </text:span><text:span text:style-name="T570">exhibited</text:span><text:span text:style-name="T561"> persistent desire to obtain written access rights</text:span><text:span text:style-name="T546"> over my </text:span><text:span text:style-name="T540">12-foot-wide</text:span><text:span text:style-name="T546"> road </text:span><text:span text:style-name="T558">and</text:span><text:span text:style-name="T546"> </text:span><text:span text:style-name="T558">has</text:span><text:span text:style-name="T546"> raise</text:span><text:span text:style-name="T558">d</text:span><text:span text:style-name="T546"> unlawful claims </text:span><text:span text:style-name="T558">of </text:span><text:span text:style-name="T555">varying extents </text:span><text:span text:style-name="T554">on my </text:span><text:span text:style-name="T556">property, </text:span><text:span text:style-name="T555">and every time</text:span><text:span text:style-name="T546"> </text:span><text:span text:style-name="T561">he </text:span><text:span text:style-name="T565">consistently</text:span><text:span text:style-name="T561"> used his claim</text:span><text:span text:style-name="T570">s</text:span><text:span text:style-name="T561"> </text:span><text:span text:style-name="T564">as a negotiation tool </text:span><text:span text:style-name="T568">to </text:span><text:span text:style-name="T570">get</text:span><text:span text:style-name="T568"> </text:span><text:span text:style-name="T571">his demands met</text:span><text:span text:style-name="T546">. </text:span><text:span text:style-name="T559">In the beginning</text:span><text:span text:style-name="T555"> </text:span><text:span text:style-name="T547">he</text:span><text:span text:style-name="T686"> encroached onto my 12-foot-wide road on October 2020 </text:span><text:span text:style-name="T744">and blocked vehicle entry</text:span><text:span text:style-name="T686">,</text:span><text:span text:style-name="T578"> </text:span><text:span text:style-name="T584">Exhibit R-</text:span><text:span text:style-name="T583">4 and Exhibit R-6,</text:span><text:span text:style-name="T686"> to </text:span><text:span text:style-name="T533">exert undue pressure upon me anticipating that by virtue of my limitations I would capitulate and accede to an uncompensated transfer of access rights over my private property to him. </text:span><text:span text:style-name="T560">Then </text:span><text:span text:style-name="T572">he </text:span><text:span text:style-name="T573">claimed</text:span><text:span text:style-name="T560"> 2 feet of the road before Panchayath Secretary and </text:span><text:span text:style-name="T574">later </text:span><text:span text:style-name="T573">claimed 4 </text:span><text:span text:style-name="T572">feet </text:span><text:span text:style-name="T560">of the road before the Sub-</text:span><text:span text:style-name="T575">C</text:span><text:span text:style-name="T560">ollector,</text:span><text:span text:style-name="T533"> </text:span><text:span text:style-name="T547">and </text:span><text:span text:style-name="T550">on each occasion</text:span><text:span text:style-name="T547"> he used the claim as a negotiation tool </text:span><text:span text:style-name="T545">to get an uncompensated transfer of access rights on my private road, </text:span><text:span text:style-name="T539">as recorded in the hearing notes of hearing conducted at the offices of Panchayath Secretary and </text:span><text:span text:style-name="T551">S</text:span><text:span text:style-name="T539">ub-</text:span><text:span text:style-name="T551">C</text:span><text:span text:style-name="T539">ollector, </text:span><text:span text:style-name="T534">Exhibit R-</text:span><text:span text:style-name="T535">10</text:span><text:span text:style-name="T538">.</text:span><text:span text:style-name="T552"> </text:span><text:span text:style-name="T546">It </text:span><text:span text:style-name="T548">i</text:span><text:span text:style-name="T546">s noteworthy that </text:span><text:span text:style-name="T561">p</text:span><text:span text:style-name="T562">laintiff himself refer</text:span><text:span text:style-name="T563">s</text:span><text:span text:style-name="T562"> to the private road as 12 foot-wide</text:span><text:span text:style-name="T540"> in his statement to the panchayath secretary, </text:span><text:span text:style-name="T536">Exhibit R-1</text:span><text:span text:style-name="T537">9</text:span><text:span text:style-name="T540">, </text:span><text:span text:style-name="T541">and </text:span><text:span text:style-name="T540">testif</text:span><text:span text:style-name="T542">i</text:span><text:span text:style-name="T541">ed</text:span><text:span text:style-name="T540"> </text:span><text:span text:style-name="T542">before panchayath secretary </text:span><text:span text:style-name="T540">during the hearing at Panchayath office, </text:span><text:span text:style-name="T536">Exhibit R-10,</text:span><text:span text:style-name="T540"> that </text:span><text:span text:style-name="T549">the </text:span><text:span text:style-name="T540">12-foot-wide road has </text:span><text:span text:style-name="T543">existed </text:span><text:span text:style-name="T540">historically </text:span><text:span text:style-name="T542">along with its </text:span><text:span text:style-name="T540">bell-mouth. </text:span><text:span text:style-name="T542">Hence, the plaintiff’s assertions are false and made with self-serving intent.</text:span><text:span text:style-name="T540"> </text:span><text:span text:style-name="T578">I respectfully submit that the </text:span><text:span text:style-name="T681">p</text:span><text:span text:style-name="T578">laintiff’s claim “</text:span><text:span text:style-name="T779">d</text:span><text:span text:style-name="T778">efendants demanded more land to widen the 8-foot way and </text:span><text:span text:style-name="T780">p</text:span><text:span text:style-name="T778">laintiff denied. On 05.05.2023, they have encroached upon the patta land of the </text:span><text:span text:style-name="T780">p</text:span><text:span text:style-name="T778">laintiff in a width of 4 feet and length of 96 feet and put bitumen mixed with metal to that extent and widened the width of the road to </text:span><text:soft-page-break/><text:span text:style-name="T778">12 feet</text:span><text:span text:style-name="T578">” </text:span><text:span text:style-name="T679">is an outrageous fabrication and is denied as false.</text:span><text:span text:style-name="T552"> </text:span><text:span text:style-name="T578">I</text:span><text:span text:style-name="T688">t is proven with supporting documents that </text:span><text:span text:style-name="T694">defendants 1&amp;2’s road is 12-foot-wide</text:span><text:span text:style-name="T688"> </text:span><text:span text:style-name="T723">which itself negates any need for encroachment to achieve such width</text:span><text:span text:style-name="T621">. </text:span><text:span text:style-name="T596">The advocate commissioner also reports the </text:span><text:span text:style-name="T598">width of the </text:span><text:span text:style-name="T596">private road </text:span><text:span text:style-name="T598">as</text:span><text:span text:style-name="T596"> 12 feet, </text:span><text:span text:style-name="T615">which </text:span><text:span text:style-name="T596">confirm</text:span><text:span text:style-name="T615">s</text:span><text:span text:style-name="T603"> that</text:span><text:span text:style-name="T596"> </text:span><text:span text:style-name="T616">my</text:span><text:span text:style-name="T596"> </text:span><text:span text:style-name="T696">historically existed 12-foot-wide road </text:span><text:span text:style-name="T697">was not widened </text:span><text:span text:style-name="T696">further</text:span><text:span text:style-name="T596">.</text:span><text:span text:style-name="T592"> </text:span><text:span text:style-name="T605">I respectfull</text:span><text:span text:style-name="T607">y</text:span><text:span text:style-name="T605"> submit that</text:span><text:span text:style-name="T588">, </text:span><text:span text:style-name="T589">defendants 1&amp;2</text:span><text:span text:style-name="T588"> tarred </text:span><text:span text:style-name="T589">their</text:span><text:span text:style-name="T588"> 12-foot-wide </text:span><text:span text:style-name="T698">mud </text:span><text:span text:style-name="T695">road</text:span><text:span text:style-name="T588"> on 03.06.2021. </text:span><text:span text:style-name="T230">The google maps image of </text:span><text:span text:style-name="T255">my private road and</text:span><text:span text:style-name="T230"> plaintiff’s shop, </text:span><text:span text:style-name="T303">captured in April 2023</text:span><text:span text:style-name="T230">, </text:span><text:span text:style-name="T181">Exhibit R-</text:span><text:span text:style-name="T183">2</text:span><text:span text:style-name="T188">1</text:span><text:span text:style-name="T181">,</text:span><text:span text:style-name="T230"> </text:span><text:span text:style-name="T255">confirms</text:span><text:span text:style-name="T230"> that </text:span><text:span text:style-name="T255">my private </text:span><text:span text:style-name="T386">road </text:span><text:span text:style-name="T389">wa</text:span><text:span text:style-name="T386">s tarred to its </text:span><text:span text:style-name="T389">present 12-foot</text:span><text:span text:style-name="T387"> </text:span><text:span text:style-name="T389">width </text:span><text:span text:style-name="T457">before</text:span><text:span text:style-name="T388"> April 2023</text:span><text:span text:style-name="T230">, </text:span><text:span text:style-name="T231">date of image recording</text:span><text:span text:style-name="T230"> </text:span><text:span text:style-name="T231">displayed</text:span><text:span text:style-name="T230"> at the bottom right corner of the image. The </text:span><text:span text:style-name="T388">aged appearance of the tarring</text:span><text:span text:style-name="T230"> in the image clearly indicates that the work was completed </text:span><text:span text:style-name="T276">long before April 2023 and </text:span><text:span text:style-name="T277">the</text:span><text:span text:style-name="T276"> </text:span><text:span text:style-name="T230">alleged encroachment date, </text:span><text:span text:style-name="T277">May 2023</text:span><text:span text:style-name="T230">.</text:span><text:span text:style-name="T588"> </text:span><text:span text:style-name="T612">Therefore</text:span><text:span text:style-name="T259"> plaintiff’s assertion that </text:span><text:span text:style-name="T289">defendants 1&amp;2</text:span><text:span text:style-name="T259"> </text:span><text:span text:style-name="T310">tarred their road on</text:span><text:span text:style-name="T259"> </text:span><text:span text:style-name="T274">05.05.</text:span><text:span text:style-name="T255">2023, which is one month </text:span><text:span text:style-name="T260">after </text:span><text:span text:style-name="T255">google </text:span><text:span text:style-name="T285">recorded the google </text:span><text:span text:style-name="T255">map picture,</text:span><text:span text:style-name="T275"> </text:span><text:span text:style-name="T259">is </text:span><text:span text:style-name="T277">directly </text:span><text:span text:style-name="T259">contradict</text:span><text:span text:style-name="T286">ing</text:span><text:span text:style-name="T259"> the photographic evidence</text:span><text:span text:style-name="T255">. </text:span><text:span text:style-name="T609">T</text:span><text:span text:style-name="T608">he </text:span><text:span text:style-name="T717">p</text:span><text:span text:style-name="T706">hotographic evidences</text:span><text:span text:style-name="T590"> from the time </text:span><text:span text:style-name="T609">plaintiff encroached on my road</text:span><text:span text:style-name="T591"> on October 2020 till advocate commissioner’s site visit on 18.03.2025 </text:span><text:span text:style-name="T609">proves that </text:span><text:span text:style-name="T698">all boundary markings </text:span><text:span text:style-name="T703">have remained unchanged</text:span><text:span text:style-name="T698"> throughout this period</text:span><text:span text:style-name="T609">, </text:span><text:span text:style-name="T612">further</text:span><text:span text:style-name="T610"> prov</text:span><text:span text:style-name="T612">ing </text:span><text:span text:style-name="T610">that</text:span><text:span text:style-name="T609"> no road widening </text:span><text:span text:style-name="T612">occurred during</text:span><text:span text:style-name="T609"> this period</text:span><text:span text:style-name="T591">. </text:span><text:span text:style-name="T689">T</text:span><text:span text:style-name="T599">he photograph</text:span><text:span text:style-name="T605">ic evidence,</text:span><text:span text:style-name="T591"> </text:span><text:span text:style-name="T579">Exhibit R-</text:span><text:span text:style-name="T582">4,</text:span><text:span text:style-name="T601"> </text:span><text:span text:style-name="T605">taken </text:span><text:span text:style-name="T599">in October 2020 when the plaintiff e</text:span><text:span text:style-name="T601">n</text:span><text:span text:style-name="T599">croached </text:span><text:span text:style-name="T604">my</text:span><text:span text:style-name="T601"> road </text:span><text:span text:style-name="T599">bell-mouth </text:span><text:span text:style-name="T605">shows </text:span><text:span text:style-name="T612">presence</text:span><text:span text:style-name="T609"> of a</text:span><text:span text:style-name="T595"> long concrete pole </text:span><text:span text:style-name="T602">and</text:span><text:span text:style-name="T595"> </text:span><text:span text:style-name="T591">5 round concrete pillars</text:span><text:span text:style-name="T599"> </text:span><text:span text:style-name="T591">at the western border of </text:span><text:span text:style-name="T604">my</text:span><text:span text:style-name="T591"> mud road </text:span><text:span text:style-name="T602">and another</text:span><text:span text:style-name="T599"> rectangular concrete pillar </text:span><text:span text:style-name="T612">obstructing</text:span><text:span text:style-name="T602"> </text:span><text:span text:style-name="T604">the </text:span><text:span text:style-name="T612">road </text:span><text:span text:style-name="T602">bell-mouth. </text:span><text:span text:style-name="T590">The photograph</text:span><text:span text:style-name="T607">ic evidence</text:span><text:span text:style-name="T590">,</text:span><text:span text:style-name="T580"> </text:span><text:span text:style-name="T579">Exhibit R-</text:span><text:span text:style-name="T582">9</text:span><text:span text:style-name="T590">, </text:span><text:span text:style-name="T591">shows the</text:span><text:span text:style-name="T590"> newly tarred </text:span><text:span text:style-name="T592">12-foot-wide </text:span><text:span text:style-name="T590">road </text:span><text:span text:style-name="T612">with</text:span><text:span text:style-name="T590"> </text:span><text:span text:style-name="T612">the same </text:span><text:span text:style-name="T596">5</text:span><text:span text:style-name="T590"> round concrete pillars</text:span><text:span text:style-name="T606"> </text:span><text:span text:style-name="T607">and </text:span><text:span text:style-name="T592">the</text:span><text:span text:style-name="T606"> concrete pillar integrated </text:span><text:span text:style-name="T614">with the newly constructed stone kayyala</text:span><text:span text:style-name="T606">, </text:span><text:span text:style-name="T610">confirming that </text:span><text:span text:style-name="T704">all </text:span><text:span text:style-name="T703">original border markings remained intact</text:span><text:span text:style-name="T705"> </text:span><text:span text:style-name="T703">following the</text:span><text:span text:style-name="T705"> tarring work</text:span><text:span text:style-name="T706">.</text:span><text:span text:style-name="T590"> </text:span><text:span text:style-name="T611">The</text:span><text:span text:style-name="T588"> </text:span><text:span text:style-name="T695">advocate commissioner’</text:span><text:span text:style-name="T707">s report confirms</text:span><text:span text:style-name="T613"> with</text:span><text:span text:style-name="T589"> supporting photographs </text:span><text:span text:style-name="T593">that </text:span><text:span text:style-name="T588">kayyala </text:span><text:span text:style-name="T593">is </text:span><text:span text:style-name="T611">visible</text:span><text:span text:style-name="T593"> </text:span><text:span text:style-name="T589">under the building structure </text:span><text:span text:style-name="T593">and </text:span><text:span text:style-name="T596">5 </text:span><text:span text:style-name="T593">round concrete pillars are still present at the border</text:span><text:span text:style-name="T589">, </text:span><text:span text:style-name="T613">there by proving that</text:span><text:span text:style-name="T592"> </text:span><text:span text:style-name="T699">all the border marking</text:span><text:span text:style-name="T700">s</text:span><text:span text:style-name="T699"> installed by the plaintiff </text:span><text:span text:style-name="T701">in Oct</text:span><text:span text:style-name="T702">ober</text:span><text:span text:style-name="T701"> 2020 </text:span><text:span text:style-name="T700">are </text:span><text:span text:style-name="T699">existing there </text:span><text:span text:style-name="T707">as of</text:span><text:span text:style-name="T699"> 18.03.2025</text:span><text:span text:style-name="T592">.</text:span><text:span text:style-name="T544"> </text:span><text:span text:style-name="T538"><text:s/></text:span><text:span text:style-name="T552">It is very important to notice that in the past when plaintiff raised claim of varying extents on my road and used those claims a</text:span><text:span text:style-name="T553">s a</text:span><text:span text:style-name="T552"> negotiation tool before </text:span><text:soft-page-break/><text:span text:style-name="T552">panchayath secretary and Sub-Collector, </text:span><text:span text:style-name="T553">but </text:span><text:span text:style-name="T566">he has not raised</text:span><text:span text:style-name="T567"> </text:span><text:span text:style-name="T566">any </text:span><text:span text:style-name="T567">encroachment allegations on the defendants</text:span><text:span text:style-name="T552"> 1&amp;2 in any of th</text:span><text:span text:style-name="T553">ose</text:span><text:span text:style-name="T552"> hearings,</text:span><text:span text:style-name="T539"> </text:span><text:span text:style-name="T534">Exhibit R-</text:span><text:span text:style-name="T535">10</text:span><text:span text:style-name="T552">. </text:span><text:span text:style-name="T553">Now he has raised encroachment allegations with the </text:span><text:span text:style-name="T566">sinister intention </text:span><text:span text:style-name="T412">to retaliate against the </text:span><text:span text:style-name="T477">d</text:span><text:span text:style-name="T412">efendant</text:span><text:span text:style-name="T478">s</text:span><text:span text:style-name="T9"> </text:span><text:span text:style-name="T13">1</text:span><text:span text:style-name="T47">&amp;2</text:span><text:span text:style-name="T13"> </text:span><text:span text:style-name="T9">who denied him access through their private </text:span><text:span text:style-name="T110">road</text:span><text:span text:style-name="T9">. </text:span><text:span text:style-name="T592">I respectfully submit that the assertion made by </text:span><text:span text:style-name="T603">p</text:span><text:span text:style-name="T592">laintiff, “</text:span><text:span text:style-name="T777">the encroached area has been annexed to the private road situated to the east and is described as 'Plaint B Schedule Property</text:span><text:span text:style-name="T776">”</text:span><text:span text:style-name="T592"> is entirely unfounded </text:span><text:span text:style-name="T594">and hence denied as false</text:span><text:span text:style-name="T592">. </text:span><text:span text:style-name="T613">Given that</text:span><text:span text:style-name="T603"> the</text:span><text:span text:style-name="T592"> existence of the 12-foot-wide private road along the </text:span><text:span text:style-name="T600">n</text:span><text:span text:style-name="T592">orth-</text:span><text:span text:style-name="T600">w</text:span><text:span text:style-name="T592">estern boundary of </text:span><text:span text:style-name="T604">my</text:span><text:span text:style-name="T592"> property is </text:span><text:span text:style-name="T597">already </text:span><text:span text:style-name="T592">conclusively established through multiple official records and photographic evidences,</text:span><text:span text:style-name="T581"> </text:span><text:span text:style-name="T613">and</text:span><text:span text:style-name="T592"> that no encroachment </text:span><text:span text:style-name="T613">occurred as alleged</text:span><text:span text:style-name="T592"> on 05.05.2023, </text:span><text:span text:style-name="T603">it become </text:span><text:span text:style-name="T613">evident</text:span><text:span text:style-name="T603"> that </text:span><text:span text:style-name="T592">the property designated as </text:span><text:span text:style-name="T699">'Plaint B Schedule' is non-existent </text:span><text:span text:style-name="T592">and purely fictitious. </text:span><text:span text:style-name="T613">Furthermore it is</text:span><text:span text:style-name="T603"> clear that t</text:span><text:span text:style-name="T592">he 4-foot-wide strip claimed by the </text:span><text:span text:style-name="T603">p</text:span><text:span text:style-name="T592">laintiff was never part of the land </text:span><text:span text:style-name="T598">he received</text:span><text:span text:style-name="T592"> under </text:span><text:span text:style-name="T598">gift deed no.</text:span><text:span text:style-name="T592"> 2218/1986, </text:span><text:span text:style-name="T603">instead, it is</text:span><text:span text:style-name="T592"> an integral part of the 63 cents of land lawfully acquired by the </text:span><text:span text:style-name="T598">d</text:span><text:span text:style-name="T592">efendants </text:span><text:span text:style-name="T611">1&amp;2 </text:span><text:span text:style-name="T592">from Shri Ismail under </text:span><text:span text:style-name="T598">s</text:span><text:span text:style-name="T592">ale </text:span><text:span text:style-name="T598">d</text:span><text:span text:style-name="T592">eed </text:span><text:span text:style-name="T598">n</text:span><text:span text:style-name="T592">o. 426/2019, </text:span><text:span text:style-name="T581">Exhibit R-1</text:span><text:span text:style-name="T592">. The </text:span><text:span text:style-name="T604">p</text:span><text:span text:style-name="T592">laintiff's unauthorized occupation, constitutes encroachment and warrants legal eviction under the applicable provisions of land and property law.</text:span></text:p>
        </text:list-item>
        <text:list-item>
          <text:p text:style-name="P19" loext:marker-style-name="T577"><text:span text:style-name="T623">With respect to the statement in Paragraph </text:span><text:span text:style-name="T624">6</text:span><text:span text:style-name="T623"> of the Plaint, the averments and allegations in the para 6 of the affidavit are also devoid of truth and </text:span><text:span text:style-name="T626">hence denied as false. I</text:span><text:span text:style-name="T623">t is already proven with support of registered deeds </text:span><text:span text:style-name="T625">and plaintiff’s own admissions</text:span><text:span text:style-name="T623">, above in </text:span><text:span text:style-name="T659">Paragraph </text:span><text:span text:style-name="T672">4</text:span><text:span text:style-name="T660">,</text:span><text:span text:style-name="T625"> </text:span><text:span text:style-name="T623">that a public access road has existed and evolved along the northern boundary </text:span><text:span text:style-name="T625">of the plaintiff’s property</text:span><text:span text:style-name="T623">, from </text:span><text:span text:style-name="T699">1 kol footpath in 1978 to 5 feet in 1980, and 10 feet by </text:span><text:span text:style-name="T708">1989 </text:span><text:span text:style-name="T709">as per the plaintiff’s admission</text:span><text:span text:style-name="T639">, </text:span><text:span text:style-name="T666">Exhibit R-</text:span><text:span text:style-name="T668">10 &amp; </text:span><text:span text:style-name="T666">Exhibit R-</text:span><text:span text:style-name="T668">1</text:span><text:span text:style-name="T675">9</text:span><text:span text:style-name="T623">. There is </text:span><text:span text:style-name="T699">no record of encroachment</text:span><text:span text:style-name="T623"> at this location from </text:span><text:span text:style-name="T625">1989</text:span><text:span text:style-name="T623"> until 2024, evidencing uninterrupted public use and implied relinquishment by the original owner. The </text:span><text:span text:style-name="T633">p</text:span><text:span text:style-name="T623">laintiff’s claim, in 2024, over a portion of the road now forming part of the Panchayath road is therefore unfounded and misleading. Hence it </text:span><text:span text:style-name="T625">i</text:span><text:span text:style-name="T623">s evident that the petitioner has raised such a claim over the plaint C- schedule property with the </text:span><text:span text:style-name="T699">sinister intention to avoid the violation of the Section 220 of the Kerala </text:span><text:soft-page-break/><text:span text:style-name="T699">Panchayath Raj Act</text:span><text:span text:style-name="T623">. Till the issuance of the demolition notice on 31.07.2024, </text:span><text:span text:style-name="T659">Exhibit </text:span><text:span text:style-name="T662">R-1</text:span><text:span text:style-name="T668">2</text:span><text:span text:style-name="T623">, the petitioner had no claim over the plaint C schedule road. </text:span></text:p>
        </text:list-item>
        <text:list-item>
          <text:p text:style-name="P19" loext:marker-style-name="T577"><text:span text:style-name="T623">With respect to the statement in Paragraph 7 of the Plaint, the assertion </text:span><text:span text:style-name="T747">“</text:span><text:span text:style-name="T784">plaintiff is </text:span><text:span text:style-name="T785">a most law-abiding citizen</text:span><text:span text:style-name="T747">”</text:span><text:span text:style-name="T623"> </text:span><text:span text:style-name="T641">made by plaintiff </text:span><text:span text:style-name="T623">is demonstrably false. The </text:span><text:span text:style-name="T629">p</text:span><text:span text:style-name="T623">laintiff, an ex-serviceman, </text:span><text:span text:style-name="T649">has persistently and </text:span><text:span text:style-name="T643">vigorously </text:span><text:span text:style-name="T710">attempted</text:span><text:span text:style-name="T711"> to </text:span><text:span text:style-name="T699">acquire possession of </text:span><text:span text:style-name="T711">private</text:span><text:span text:style-name="T712"> road </text:span><text:span text:style-name="T707">belonging to defendants 1&amp;2</text:span><text:span text:style-name="T649"> </text:span><text:span text:style-name="T642">without</text:span><text:span text:style-name="T641"> </text:span><text:span text:style-name="T649">of</text:span><text:span text:style-name="T652">f</text:span><text:span text:style-name="T649">ering</text:span><text:span text:style-name="T642"> any compensation</text:span><text:span text:style-name="T641"> </text:span><text:span text:style-name="T623">and </text:span><text:span text:style-name="T629">i</text:span><text:span text:style-name="T623">n pursuit of </text:span><text:span text:style-name="T629">that</text:span><text:span text:style-name="T623"> </text:span><text:span text:style-name="T629">p</text:span><text:span text:style-name="T623">laintiff </text:span><text:span text:style-name="T638">did n</text:span><text:span text:style-name="T649">o</text:span><text:span text:style-name="T638">t hesitate to </text:span><text:span text:style-name="T711">issue threats</text:span><text:span text:style-name="T634">. </text:span><text:span text:style-name="T650">Subsequently</text:span><text:span text:style-name="T634"> he </text:span><text:span text:style-name="T713">unlawfully</text:span><text:span text:style-name="T714"> occupied their land </text:span><text:span text:style-name="T634">and </text:span><text:span text:style-name="T650">obstructed the </text:span><text:span text:style-name="T634">vehicle </text:span><text:span text:style-name="T650">access</text:span><text:span text:style-name="T634"> </text:span><text:span text:style-name="T635">to</text:span><text:span text:style-name="T634"> the only road </text:span><text:span text:style-name="T650">leading </text:span><text:span text:style-name="T634">to their </text:span><text:span text:style-name="T650">residence</text:span><text:span text:style-name="T634">. </text:span><text:span text:style-name="T638">H</text:span><text:span text:style-name="T635">e </text:span><text:span text:style-name="T715">used </text:span><text:span text:style-name="T716">his unlawful claim</text:span><text:span text:style-name="T715"> as a tool</text:span><text:span text:style-name="T635"> to </text:span><text:span text:style-name="T650">compel</text:span><text:span text:style-name="T635"> the defendants 1&amp;2 </text:span><text:span text:style-name="T650">to </text:span><text:span text:style-name="T635">transfer access rights </text:span><text:span text:style-name="T650">over</text:span><text:span text:style-name="T635"> their private road </text:span><text:span text:style-name="T650">without compensation</text:span><text:span text:style-name="T644">, </text:span><text:span text:style-name="T667">Exhibit R-1</text:span><text:span text:style-name="T671">0</text:span><text:span text:style-name="T635">. </text:span><text:span text:style-name="T650">Plaintiff</text:span><text:span text:style-name="T637"> </text:span><text:span text:style-name="T650">successfully</text:span><text:span text:style-name="T637"> evade</text:span><text:span text:style-name="T650">d</text:span><text:span text:style-name="T634"> </text:span><text:span text:style-name="T650">enforcement </text:span><text:span text:style-name="T634">actions against hi</text:span><text:span text:style-name="T635">s </text:span><text:span text:style-name="T646">encroachment and </text:span><text:span text:style-name="T650">proceeded to </text:span><text:span text:style-name="T635">construct a building </text:span><text:span text:style-name="T638">illegally </text:span><text:span text:style-name="T635">in the encroached area </text:span><text:span text:style-name="T637">violating building rules without any </text:span><text:span text:style-name="T650">intervention from the relevant </text:span><text:span text:style-name="T637">authorities</text:span><text:span text:style-name="T635">. </text:span><text:span text:style-name="T650">He then</text:span><text:span text:style-name="T634"> </text:span><text:span text:style-name="T638">illegally </text:span><text:span text:style-name="T650">obtained an</text:span><text:span text:style-name="T635"> electricity connection in the </text:span><text:span text:style-name="T636">unauthorized </text:span><text:span text:style-name="T650">structure which lacks a valid </text:span><text:span text:style-name="T635">building number. </text:span><text:span text:style-name="T637">Finally</text:span><text:span text:style-name="T635"> </text:span><text:span text:style-name="T638">he used this illegal building</text:span><text:span text:style-name="T635"> for running business without </text:span><text:span text:style-name="T636">acquiring necessary</text:span><text:span text:style-name="T635"> license, </text:span><text:span text:style-name="T670">Exhibit R-12</text:span><text:span text:style-name="T635">. </text:span><text:span text:style-name="T637">H</text:span><text:span text:style-name="T635">e </text:span><text:span text:style-name="T637">effectively block</text:span><text:span text:style-name="T638">ed</text:span><text:span text:style-name="T637"> </text:span><text:span text:style-name="T638">authorities</text:span><text:span text:style-name="T637"> </text:span><text:span text:style-name="T638">from initiating any </text:span><text:span text:style-name="T637">proceedings against his illegal </text:span><text:span text:style-name="T638">activities even while having</text:span><text:span text:style-name="T634"> complain</text:span><text:span text:style-name="T638">ts filed</text:span><text:span text:style-name="T634"> against </text:span><text:span text:style-name="T638">him.</text:span><text:span text:style-name="T634"> </text:span><text:span text:style-name="T637">In addition to this he</text:span><text:span text:style-name="T623"> </text:span><text:span text:style-name="T636">carried out illegal land development </text:span><text:span text:style-name="T637">activities in the southern part of his land </text:span><text:span text:style-name="T636">and excavated soil </text:span><text:span text:style-name="T637">close</text:span><text:span text:style-name="T636"> to the defendants house</text:span><text:span text:style-name="T623"> to compromise the structural integrity of </text:span><text:span text:style-name="T635">the </text:span><text:span text:style-name="T636">their</text:span><text:span text:style-name="T635"> house.</text:span><text:span text:style-name="T623"> His misuse of legal procedures by filing affidavits containing false statements to obstruct lawful actions further underscores his disingenuous conduct. Therefore, the </text:span><text:span text:style-name="T640">p</text:span><text:span text:style-name="T623">laintiff’s self-characterization as “a most law-abiding citizen” is a baseless and misleading representation.</text:span></text:p>
        </text:list-item>
        <text:list-item>
          <text:p text:style-name="P20" loext:marker-style-name="T577"><text:span text:style-name="T623">With respect to the statement in Paragraph 8 of the Plaint, </text:span><text:span text:style-name="T644">the </text:span><text:span text:style-name="T623">allegation </text:span><text:span text:style-name="T644">raised by the plaintiff </text:span><text:span text:style-name="T623">“</text:span><text:span text:style-name="T785">Defendants No. 1 and 2 are highly rich and influential persons attempting to dismantle the shop building abusing the illegal power of the 3rd defendant, 3rd defendant acting as an instrument showing overwhelming enthusiasm to help the law breakers</text:span><text:span text:style-name="T747">”</text:span><text:span text:style-name="T623"> is misleading, baseless </text:span><text:span text:style-name="T627">and denied as false</text:span><text:span text:style-name="T623">. The </text:span><text:span text:style-name="T630">d</text:span><text:span text:style-name="T623">efendants </text:span><text:span text:style-name="T630">1&amp;2</text:span><text:span text:style-name="T623"> are, in fact, seeking to lawfully evict the encroacher from </text:span><text:span text:style-name="T644">the </text:span><text:span text:style-name="T623">property duly acquired by them and to ensure unobstructed vehicular </text:span><text:soft-page-break/><text:span text:style-name="T623">movement through their 12-foot-wide </text:span><text:span text:style-name="T653">access road to their residence</text:span><text:span text:style-name="T623">. It is pertinent to note that the </text:span><text:span text:style-name="T644">p</text:span><text:span text:style-name="T623">laintiff encroached upon the said private road in October 2020, </text:span><text:span text:style-name="T661">Exhibit-R</text:span><text:span text:style-name="T668">5</text:span><text:span text:style-name="T664">, </text:span><text:span text:style-name="T661">Exhibit-R</text:span><text:span text:style-name="T664">6 </text:span><text:span text:style-name="T668">&amp; </text:span><text:span text:style-name="T661">Exhibit-R</text:span><text:span text:style-name="T668">7</text:span><text:span text:style-name="T627">, </text:span><text:span text:style-name="T623">and subsequently commenced construction of a commercial structure on the encroached land in 2021, in blatant violation of building regulations. Despite these infractions, the Panchayath remained passive, until 2023 when action was prompted by a directive issued by the Sub-Collector, in response to public complaints regarding the illegal construction. </text:span><text:span text:style-name="T631">Followed by that, a</text:span><text:span text:style-name="T623">lthough the Panchayath Secretary conducted </text:span><text:span text:style-name="T648">site visit </text:span><text:span text:style-name="T653">and </text:span><text:span text:style-name="T623">two hearings, </text:span><text:span text:style-name="T654">also </text:span><text:span text:style-name="T623">acknowledged that the building violated prevailing construction norms, </text:span><text:span text:style-name="T654">but </text:span><text:span text:style-name="T623">no tangible action was taken against the </text:span><text:span text:style-name="T644">p</text:span><text:span text:style-name="T623">laintiff. In 2024, the Sub-Collector held an additional hearing and directed the Panchayath Secretary to initiate proceedings against the unlawful structure. Only thereafter, 0n 31.07.2024, did the Panchayath Secretary issue a demolition notice, </text:span><text:span text:style-name="T661">Exhibit-R</text:span><text:span text:style-name="T665">1</text:span><text:span text:style-name="T668">2</text:span><text:span text:style-name="T623">. Subsequent demolition notices were issued, but without genuine intent to enforce them. In February 2025, the Panchayath Committee resolved to demolish the illegal structure, </text:span><text:span text:style-name="T631">copy of decision number 6(1) of Panchayath committee on 07.02.2025 is </text:span><text:span text:style-name="T665">produced herewith and marked as Exhibit R-2</text:span><text:span text:style-name="T674">2</text:span><text:span text:style-name="T631">,</text:span><text:span text:style-name="T623"> however, that decision remains unexecuted to date. It is also significant that the unauthorized building generates income from commercial rentals while evading statutory building tax, notwithstanding persistent public complaints. The Panchayath, nevertheless, has continued to exhibit undue leniency toward the </text:span><text:span text:style-name="T644">p</text:span><text:span text:style-name="T623">laintiff and has consistently deferred enforcement measures against him. Accordingly, it is manifest that the </text:span><text:span text:style-name="T657">d</text:span><text:span text:style-name="T623">efendants are not misusing Panchayath authority; rather, it is the </text:span><text:span text:style-name="T644">p</text:span><text:span text:style-name="T623">laintiff who is circumventing lawful action against </text:span><text:span text:style-name="T657">his </text:span><text:span text:style-name="T623">illegal construction.</text:span></text:p>
        </text:list-item>
        <text:list-item>
          <text:p text:style-name="P21" loext:marker-style-name="T577"><text:span text:style-name="T623"><text:s/>With respect to the statement in Paragraph 8 of the Plaint, the allegation raised by the </text:span><text:span text:style-name="T644">p</text:span><text:span text:style-name="T623">laintiff “</text:span><text:span text:style-name="T786">d</text:span><text:span text:style-name="T785">efendants </text:span><text:span text:style-name="T786">n</text:span><text:span text:style-name="T785">o.1</text:span><text:span text:style-name="T786">&amp;</text:span><text:span text:style-name="T785">2 attempted to dismantle the four-foot square gate erected at the extreme north east portion at 7:00 </text:span><text:span text:style-name="T787">pm</text:span><text:span text:style-name="T785"> on 30.11.2024</text:span><text:span text:style-name="T623">” is </text:span><text:span text:style-name="T627">notorious lie and denied as false</text:span><text:span text:style-name="T623">. It is submitted that </text:span><text:span text:style-name="T631">d</text:span><text:span text:style-name="T623">efendant 2 was not present in India on the said date, a fact that can be conclusively verified through immigration records, relevant </text:span><text:span text:style-name="T659">passport pages are produced herewith </text:span><text:soft-page-break/><text:span text:style-name="T659">and marked as Exhibit R-</text:span><text:span text:style-name="T663">2</text:span><text:span text:style-name="T674">3</text:span><text:span text:style-name="T659">.</text:span><text:span text:style-name="T623"> Furthermore, it is critical to note that the gate referenced in the allegation did not exist on the date of the purported dismantling. </text:span><text:span text:style-name="T651">P</text:span><text:span text:style-name="T623">laintiff </text:span><text:span text:style-name="T655">encroached into my road and </text:span><text:span text:style-name="T623">installed the gate on 06.12.2024 just prior to the inspection conducted by the Advocate Commissioner </text:span><text:span text:style-name="T655">in the morning at 9 am </text:span><text:span text:style-name="T623">on 06.12.2024, </text:span><text:span text:style-name="T647">as proved above in </text:span><text:span text:style-name="T669">Paragraph </text:span><text:span text:style-name="T673">7</text:span><text:span text:style-name="T647"> and supported by the complaints filed before panchayath secretary and </text:span><text:span text:style-name="T656">S</text:span><text:span text:style-name="T647">ub-</text:span><text:span text:style-name="T656">C</text:span><text:span text:style-name="T647">ollector on 06.12.2024, </text:span><text:span text:style-name="T669">Exhibit R-15</text:span><text:span text:style-name="T623">. Accordingly, the </text:span><text:span text:style-name="T644">p</text:span><text:span text:style-name="T623">laintiff’s claim regarding the dismantling incident is factually baseless and contradicted by official records and complaints on file.</text:span></text:p>
        </text:list-item>
        <text:list-item>
          <text:p text:style-name="P22" loext:marker-style-name="T577"><text:span text:style-name="T622">With respect to the statement in Paragraph 9 of the Plaint, the </text:span><text:span text:style-name="T645">p</text:span><text:span text:style-name="T622">laintiff’s allegation “</text:span><text:span text:style-name="T783">when illegal acts </text:span><text:span text:style-name="T788">are</text:span><text:span text:style-name="T783"> challenged </text:span><text:span text:style-name="T788">d</text:span><text:span text:style-name="T783">efendants denied the </text:span><text:span text:style-name="T788">p</text:span><text:span text:style-name="T783">laintiff’s title over the Plaint-B and C Schedule properties</text:span><text:span text:style-name="T622">” is entirely unfounded </text:span><text:span text:style-name="T628">and denied as false</text:span><text:span text:style-name="T622">. In reality, the Plaint-B and C Schedule properties do not exist as legally recognized parcels. The Plaint-B Schedule property is a fictitious creation, fabricated by the </text:span><text:span text:style-name="T645">p</text:span><text:span text:style-name="T622">laintiff with the intent to legitimize his unlawful encroachment and to usurp additional land from </text:span><text:span text:style-name="T632">d</text:span><text:span text:style-name="T622">efendants </text:span><text:span text:style-name="T632">n</text:span><text:span text:style-name="T622">o.1</text:span><text:span text:style-name="T632">&amp;</text:span><text:span text:style-name="T622">2. Similarly, the </text:span><text:span text:style-name="T645">p</text:span><text:span text:style-name="T622">laintiff’s claim over the C-Schedule property represents a strategic attempt to shield the unauthorized structure erected upon encroached land from lawful demolition proceedings, </text:span><text:span text:style-name="T659">Exhibit R-</text:span><text:span text:style-name="T669">12</text:span><text:span text:style-name="T622">. Accordingly, the </text:span><text:span text:style-name="T645">p</text:span><text:span text:style-name="T622">laintiff’s assertions are misleading and crafted to deflect scrutiny from his own violations of property and Panchayath building rules.</text:span></text:p>
        </text:list-item>
        <text:list-item>
          <text:p text:style-name="P23" loext:marker-style-name="T577"><text:span text:style-name="T622">With respect to the statement in Paragraph 10 of the Plaint, the </text:span><text:span text:style-name="T645">p</text:span><text:span text:style-name="T622">laintiff’s assertion </text:span><text:span text:style-name="T746">“</text:span><text:span text:style-name="T783">the cause of action for the suit arose on 05.05.2023 due to encroachment, and on 30.11.2024 when </text:span><text:span text:style-name="T789">d</text:span><text:span text:style-name="T783">efendants destroyed the western boundary mark of Plaint-A Schedule property</text:span><text:span text:style-name="T746">”</text:span><text:span text:style-name="T622"> is categorically false. </text:span><text:span text:style-name="T632">D</text:span><text:span text:style-name="T622">efendants </text:span><text:span text:style-name="T632">n</text:span><text:span text:style-name="T622">o.1</text:span><text:span text:style-name="T632">&amp;</text:span><text:span text:style-name="T622">2 </text:span><text:span text:style-name="T632">owns land on the eastern boundary of the plaintiff’s property and they </text:span><text:span text:style-name="T622">have no ownership interest, possession, or business activity on the western boundary of the Plaint-A property. That portion of land is owned and controlled by third parties who are not party to the present suit. Accordingly, the </text:span><text:span text:style-name="T645">p</text:span><text:span text:style-name="T622">laintiff’s claim is both factually incorrect and legally untenable, and appears to be made solely for the purpose of casting unwarranted allegations against the Defendants.</text:span></text:p>
        </text:list-item>
      </text:list>
      <text:p text:style-name="P1"><text:span text:style-name="T796">Label</text:span><text:tab/><text:tab/><text:tab/> <text:span text:style-name="T796">Description</text:span></text:p>
      <table:table table:name="Table1" table:style-name="Table1" table:template-name="Default Style">
        <table:table-column table:style-name="Table1.A"/>
        <table:table-column table:style-name="Table1.B"/>
        <table:table-row>
          <table:table-cell table:style-name="Table1.A1" office:value-type="string">
            <text:p text:style-name="P4" loext:marker-style-name="T576"><text:span text:style-name="T578">Exhibit R-1</text:span></text:p>
          </table:table-cell>
          <table:table-cell table:style-name="Table1.B1" office:value-type="string">
            <text:p text:style-name="P4" loext:marker-style-name="T576"><text:span text:style-name="T724">S</text:span><text:span text:style-name="T578">ale deed, no. 426/2019, </text:span><text:span text:style-name="T726">of my 63 cents from Ismail Perunnilathil.</text:span></text:p>
          </table:table-cell>
        </table:table-row>
        <table:table-row>
          <table:table-cell table:style-name="Table1.A2" office:value-type="string">
            <text:p text:style-name="P4" loext:marker-style-name="T576"><text:span text:style-name="T578">Exhibit R-2</text:span></text:p>
          </table:table-cell>
          <table:table-cell table:style-name="Table1.B2" office:value-type="string">
            <text:p text:style-name="P5" loext:marker-style-name="T576"><text:span text:style-name="T732">My</text:span><text:span text:style-name="T578"> prior deed, Ismail’</text:span><text:span text:style-name="T726">s</text:span><text:span text:style-name="T578"> </text:span><text:span text:style-name="T726">Sale </text:span><text:span text:style-name="T578">deed, </text:span><text:span text:style-name="T726">no. 1171/08, </text:span><text:span text:style-name="T749"><text:s/>19.04.2008</text:span></text:p>
          </table:table-cell>
        </table:table-row>
        <table:table-row>
          <table:table-cell table:style-name="Table1.A2" office:value-type="string">
            <text:p text:style-name="P2"><text:span text:style-name="T737">Exhibit R-</text:span>3</text:p>
          </table:table-cell>
          <table:table-cell table:style-name="Table1.B2" office:value-type="string">
            <text:p text:style-name="P4" loext:marker-style-name="T576"><text:span text:style-name="T727">Neighbors</text:span><text:span text:style-name="T730">(</text:span><text:span text:style-name="T727">Majeed, </text:span><text:span text:style-name="T578">Vijayan </text:span><text:span text:style-name="T724">&amp; </text:span><text:span text:style-name="T727">their</text:span><text:span text:style-name="T724"> predecessors</text:span><text:span text:style-name="T730">)</text:span><text:span text:style-name="T578">sale deed</text:span><text:span text:style-name="T732">s,</text:span><text:span text:style-name="T578"> no. 634/2022, no. 425/2019, no. 1351/2013, no. 482/2013, and no. 1352/13 </text:span><text:span text:style-name="T729">with “12-foot-wide road” reference and access right.</text:span></text:p>
          </table:table-cell>
        </table:table-row>
        <table:table-row>
          <table:table-cell table:style-name="Table1.A2" office:value-type="string">
            <text:p text:style-name="P2"><text:span text:style-name="T737">Exhibit R-</text:span>4</text:p>
          </table:table-cell>
          <table:table-cell table:style-name="Table1.B2" office:value-type="string">
            <text:p text:style-name="P4" loext:marker-style-name="T576"><text:span text:style-name="T578">Photographs of concrete pillar </text:span><text:span text:style-name="T726">installed in my road bell-mouth in October 2020 by the plaintiff.</text:span></text:p>
          </table:table-cell>
        </table:table-row>
        <table:table-row>
          <table:table-cell table:style-name="Table1.A2" office:value-type="string">
            <text:p text:style-name="P2"><text:span text:style-name="T737">Exhibit R-</text:span>5</text:p>
          </table:table-cell>
          <table:table-cell table:style-name="Table1.B2" office:value-type="string">
            <text:p text:style-name="P6" loext:marker-style-name="T576"><text:span text:style-name="T728">C</text:span><text:span text:style-name="T578">omplaint </text:span><text:span text:style-name="T725">dated </text:span><text:span text:style-name="T578">30.10.2020 </text:span><text:span text:style-name="T728">to </text:span><text:span text:style-name="T578">Panchayath </text:span><text:span text:style-name="T728">regarding c</text:span><text:span text:style-name="T578">oncrete pillar </text:span><text:span text:style-name="T730">in road bell-mouth given by Vijayan and myself</text:span><text:span text:style-name="T578">. </text:span></text:p>
          </table:table-cell>
        </table:table-row>
        <table:table-row>
          <table:table-cell table:style-name="Table1.A2" office:value-type="string">
            <text:p text:style-name="P2"><text:span text:style-name="T737">Exhibit R-</text:span>6</text:p>
          </table:table-cell>
          <table:table-cell table:style-name="Table1.B2" office:value-type="string">
            <text:p text:style-name="P4" loext:marker-style-name="T576"><text:span text:style-name="T578">Village Officer’</text:span><text:span text:style-name="T728">s</text:span><text:span text:style-name="T578"> report on boundary dispute, dated 11.12.2020</text:span></text:p>
          </table:table-cell>
        </table:table-row>
        <table:table-row>
          <table:table-cell table:style-name="Table1.A2" office:value-type="string">
            <text:p text:style-name="P2"><text:span text:style-name="T737">Exhibit R-</text:span>7</text:p>
          </table:table-cell>
          <table:table-cell table:style-name="Table1.B2" office:value-type="string">
            <text:p text:style-name="P7" loext:marker-style-name="T576"><text:span text:style-name="T728">S</text:span><text:span text:style-name="T578">urvey notice &amp; Photographs of Taluk surveyor removing concrete pillar </text:span><text:span text:style-name="T728">on 20</text:span><text:span text:style-name="T578">.2.2020</text:span></text:p>
          </table:table-cell>
        </table:table-row>
        <table:table-row>
          <table:table-cell table:style-name="Table1.A2" office:value-type="string">
            <text:p text:style-name="P2"><text:span text:style-name="T737">Exhibit R-</text:span>8</text:p>
          </table:table-cell>
          <table:table-cell table:style-name="Table1.B2" office:value-type="string">
            <text:p text:style-name="P6" loext:marker-style-name="T576"><text:span text:style-name="T730">C</text:span><text:span text:style-name="T578">omplaint </text:span><text:span text:style-name="T730">to Tahsildar dated </text:span><text:span text:style-name="T725">12.03.</text:span><text:span text:style-name="T578">2024</text:span><text:span text:style-name="T730"> to conduct survey and correct errors in subdivision &amp;</text:span><text:span text:style-name="T578"> <text:s/></text:span><text:span text:style-name="T730">status of </text:span><text:span text:style-name="T578">Tahsildar’s order for resurvey. </text:span></text:p>
          </table:table-cell>
        </table:table-row>
        <table:table-row>
          <table:table-cell table:style-name="Table1.A2" office:value-type="string">
            <text:p text:style-name="P2"><text:span text:style-name="T737">Exhibit R-</text:span>9</text:p>
          </table:table-cell>
          <table:table-cell table:style-name="Table1.B2" office:value-type="string">
            <text:p text:style-name="P6" loext:marker-style-name="T576"><text:span text:style-name="T578">Photograph of the black stone kayyala with concrete pillar integrated, and building </text:span><text:span text:style-name="T730">constructed </text:span><text:span text:style-name="T578">atop.</text:span></text:p>
          </table:table-cell>
        </table:table-row>
        <table:table-row>
          <table:table-cell table:style-name="Table1.A2" office:value-type="string">
            <text:p text:style-name="P2"><text:span text:style-name="T737">Exhibit R-</text:span>10</text:p>
          </table:table-cell>
          <table:table-cell table:style-name="Table1.B2" office:value-type="string">
            <text:p text:style-name="P6" loext:marker-style-name="T576"><text:span text:style-name="T578">Hearing notes of </text:span><text:span text:style-name="T730">hearings at P</text:span><text:span text:style-name="T578">anchayath </text:span><text:span text:style-name="T730">office on 13.10.2023</text:span><text:span text:style-name="T578"> and </text:span><text:span text:style-name="T735">S</text:span><text:span text:style-name="T578">ub-</text:span><text:span text:style-name="T735">C</text:span><text:span text:style-name="T578">ollector’</text:span><text:span text:style-name="T730">s</text:span><text:span text:style-name="T578"> </text:span><text:span text:style-name="T730">office on </text:span><text:span text:style-name="T750">08.02.2024</text:span><text:span text:style-name="T730">.</text:span></text:p>
          </table:table-cell>
        </table:table-row>
        <table:table-row>
          <table:table-cell table:style-name="Table1.A2" office:value-type="string">
            <text:p text:style-name="P2"><text:span text:style-name="T737">Exhibit R-</text:span>11</text:p>
          </table:table-cell>
          <table:table-cell table:style-name="Table1.B2" office:value-type="string">
            <text:p text:style-name="P8" loext:marker-style-name="T576"><text:span text:style-name="T731">A copy of the </text:span><text:span text:style-name="T725">S</text:span><text:span text:style-name="T578">ub-</text:span><text:span text:style-name="T735">C</text:span><text:span text:style-name="T578">ollector’s order to panchayath</text:span><text:span text:style-name="T725"> secretary to take action against plaintiff’s illegal structure, </text:span><text:span text:style-name="T731">dated </text:span><text:span text:style-name="T751">29.06.2024</text:span><text:span text:style-name="T725">.</text:span></text:p>
          </table:table-cell>
        </table:table-row>
        <table:table-row>
          <table:table-cell table:style-name="Table1.A2" office:value-type="string">
            <text:p text:style-name="P2"><text:span text:style-name="T737">Exhibit R-</text:span>12</text:p>
          </table:table-cell>
          <table:table-cell table:style-name="Table1.B2" office:value-type="string">
            <text:p text:style-name="P8" loext:marker-style-name="T576"><text:span text:style-name="T731">D</text:span><text:span text:style-name="T578">emolition notice </text:span><text:span text:style-name="T725">issued to plaintiff </text:span><text:span text:style-name="T731">by </text:span><text:span text:style-name="T725">Panchayath, </text:span><text:span text:style-name="T731">dated </text:span><text:span text:style-name="T740">15.03.2025</text:span><text:span text:style-name="T725">.</text:span></text:p>
          </table:table-cell>
        </table:table-row>
        <text:soft-page-break/>
        <table:table-row>
          <table:table-cell table:style-name="Table1.A2" office:value-type="string">
            <text:p text:style-name="P2"><text:span text:style-name="T737">Exhibit R-</text:span>13</text:p>
          </table:table-cell>
          <table:table-cell table:style-name="Table1.B2" office:value-type="string">
            <text:p text:style-name="P4" loext:marker-style-name="T576"><text:span text:style-name="T731">A copy of the writ petition filed by plaintiff, W.P.(C) No. 30532/2024, </text:span><text:span text:style-name="T725">against Sub-</text:span><text:span text:style-name="T735">C</text:span><text:span text:style-name="T725">ollector’s order </text:span><text:span text:style-name="T731">to demolish his shop </text:span><text:span text:style-name="T578">and </text:span><text:span text:style-name="T733">its</text:span><text:span text:style-name="T578"> judgment. </text:span></text:p>
          </table:table-cell>
        </table:table-row>
        <table:table-row>
          <table:table-cell table:style-name="Table1.A2" office:value-type="string">
            <text:p text:style-name="P2"><text:span text:style-name="T737">Exhibit R-</text:span>14</text:p>
          </table:table-cell>
          <table:table-cell table:style-name="Table1.B2" office:value-type="string">
            <text:p text:style-name="P4" loext:marker-style-name="T576"><text:span text:style-name="T578">District Collector </text:span><text:span text:style-name="T731">&amp; Chairperson of District Disaster Management Authority’</text:span><text:span text:style-name="T733">s</text:span><text:span text:style-name="T731"> </text:span><text:span text:style-name="T578">order </text:span><text:span text:style-name="T733">directing plaintiff </text:span><text:span text:style-name="T725">to construct retaining wall.</text:span></text:p>
          </table:table-cell>
        </table:table-row>
        <table:table-row>
          <table:table-cell table:style-name="Table1.A2" office:value-type="string">
            <text:p text:style-name="P2"><text:span text:style-name="T737">Exhibit R-</text:span>15</text:p>
          </table:table-cell>
          <table:table-cell table:style-name="Table1.B2" office:value-type="string">
            <text:p text:style-name="P8" loext:marker-style-name="T576"><text:span text:style-name="T733">My c</text:span><text:span text:style-name="T578">omplaint </text:span><text:span text:style-name="T748">to</text:span><text:span text:style-name="T725"> </text:span><text:span text:style-name="T578">Panchayath secretary and Subcollector </text:span><text:span text:style-name="T725">about Plaintiff’s gate installation on my road, </text:span><text:span text:style-name="T731">dated</text:span><text:span text:style-name="T725"> 0</text:span><text:span text:style-name="T731">6</text:span><text:span text:style-name="T725">.12.2024.</text:span><text:span text:style-name="T578"> </text:span></text:p>
          </table:table-cell>
        </table:table-row>
        <table:table-row>
          <table:table-cell table:style-name="Table1.A2" office:value-type="string">
            <text:p text:style-name="P2"><text:span text:style-name="T737">Exhibit R-</text:span>16</text:p>
          </table:table-cell>
          <table:table-cell table:style-name="Table1.B2" office:value-type="string">
            <text:p text:style-name="P9" loext:marker-style-name="T576"><text:span text:style-name="T731">P</text:span><text:span text:style-name="T578">laint filed </text:span><text:span text:style-name="T725">by plaintiff </text:span><text:span text:style-name="T578">in writ petition, W.P.(C) No. 6953 of 2025 </text:span><text:span text:style-name="T733">against District Collector’s order to construct retaining wall</text:span><text:span text:style-name="T578">.</text:span></text:p>
          </table:table-cell>
        </table:table-row>
        <table:table-row table:style-name="Table1.17">
          <table:table-cell table:style-name="Table1.A2" office:value-type="string">
            <text:p text:style-name="P3"><text:span text:style-name="T737">Exhibit R-</text:span>1<text:span text:style-name="T798">7</text:span></text:p>
          </table:table-cell>
          <table:table-cell table:style-name="Table1.B2" office:value-type="string">
            <text:p text:style-name="P14" loext:marker-style-name="T577"><text:span text:style-name="T739">Copy of the plaintiff’s application to the Minister of Local Self Governments, report from Panchayath Authorities, relevant Panchayath Asset Register page.</text:span></text:p>
          </table:table-cell>
        </table:table-row>
        <table:table-row>
          <table:table-cell table:style-name="Table1.A2" office:value-type="string">
            <text:p text:style-name="P2"><text:span text:style-name="T737">Exhibit R-</text:span>1<text:span text:style-name="T798">8</text:span></text:p>
          </table:table-cell>
          <table:table-cell table:style-name="Table1.B2" office:value-type="string">
            <text:p text:style-name="P4" loext:marker-style-name="T576"><text:span text:style-name="T731">George </text:span><text:span text:style-name="T578">Kadapporan </text:span><text:span text:style-name="T731">purchased 4.25 cents </text:span><text:span text:style-name="T733">of land</text:span><text:span text:style-name="T731"> to widen current panchayath road to 5 feet, </text:span><text:span text:style-name="T578">Sale Deed No. 1047/80, <text:s/>16.06.1980</text:span></text:p>
          </table:table-cell>
        </table:table-row>
        <table:table-row>
          <table:table-cell table:style-name="Table1.A2" office:value-type="string">
            <text:p text:style-name="P2"><text:span text:style-name="T737">Exhibit R-</text:span>1<text:span text:style-name="T798">9</text:span></text:p>
          </table:table-cell>
          <table:table-cell table:style-name="Table1.B2" office:value-type="string">
            <text:p text:style-name="P8" loext:marker-style-name="T576"><text:span text:style-name="T733">Copy of </text:span><text:span text:style-name="T732">P</text:span><text:span text:style-name="T578">laintiff’s </text:span><text:span text:style-name="T725">written </text:span><text:span text:style-name="T578">statement submitted before the Panchayath Secretary on 04.08.2023. </text:span></text:p>
          </table:table-cell>
        </table:table-row>
        <table:table-row>
          <table:table-cell table:style-name="Table1.A2" office:value-type="string">
            <text:p text:style-name="P2"><text:span text:style-name="T737">Exhibit R-</text:span><text:span text:style-name="T738">20</text:span></text:p>
          </table:table-cell>
          <table:table-cell table:style-name="Table1.B2" office:value-type="string">
            <text:p text:style-name="P4" loext:marker-style-name="T576"><text:span text:style-name="T578">Google map image of roa</text:span><text:span text:style-name="T725">d laid through the middle of plaintiff’s land.</text:span></text:p>
          </table:table-cell>
        </table:table-row>
        <table:table-row>
          <table:table-cell table:style-name="Table1.A2" office:value-type="string">
            <text:p text:style-name="P2"><text:span text:style-name="T737">Exhibit R-</text:span>2<text:span text:style-name="T798">1</text:span></text:p>
          </table:table-cell>
          <table:table-cell table:style-name="Table1.B2" office:value-type="string">
            <text:p text:style-name="P4" loext:marker-style-name="T576"><text:span text:style-name="T578">Google map image of </text:span><text:span text:style-name="T732">my 12-foot-wide private</text:span><text:span text:style-name="T578"> road, </text:span><text:span text:style-name="T732">captured</text:span><text:span text:style-name="T725"> on April 2023, </text:span><text:span text:style-name="T733">showing</text:span><text:span text:style-name="T732"> old tarring and </text:span><text:span text:style-name="T733">plaintiff’s </text:span><text:span text:style-name="T732">gate installation </text:span><text:span text:style-name="T733">absent</text:span><text:span text:style-name="T732">.</text:span></text:p>
          </table:table-cell>
        </table:table-row>
        <table:table-row>
          <table:table-cell table:style-name="Table1.A2" office:value-type="string">
            <text:p text:style-name="P2"><text:span text:style-name="T737">Exhibit R-</text:span>2<text:span text:style-name="T798">2</text:span></text:p>
          </table:table-cell>
          <table:table-cell table:style-name="Table1.B2" office:value-type="string">
            <text:p text:style-name="P4" loext:marker-style-name="T576"><text:span text:style-name="T732">D</text:span><text:span text:style-name="T578">ecision number 6(1) of Panchayath committee </text:span><text:span text:style-name="T732">dated</text:span><text:span text:style-name="T578"> 07.02.2025 </text:span><text:span text:style-name="T725">to demolish plaintiff’s illegal building.</text:span></text:p>
          </table:table-cell>
        </table:table-row>
        <table:table-row>
          <table:table-cell table:style-name="Table1.A2" office:value-type="string">
            <text:p text:style-name="P2"><text:span text:style-name="T737">Exhibit R-</text:span>2<text:span text:style-name="T798">3</text:span></text:p>
          </table:table-cell>
          <table:table-cell table:style-name="Table1.B2" office:value-type="string">
            <text:p text:style-name="P10" loext:marker-style-name="T576"><text:span text:style-name="T732">R</text:span><text:span text:style-name="T578">elevant passport pages </text:span><text:span text:style-name="T725">of defendant 2 </text:span><text:span text:style-name="T733">in proof of, </text:span><text:span text:style-name="T752">d</text:span><text:span text:style-name="T753">efendant 2 was not present in India on the </text:span><text:span text:style-name="T732">alleged gate dismantling da</text:span><text:span text:style-name="T734">te</text:span><text:span text:style-name="T732">, 30.11.2024.</text:span></text:p>
          </table:table-cell>
        </table:table-row>
      </table:table>
      <text:p text:style-name="P11" loext:marker-style-name="T576"><text:span text:style-name="T797"><text:s/></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_20_Spacing" style:display-name="No Spacing" style:family="paragraph">
      <style:paragraph-properties fo:margin-top="0in" fo:margin-bottom="0in" style:contextual-spacing="false" fo:line-height="100%" fo:text-align="start" style:justify-single-word="false" fo:orphans="2" fo:widows="2" fo:hyphenation-ladder-count="no-limit" style:writing-mode="lr-tb"/>
      <style:text-properties style:use-window-font-color="true" loext:opacity="0%" style:font-name="Calibri" fo:font-family="Calibri" style:font-family-generic="roman" style:font-pitch="variable" fo:font-size="11pt" fo:language="en" fo:country="IN" style:letter-kerning="false" style:font-name-asian="Calibri1" style:font-family-asian="Calibri" style:font-family-generic-asian="system" style:font-pitch-asian="variable" style:font-size-asian="11pt" style:language-asian="en" style:country-asian="US" style:font-name-complex="Lucida Sans1" style:font-family-complex="'Lucida Sans'"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mment" style:family="paragraph" style:parent-style-name="Standard" style:class="extra">
      <style:text-properties fo:font-size="10pt" style:font-size-asian="10pt" style:font-size-complex="10pt"/>
    </style:style>
    <style:style style:name="Numbering_20_Symbols" style:display-name="Numbering Symbols" style:family="text">
      <style:text-properties style:font-name="Bookman Old Style" fo:font-family="'Bookman Old Style'" style:font-family-generic="roman" style:font-pitch="variable"/>
    </style:style>
    <style:style style:name="ListLabel_20_1" style:display-name="ListLabel 1" style:family="text">
      <style:text-properties style:font-name="Bookman Old Style" fo:font-family="'Bookman Old Style'" style:font-family-generic="roman" style:font-pitch="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3543in" fo:margin-left="0.3543in"/>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Default_20_Style.1" style:display-name="Default Style.1" style:family="table-cell">
      <style:table-cell-properties fo:border-left="0.51pt solid #000000" fo:border-top="0.51pt solid #000000" fo:border-bottom="0.51pt solid #000000"/>
      <style:text-properties/>
    </style:style>
    <style:style style:name="Default_20_Style.2" style:display-name="Default Style.2" style:family="table-cell">
      <style:table-cell-properties fo:border-left="0.51pt solid #000000" fo:border-bottom="0.51pt solid #000000"/>
      <style:text-properties/>
    </style:style>
    <style:style style:name="Default_20_Style.3" style:display-name="Default Style.3" style:family="table-cell">
      <style:table-cell-properties fo:border-left="0.51pt solid #000000" fo:border-bottom="0.51pt solid #000000"/>
      <style:text-properties/>
    </style:style>
    <style:style style:name="Default_20_Style.4" style:display-name="Default Style.4" style:family="table-cell">
      <style:table-cell-properties fo:border-left="0.51pt solid #000000" fo:border-right="0.51pt solid #000000" fo:border-bottom="0.51pt solid #000000"/>
      <style:text-properties/>
    </style:style>
    <style:style style:name="Default_20_Style.5" style:display-name="Default Style.5" style:family="table-cell">
      <style:table-cell-properties fo:border-left="0.51pt solid #000000" fo:border-bottom="0.51pt solid #000000"/>
      <style:text-properties/>
    </style:style>
    <style:style style:name="Default_20_Style.6" style:display-name="Default Style.6" style:family="table-cell">
      <style:table-cell-properties fo:border-left="0.51pt solid #000000" fo:border-bottom="0.51pt solid #000000"/>
      <style:text-properties/>
    </style:style>
    <style:style style:name="Default_20_Style.7" style:display-name="Default Style.7" style:family="table-cell">
      <style:table-cell-properties fo:border-left="0.51pt solid #000000" fo:border-bottom="0.51pt solid #000000"/>
      <style:text-properties/>
    </style:style>
    <style:style style:name="Default_20_Style.8" style:display-name="Default Style.8" style:family="table-cell">
      <style:table-cell-properties fo:border-left="0.51pt solid #000000" fo:border-bottom="0.51pt solid #000000"/>
      <style:text-properties/>
    </style:style>
    <style:style style:name="Default_20_Style.9" style:display-name="Default Style.9" style:family="table-cell">
      <style:table-cell-properties fo:border-left="0.51pt solid #000000" fo:border-bottom="0.51pt solid #000000"/>
      <style:text-properties/>
    </style:style>
    <style:style style:name="Default_20_Style.10" style:display-name="Default Style.10" style:family="table-cell">
      <style:table-cell-properties fo:border-left="0.51pt solid #000000" fo:border-right="0.51pt solid #000000" fo:border-bottom="0.51pt solid #000000"/>
      <style:text-properties/>
    </style:style>
    <style:style style:name="Default_20_Style.11" style:display-name="Default Style.11" style:family="table-cell">
      <style:table-cell-properties fo:border-left="0.51pt solid #000000" fo:border-top="0.51pt solid #000000" fo:border-bottom="0.51pt solid #000000"/>
      <style:text-properties/>
    </style:style>
    <style:style style:name="Default_20_Style.12" style:display-name="Default Style.12" style:family="table-cell">
      <style:table-cell-properties fo:border-left="0.51pt solid #000000" fo:border-right="0.51pt solid #000000" fo:border-top="0.51pt solid #000000" fo:border-bottom="0.51pt solid #000000"/>
      <style:text-properties/>
    </style:style>
    <style:style style:name="Default_20_Style.13" style:display-name="Default Style.13" style:family="table-cell">
      <style:table-cell-properties fo:border-left="0.51pt solid #000000" fo:border-bottom="0.51pt solid #000000"/>
      <style:text-properties/>
    </style:style>
    <style:style style:name="Default_20_Style.14" style:display-name="Default Style.14" style:family="table-cell">
      <style:table-cell-properties fo:border-left="0.51pt solid #000000" fo:border-right="0.51pt solid #000000" fo:border-bottom="0.51pt solid #000000"/>
      <style:text-properties/>
    </style:style>
    <style:style style:name="Default_20_Style.15" style:display-name="Default Style.15" style:family="table-cell">
      <style:table-cell-properties fo:border-left="0.51pt solid #000000" fo:border-top="0.51pt solid #000000" fo:border-bottom="0.51pt solid #000000"/>
      <style:text-properties/>
    </style:style>
    <style:style style:name="Default_20_Style.16" style:display-name="Default Style.16" style:family="table-cell">
      <style:table-cell-properties fo:border-left="0.51pt solid #000000" fo:border-bottom="0.51pt solid #000000"/>
      <style:text-properties/>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8-10T11:37:40.329000000</meta:creation-date>
    <dc:date>2025-10-26T09:07:40.181000000</dc:date>
    <meta:editing-duration>P3DT9H36M58S</meta:editing-duration>
    <meta:editing-cycles>84</meta:editing-cycles>
    <meta:generator>LibreOffice/24.2.5.2$Windows_X86_64 LibreOffice_project/bffef4ea93e59bebbeaf7f431bb02b1a39ee8a59</meta:generator>
    <meta:print-date>2025-10-23T08:26:44.419000000</meta:print-date>
    <meta:document-statistic meta:table-count="1" meta:image-count="0" meta:object-count="0" meta:page-count="20" meta:paragraph-count="62" meta:word-count="7318" meta:character-count="46668" meta:non-whitespace-character-count="39402"/>
  </office:meta>
</office:document-meta>
</file>